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0697633f06b34502cc4f5bbe363e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_cimke_beallitas"/><text:bookmark-start text:name="__RefHeading___cikk_cimke_beallitas_1"/><text:bookmark-start text:name="cikk_cimke_beallitas"/>Cikk címke beállítás<text:bookmark-end text:name="__RefHeading___cikk_cimke_beallitas_1"/><text:bookmark-end text:name="cikk_cimke_beallitas"/></text:h>
      <text:p text:style-name="Text_20_body"><draw:frame draw:style-name="mediaright" draw:name="0" text:anchor-type="paragraph" draw:z-index="0" svg:width="18.520833333333cm" style:rel-width="100%" svg:height="10.138315494393cm" style:rel-height="scale"><draw:image xlink:href="Pictures/680697633f06b34502cc4f5bbe363ed0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"> <text:span text:style-name="Strong_20_Emphasis">Cikk címke,</text:span></text:p>
        </text:list-item>
        <text:list-item>
          <text:p text:style-name="Numbering_20_1_Content"> <text:span text:style-name="Strong_20_Emphasis">Cikk címkék</text:span> menüpont alatt történik a <text:a xlink:type="simple" xlink:href="https://doc.evir.hu/doku.php/evir:torzsadatok:cikktorzs:termekek" text:style-name="Internet_20_link" text:visited-style-name="Visited_20_Internet_20_Link">termékek</text:a> és <text:a xlink:type="simple" xlink:href="https://doc.evir.hu/doku.php/evir:torzsadatok:cikktorzs:szolgaltatasok" text:style-name="Internet_20_link" text:visited-style-name="Visited_20_Internet_20_Link">szolgáltatások</text:a> webshopban felhasznált címkéinek kezelése. </text:p>
          <text:list text:style-name="List_20_1">
            <text:list-item>
              <text:p text:style-name="List_20_1_Content">  A <text:a xlink:type="simple" xlink:href="https://doc.evir.hu/doku.php/evir:alapok:listak" text:style-name="Internet_20_link" text:visited-style-name="Visited_20_Internet_20_Link">lista</text:a> fejlécből <text:a xlink:type="simple" xlink:href="https://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Címke</text:span> <text:line-break/>A webshopon megjelenő címke.</text:p>
            </text:list-item>
            <text:list-item>
              <text:p text:style-name="List_20_1_Content"> <text:span text:style-name="Strong_20_Emphasis">Megjegyzés</text:span> <text:line-break/>Belső infomáció a címkéhez, a mező tartalma nem kerül ki a webshopra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 Cikk módosításakor a <text:a xlink:type="simple" xlink:href="https://doc.evir.hu/doku.php/evir:webshop:webshop_cikk_tulajdonsagok" text:style-name="Internet_20_link" text:visited-style-name="Visited_20_Internet_20_Link">tulajdonságok szerkesztése</text:a>kor adható címke egy cikkhez.</text:p>
      <text:h text:style-name="Heading_20_3" text:outline-level="3"><text:bookmark-start text:name="__RefHeading___toemeges_muveletek_2"/><text:bookmark-start text:name="toemeges_muveletek"/>Tömeges műveletek<text:bookmark-end text:name="__RefHeading___toemeges_muveletek_2"/><text:bookmark-end text:name="toemeges_muveletek"/></text:h>
      <text:p text:style-name="Text_20_body">A <text:span text:style-name="Strong_20_Emphasis">Törzsadatok → Cikkszámok → Cikk címke → Cikk címke export</text:span>  menüpont alatt lehet elindítani a címkék <text:a xlink:type="simple" xlink:href="https://doc.evir.hu/doku.php/evir:tomeges_muveletek:csv_xlsx_json_export" text:style-name="Internet_20_link" text:visited-style-name="Visited_20_Internet_20_Link">exportálását</text:a>, ahol a listában a kívánt szűrések elvégzését követően a megfelelő gombra (csv, xlsx, pdf) kattintva történik meg a művelet.</text:p>
      <text:p text:style-name="Text_20_body">A cikk kép tulajdonságok importálását a <text:span text:style-name="Strong_20_Emphasis">Törzsadatok → Cikkszámok → Cikk címke →  <text:a xlink:type="simple" xlink:href="https://doc.evir.hu/doku.php/evir:torzsadatok:cikktorzs:cikk_cimke_import" text:style-name="Internet_20_link" text:visited-style-name="Visited_20_Internet_20_Link">Cikk címke import</text:a></text:span> menüpontban lehet elindítani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 törzsadatok</text:a></text:p>
        </text:list-item>
        <text:list-item>
          <text:p text:style-name="List_20_1_Content"> <text:a xlink:type="simple" xlink:href="https://doc.evir.hu/doku.php/evir:torzsadatok:cikktorzs:cikk_tulajdonsagok" text:style-name="Internet_20_link" text:visited-style-name="Visited_20_Internet_20_Link">Cikk tulajdonságok</text:a></text:p>
        </text:list-item>
        <text:list-item>
          <text:p text:style-name="List_20_1_Content_Last"> <text:a xlink:type="simple" xlink:href="https://doc.evir.hu/doku.php/evir:webshop:altalanos" text:style-name="Internet_20_link" text:visited-style-name="Visited_20_Internet_20_Link">Websh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3::26:18</meta:creation-date>
    <dc:creator>Generated</dc:creator>
    <dc:date>2026-08-15T13::26:18</dc:date>
    <dc:language>en-US</dc:language>
    <meta:editing-cycles>1</meta:editing-cycles>
    <meta:editing-duration>PT0S</meta:editing-duration>
    <dc:title>evir:torzsadatok:cikktorzs:cikk_cimke_beallitas</dc:title>
  </office:meta>
</office:document-meta>
</file>