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2f4db48917378fa1205aac2614fd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_kep_tul_import"/><text:bookmark-start text:name="__RefHeading___cikk_kep_tulajdonsagok_import_1"/><text:bookmark-start text:name="cikk_kep_tulajdonsagok_import"/>Cikk kép tulajdonságok import<text:bookmark-end text:name="__RefHeading___cikk_kep_tulajdonsagok_import_1"/><text:bookmark-end text:name="cikk_kep_tulajdonsagok_import"/></text:h>
      <text:p text:style-name="Text_20_body"><draw:frame draw:style-name="mediaright" draw:name="0" text:anchor-type="paragraph" draw:z-index="0" svg:width="18.520833333333cm" style:rel-width="100%" svg:height="20.190092989986cm" style:rel-height="scale"><draw:image xlink:href="Pictures/a42f4db48917378fa1205aac2614fd65.png" xlink:type="simple" xlink:show="embed" xlink:actuate="onLoad"/></draw:frame></text:p>
      <text:p text:style-name="Text_20_body">A cikk kép tulajdonságok importálását a <text:span text:style-name="Source_20_Text"><text:span text:style-name="Strong_20_Emphasis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cikktorzs:torzs_cikkszam" text:style-name="Internet_20_link" text:visited-style-name="Visited_20_Internet_20_Link">Cikkszámok</text:a> → Cikk képek →  Cikk kép tulajdonságok import</text:span></text:span> menüpontban lehet elindítani. </text:p>
      <text:p text:style-name="Text_20_body"> Az importálás az eVIR-ben egységes felület kialakítással, de adattípusonként külön menüpont alatt működik , általános leírása a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meges_muveletek:csv_xlsx_import" text:style-name="Internet_20_link" text:visited-style-name="Visited_20_Internet_20_Link">CSV, XLSX importálás </text:a></text:span> oldalon olvasható.</text:p>
        </text:list-item>
      </text:list>
      <text:h text:style-name="Heading_20_4" text:outline-level="4"><text:bookmark-start text:name="__RefHeading___tartalom_2"/><text:bookmark-start text:name="tartalom"/>Tartalom<text:bookmark-end text:name="__RefHeading___tartalom_2"/><text:bookmark-end text:name="tartalom"/></text:h>
      <text:p text:style-name="Text_20_body"><text:span text:style-name="Source_20_Text">4 oszlop a következők szerint:</text:span> <text:line-break/>
<text:span text:style-name="Source_20_Text">cikk_kepek_id; cikkszam; tipus; megnevezes</text:span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_tomeges" text:style-name="Internet_20_link" text:visited-style-name="Visited_20_Internet_20_Link">Cikkszám tömeges művelete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rzsadatok:cikktorzs:cikk_cimke_beallitas" text:style-name="Internet_20_link" text:visited-style-name="Visited_20_Internet_20_Link">Cikk címke beállítá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_Last"> <text:a xlink:type="simple" xlink:href="https://doc.evir.hu/doku.php/evir:tomeges_muveletek:csv_xlsx_json_export" text:style-name="Internet_20_link" text:visited-style-name="Visited_20_Internet_20_Link">CSV, XLSX, JSON ex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55:58</meta:creation-date>
    <dc:creator>Generated</dc:creator>
    <dc:date>2026-08-31T07::55:58</dc:date>
    <dc:language>en-US</dc:language>
    <meta:editing-cycles>1</meta:editing-cycles>
    <meta:editing-duration>PT0S</meta:editing-duration>
    <dc:title>evir:torzsadatok:cikktorzs:cikk_kep_tul_import</dc:title>
  </office:meta>
</office:document-meta>
</file>