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c67b5f0f8104261d29520a546d8f99.png"/>
  <manifest:file-entry manifest:media-type="image/png" manifest:full-path="Pictures/cd98668cba381c47dec3d20de8d431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ikk_kepek_tomeges_feltoltese"/><text:bookmark-start text:name="__RefHeading___cikk_kepek_toemeges_feltoeltese_1"/><text:bookmark-start text:name="cikk_kepek_toemeges_feltoeltese"/>Cikk képek tömeges feltöltése<text:bookmark-end text:name="__RefHeading___cikk_kepek_toemeges_feltoeltese_1"/><text:bookmark-end text:name="cikk_kepek_toemeges_feltoeltese"/></text:h>
      <text:p text:style-name="Text_20_body"><draw:frame draw:style-name="mediaright" draw:name="0" text:anchor-type="paragraph" draw:z-index="0" svg:width="18.520833333333cm" style:rel-width="100%" svg:height="17.847992351816cm" style:rel-height="scale"><draw:image xlink:href="Pictures/20c67b5f0f8104261d29520a546d8f99.png" xlink:type="simple" xlink:show="embed" xlink:actuate="onLoad"/></draw:frame></text:p>
      <text:p text:style-name="Text_20_body">A <text:a xlink:type="simple" xlink:href="https://doc.evir.hu/doku.php/evir:webshop:webshop_cikk_tulajdonsagok" text:style-name="Internet_20_link" text:visited-style-name="Visited_20_Internet_20_Link">cikk tulajdonságok</text:a> között is feltölthető cikk képek tömeges importálását a következő módon hajthatjuk végre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"> <text:span text:style-name="Strong_20_Emphasis">Cikk képek</text:span>,</text:p>
        </text:list-item>
        <text:list-item>
          <text:p text:style-name="Numbering_20_1_Content"> <text:span text:style-name="Strong_20_Emphasis">Cikk képek tömeges feltöltése</text:span> menüpontra kattintva megjelenik az űrlap. </text:p>
          <text:list text:style-name="List_20_1">
            <text:list-item>
              <text:p text:style-name="List_20_1_Content">   Csak XLSX formátumban tölthető fel a táblázat! Az importálás az eVIR-ben egységes felület kialakítással, de adattípusonként külön menüpont alatt működik , általános leírása a: </text:p>
            </text:list-item>
            <text:list-item>
              <text:p text:style-name="List_20_1_Content"> <text:span text:style-name="Strong_20_Emphasis"><text:a xlink:type="simple" xlink:href="https://doc.evir.hu/doku.php/evir:tomeges_muveletek:csv_xlsx_import" text:style-name="Internet_20_link" text:visited-style-name="Visited_20_Internet_20_Link">XLSX importálás </text:a></text:span> oldalon olvasható.</text:p>
            </text:list-item>
          </text:list>
        </text:list-item>
        <text:list-item>
          <text:p text:style-name="Numbering_20_1_Content"> <text:span text:style-name="Strong_20_Emphasis">Új képek</text:span> <text:line-break/>A <text:span text:style-name="Strong_20_Emphasis">Feltöltés</text:span> területen hozzáadható több kép is drag&amp;drop módszerrel, illetve a beviteli mezőbe kattintva.</text:p>
        </text:list-item>
        <text:list-item>
          <text:p text:style-name="Numbering_20_1_Content"> <text:span text:style-name="Strong_20_Emphasis">Új XLSX</text:span> <text:line-break/>Az XLSX tálázat 3 oszlopot tartalmazzon:</text:p>
          <text:list text:style-name="List_20_1">
            <text:list-item>
              <text:p text:style-name="List_20_1_Content"> <text:span text:style-name="Strong_20_Emphasis">cikkszam</text:span> - <text:a xlink:type="simple" xlink:href="https://doc.evir.hu/doku.php/evir:fogalmak:cikkszam" text:style-name="Internet_20_link" text:visited-style-name="Visited_20_Internet_20_Link">Cikkszám</text:a>: Ha az első oszlopban megadott cikkszám egyetlen cikként beazonosítható, akkor megtörténik az képek frissítése. </text:p>
            </text:list-item>
            <text:list-item>
              <text:p text:style-name="List_20_1_Content"> <text:span text:style-name="Strong_20_Emphasis">tipus</text:span> - A kép típusa: Fő kép, Lista kép, Egyéb kép</text:p>
            </text:list-item>
            <text:list-item>
              <text:p text:style-name="List_20_1_Content"> <text:span text:style-name="Strong_20_Emphasis">file</text:span> - A fájl neve: A feltöltésre kerülő képek fájl nevét kell megadni a táblázat utolsó oszlopában.</text:p>
              <text:list text:style-name="List_20_1">
                <text:list-item>
                  <text:p text:style-name="List_20_1_Content"> Kiterjesztéssel együtt (pl. kocka_kep.jpg).</text:p>
                </text:list-item>
                <text:list-item>
                  <text:p text:style-name="List_20_1_Content"> Útvonal nélkül (azaz nem jó alkönyvtárakba rendezve, hanem egy könyvtárban, ömlesztve kell lenniük).</text:p>
                </text:list-item>
                <text:list-item>
                  <text:p text:style-name="List_20_1_Content"> Kisbetű-nagybetű érzékenyen (azaz a kocka_kep.jpg és a Kocka_kep.jpg meg a kocka_kep.JPG az nem ugyanaz).</text:p>
                </text:list-item>
                <text:list-item>
                  <text:p text:style-name="List_20_1_Content"> Preferált (de nem tiltott) az ékezetes és speciális karakterek mellőzése a nevekben.</text:p>
                </text:list-item>
              </text:list>
            </text:list-item>
            <text:list-item>
              <text:p text:style-name="List_20_1_Content"> <text:span text:style-name="Strong_20_Emphasis">Például:</text:span> <text:line-break/><text:span text:style-name="Source_20_Text">3 oszlop a következők szerint: <text:line-break/>cikkszam; tipus; file;</text:span> <text:line-break/><draw:frame draw:style-name="media" draw:name="1" text:anchor-type="as-char" draw:z-index="1" svg:width="10.583333333333cm" svg:height="2.7665433621044cm"><draw:image xlink:href="Pictures/cd98668cba381c47dec3d20de8d431b4.png" xlink:type="simple" xlink:show="embed" xlink:actuate="onLoad"/></draw:frame></text:p>
            </text:list-item>
          </text:list>
        </text:list-item>
        <text:list-item>
          <text:p text:style-name="Numbering_20_1_Content_Last"> a <text:span text:style-name=""><text:span text:style-name="Strong_20_Emphasis">| <text:span text:style-name=""> Felvesz</text:span> |</text:span></text:span> gombra kattintva a képek feltöltésre kerülnek a megadott <text:a xlink:type="simple" xlink:href="https://doc.evir.hu/doku.php/evir:webshop:webshop_cikk_tulajdonsagok" text:style-name="Internet_20_link" text:visited-style-name="Visited_20_Internet_20_Link">cikk tulajdonság</text:a>ai közé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cikkszamok_tomeges" text:style-name="Internet_20_link" text:visited-style-name="Visited_20_Internet_20_Link">Cikkszám tömeges műveletek</text:a></text:p>
        </text:list-item>
        <text:list-item>
          <text:p text:style-name="List_20_1_Content"> <text:a xlink:type="simple" xlink:href="https://doc.evir.hu/doku.php/evir:torzsadatok:cikktorzs:szolgaltatasok" text:style-name="Internet_20_link" text:visited-style-name="Visited_20_Internet_20_Link">Szolgáltatások</text:a></text:p>
        </text:list-item>
        <text:list-item>
          <text:p text:style-name="List_20_1_Content">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doc.evir.hu/doku.php/evir:tomeges_muveletek:csv_xlsx_export_import" text:style-name="Internet_20_link" text:visited-style-name="Visited_20_Internet_20_Link">Export / Import</text:a></text:p>
        </text:list-item>
        <text:list-item>
          <text:p text:style-name="List_20_1_Content"> <text:a xlink:type="simple" xlink:href="https://doc.evir.hu/doku.php/evir:tomeges_muveletek:csv_xlsx_import" text:style-name="Internet_20_link" text:visited-style-name="Visited_20_Internet_20_Link">CSV, XLSX importálás</text:a></text:p>
        </text:list-item>
        <text:list-item>
          <text:p text:style-name="List_20_1_Content_Last"> <text:a xlink:type="simple" xlink:href="https://doc.evir.hu/doku.php/evir:tomeges_muveletek:csv_xlsx_json_export" text:style-name="Internet_20_link" text:visited-style-name="Visited_20_Internet_20_Link">CSV, XLSX, JSON ex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36:35</meta:creation-date>
    <dc:creator>Generated</dc:creator>
    <dc:date>2026-08-31T20::36:35</dc:date>
    <dc:language>en-US</dc:language>
    <meta:editing-cycles>1</meta:editing-cycles>
    <meta:editing-duration>PT0S</meta:editing-duration>
    <dc:title>evir:torzsadatok:cikktorzs:cikk_kepek_tomeges_feltoltese</dc:title>
  </office:meta>
</office:document-meta>
</file>