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d71417f0dd3129bef0c7e91c5d2b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cikk_tulajdonsagok"/><text:bookmark-start text:name="__RefHeading___cikk_tulajdonsagok_1"/><text:bookmark-start text:name="cikk_tulajdonsagok"/>Cikk tulajdonságok<text:bookmark-end text:name="__RefHeading___cikk_tulajdonsagok_1"/><text:bookmark-end text:name="cikk_tulajdonsagok"/></text:h>
      <text:p text:style-name="Text_20_body"><draw:frame draw:style-name="mediaright" draw:name="0" text:anchor-type="paragraph" draw:z-index="0" svg:width="18.520833333333cm" style:rel-width="100%" svg:height="18.324446030451cm" style:rel-height="scale"><draw:image xlink:href="Pictures/f4d71417f0dd3129bef0c7e91c5d2baa.png" xlink:type="simple" xlink:show="embed" xlink:actuate="onLoad"/></draw:frame></text:p>
      <text:p text:style-name="Text_20_body">A <text:span text:style-name="Strong_20_Emphasis">cikk tulajdonságok</text:span> mind az eVIR <text:a xlink:type="simple" xlink:href="https://doc.evir.hu/doku.php/evir:webshop:altalanos" text:style-name="Internet_20_link" text:visited-style-name="Visited_20_Internet_20_Link">saját webshop</text:a>jában, mind a <text:a xlink:type="simple" xlink:href="https://doc.evir.hu/doku.php/evir:webshop_connector:kulso_webshop" text:style-name="Internet_20_link" text:visited-style-name="Visited_20_Internet_20_Link">külső webshopok</text:a>ban használhatóak.</text:p>
      <text:p text:style-name="Text_20_body">A webshopban megjelenő tulajdonságok lehetnek például szín, méret vagy forma…, amelyek a termékek azonosítását és összehasonlítását segítik. <text:line-break/>
Ezenkívül ezek a tulajdonságok a megfelelő webshop <text:a xlink:type="simple" xlink:href="https://doc.evir.hu/doku.php/evir:webshop_connector:webshop_kategoria_cikk_tulajdonsag" text:style-name="Internet_20_link" text:visited-style-name="Visited_20_Internet_20_Link">beállítások elvégzése</text:a> után felhasználhatók a webshop felületen termék kategorizálásra is. </text:p>
      <text:list text:style-name="List_20_1" text:continue-numbering="false">
        <text:list-item>
          <text:p text:style-name="List_20_1_Content_First"> <text:span text:style-name="Source_20_Text"><text:span text:style-name="Strong_20_Emphasis"><text:a xlink:type="simple" xlink:href="https://doc.evir.hu/doku.php/evir:torzsadatok:cikktorzs:cikk_tulajdonsag_adatai" text:style-name="Internet_20_link" text:visited-style-name="Visited_20_Internet_20_Link">Új cikk tulajdonság</text:a></text:span></text:span>: <text:line-break/>Új cikk tulajdonságot, tulajdonság típust lehet létrehozni. <text:line-break/><text:span text:style-name="Strong_20_Emphasis">Műveletek sorrendje:</text:span></text:p>
          <text:list text:style-name="Numbering_20_1">
            <text:list-item>
              <text:p text:style-name="Numbering_20_1_Content"> <text:span text:style-name=""/> Először létre kell hozni <text:a xlink:type="simple" xlink:href="https://doc.evir.hu/doku.php/evir:torzsadatok:cikktorzs:cikk_kategoriak" text:style-name="Internet_20_link" text:visited-style-name="Visited_20_Internet_20_Link">cikk kategóriákat</text:a>, és a kategóriáknál be kell állítani, hogy milyen tulajdonság típusokkal rendelkezhetnek az abba a kategóriába tartozó termékek.</text:p>
            </text:list-item>
            <text:list-item>
              <text:p text:style-name="Numbering_20_1_Content_Last"> A termékeket hozzá kell rendelni a cikk kategóriákhoz, majd ez után lehet értéket adni a kategória szerinti cikk tulajdonságoknak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Cikk tulajdonságok lista</text:span></text:span>: <text:line-break/>A már létező tulajdonságokat lehet megtekinteni, módosítani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Cikk tulajdonság export</text:span></text:span>: <text:line-break/>A cikk tulajdonságokat lehet <text:a xlink:type="simple" xlink:href="https://doc.evir.hu/doku.php/evir:tomeges_muveletek:csv_xlsx_json_export" text:style-name="Internet_20_link" text:visited-style-name="Visited_20_Internet_20_Link">exportálni</text:a> táblázatos formátumban, külső programban (pl. Excel, LibreOffice, stb.) való szerkesztésr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doc.evir.hu/doku.php/evir:torzsadatok:cikktorzs:cikk_tul_import" text:style-name="Internet_20_link" text:visited-style-name="Visited_20_Internet_20_Link">Cikk tulajdonság import</text:a></text:span></text:span>: <text:line-break/>A külső programban szerkesztett tulajdonságok <text:a xlink:type="simple" xlink:href="https://doc.evir.hu/doku.php/evir:tomeges_muveletek:csv_xlsx_import" text:style-name="Internet_20_link" text:visited-style-name="Visited_20_Internet_20_Link">importálása</text:a>.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:webshop_cikk_tulajdonsagok" text:style-name="Internet_20_link" text:visited-style-name="Visited_20_Internet_20_Link">Webshop cikk tulajdonságok</text:a></text:p>
        </text:list-item>
        <text:list-item>
          <text:p text:style-name="List_20_1_Content"> <text:a xlink:type="simple" xlink:href="https://doc.evir.hu/doku.php/evir:webshop:cikk_tulajdonsag_beallitasai" text:style-name="Internet_20_link" text:visited-style-name="Visited_20_Internet_20_Link">Cikk tulajdonságok webshop beállításai</text:a></text:p>
        </text:list-item>
        <text:list-item>
          <text:p text:style-name="List_20_1_Content"> <text:a xlink:type="simple" xlink:href="https://doc.evir.hu/doku.php/evir:torzsadatok:cikktorzs:cikk_listak_tulajdonsagok_modositasa" text:style-name="Internet_20_link" text:visited-style-name="Visited_20_Internet_20_Link">Cikk tulajdonságok módosítása</text:a></text:p>
        </text:list-item>
        <text:list-item>
          <text:p text:style-name="List_20_1_Content"> <text:a xlink:type="simple" xlink:href="https://doc.evir.hu/doku.php/evir:torzsadatok:cikktorzs:torzs_cikkszam" text:style-name="Internet_20_link" text:visited-style-name="Visited_20_Internet_20_Link">Cikk törzsadatok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_Last"> <text:a xlink:type="simple" xlink:href="https://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0::45:48</meta:creation-date>
    <dc:creator>Generated</dc:creator>
    <dc:date>2026-08-25T00::45:48</dc:date>
    <dc:language>en-US</dc:language>
    <meta:editing-cycles>1</meta:editing-cycles>
    <meta:editing-duration>PT0S</meta:editing-duration>
    <dc:title>evir:torzsadatok:cikktorzs:cikk_tulajdonsagok</dc:title>
  </office:meta>
</office:document-meta>
</file>