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fa2158c9b7916f58491b012ea505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engedmeny_szolgaltatas"/><text:bookmark-start text:name="__RefHeading___engedmeny_vegoesszegbol_specialis_szolgaltatas_1"/><text:bookmark-start text:name="engedmeny_vegoesszegbol_specialis_szolgaltatas"/>Engedmény végösszegből (Speciális szolgáltatás)<text:bookmark-end text:name="__RefHeading___engedmeny_vegoesszegbol_specialis_szolgaltatas_1"/><text:bookmark-end text:name="engedmeny_vegoesszegbol_specialis_szolgaltatas"/></text:h>
      <text:p text:style-name="Text_20_body"><draw:frame draw:style-name="mediaright" draw:name="0" text:anchor-type="paragraph" draw:z-index="0" svg:width="18.520833333333cm" style:rel-width="100%" svg:height="22.727259887006cm" style:rel-height="scale"><draw:image xlink:href="Pictures/5afa2158c9b7916f58491b012ea505d2.png" xlink:type="simple" xlink:show="embed" xlink:actuate="onLoad"/></draw:frame></text:p>
      <text:p text:style-name="Text_20_body"><text:a xlink:type="simple" xlink:href="https://doc.evir.hu/doku.php/evir:torzsadatok:cikktorzs:szolgaltatasok" text:style-name="Internet_20_link" text:visited-style-name="Visited_20_Internet_20_Link">Szolgáltatás rögzítése</text:a>kor van egy legördülő menü, amiben az adott szolgáltatás speciális jellegét lehet jelezni, ilyen az engedmény végöszegből.</text:p>
      <text:list text:style-name="List_20_1" text:continue-numbering="false">
        <text:list-item>
          <text:p text:style-name="LastListParagraph_List_20_1_Content_First"> <text:span text:style-name="Strong_20_Emphasis">Engedmény végösszegből szerkeszthető</text:span> <text:line-break/>A tétel a számla végösszegéből számolja ki a megadott százaléknak megfelelő engedményt, és a <text:a xlink:type="simple" xlink:href="https://doc.evir.hu/doku.php/evir:szamlazas:szamla" text:style-name="Internet_20_link" text:visited-style-name="Visited_20_Internet_20_Link">számla rögzítés</text:a>ekor automatikusan korrigálja, helyezi el a számlán. <text:line-break/>A százalék érték módosítható a számla felvétele elő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ngedmény végösszegből nem szerkeszthető</text:span> <text:line-break/>A tétel a számla végösszegéből számolja ki a megadott százaléknak megfelelő engedményt automatikusan. <text:line-break/>Számla készítésekor nem lehet módosítani a cikktörzsben megadott engedmény értékét. Tipikus felhasználás például a készpénzfizetésre adott 2% kedvezmény.</text:p>
        </text:list-item>
      </text:list>
      <text:p text:style-name="Text_20_body"> A szolgáltatást rögzítő űrlapon az <text:span text:style-name="Strong_20_Emphasis">Ár paraméterek</text:span> területen az <text:span text:style-name="Strong_20_Emphasis">Engedmény százalék</text:span> algoritmust választva lehet beállítani árkategóriánként, hogy mekkora legyen az engedmény százalékos értéke. <text:line-break/> A rögzített engedmény <text:a xlink:type="simple" xlink:href="https://doc.evir.hu/doku.php/evir:szamlazas:szamla" text:style-name="Internet_20_link" text:visited-style-name="Visited_20_Internet_20_Link">számla készítés</text:a>kor <text:a xlink:type="simple" xlink:href="https://doc.evir.hu/doku.php/evir:bizonylatok:tetelek_hozzaadasa" text:style-name="Internet_20_link" text:visited-style-name="Visited_20_Internet_20_Link">tételként hozzáadható</text:a> a bizonylathoz az <text:a xlink:type="simple" xlink:href="https://doc.evir.hu/doku.php/evir:bizonylatok:tetelek_hozzaadasa_engedmenyek" text:style-name="Internet_20_link" text:visited-style-name="Visited_20_Internet_20_Link">"Engedmény végösszegből" gombra kattintva</text:a>.</text:p>
      <text:h text:style-name="Heading_20_3" text:outline-level="3"><text:bookmark-start text:name="__RefHeading___webshop_kedvezmeny_2"/><text:bookmark-start text:name="webshop_kedvezmeny"/>Webshop kedvezmény<text:bookmark-end text:name="__RefHeading___webshop_kedvezmeny_2"/><text:bookmark-end text:name="webshop_kedvezmeny"/></text:h>
      <text:p text:style-name="Text_20_body">A <text:a xlink:type="simple" xlink:href="https://doc.evir.hu/doku.php/evir:webshop_connector:beallitas:webshop_beallitas" text:style-name="Internet_20_link" text:visited-style-name="Visited_20_Internet_20_Link">webshopok beállításakor</text:a> a <text:span text:style-name="Emphasis"><text:a xlink:type="simple" xlink:href="https://doc.evir.hu/doku.php/evir:webshop_connector:beallitas:szolgaltatasok" text:style-name="Internet_20_link" text:visited-style-name="Visited_20_Internet_20_Link">Szolgáltatások</text:a></text:span> területen a <text:span text:style-name="Emphasis">Kedvezmény cikkszáma</text:span> mezőbe  a speciális szolgáltatásként rögzített végösszegi engedmény cikkszámot kell kiválasztani és a webshop beállításait - a <text:span text:style-name="Emphasis">… webshop beállítás</text:span> mezőket - üresen kell hagyni, mert ezeket nem szinkronizálja fel az eVIR a webshopba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cikktorzs:elolegtetel_szolgaltatas" text:style-name="Internet_20_link" text:visited-style-name="Visited_20_Internet_20_Link">Előlegtétel (Speciális szolgáltatás)</text:a></text:p>
        </text:list-item>
        <text:list-item>
          <text:p text:style-name="List_20_1_Content">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<text:a xlink:type="simple" xlink:href="https://doc.evir.hu/doku.php/evir:torzsadatok:cikktorzs:cikkszamok_tomeges" text:style-name="Internet_20_link" text:visited-style-name="Visited_20_Internet_20_Link">Cikkszám tömeges export/import</text:a></text:p>
        </text:list-item>
        <text:list-item>
          <text:p text:style-name="List_20_1_Content_Last">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53:10</meta:creation-date>
    <dc:creator>Generated</dc:creator>
    <dc:date>2026-08-30T20::53:10</dc:date>
    <dc:language>en-US</dc:language>
    <meta:editing-cycles>1</meta:editing-cycles>
    <meta:editing-duration>PT0S</meta:editing-duration>
    <dc:title>evir:torzsadatok:cikktorzs:engedmeny_szolgaltatas</dc:title>
  </office:meta>
</office:document-meta>
</file>