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1ba7a6fa16f650768ec1a1c4b66c21.png"/>
  <manifest:file-entry manifest:media-type="image/png" manifest:full-path="Pictures/aab8b99121bd069e77e7053dccfe5d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garancia_beallitas"/><text:bookmark-start text:name="__RefHeading___garancia_beallitas_1"/><text:bookmark-start text:name="garancia_beallitas"/>Garancia beállítás<text:bookmark-end text:name="__RefHeading___garancia_beallitas_1"/><text:bookmark-end text:name="garancia_beallitas"/></text:h>
      <text:p text:style-name="Text_20_body"><draw:frame draw:style-name="mediaright" draw:name="Garancia beállítás szűrő Legend" text:anchor-type="paragraph" draw:z-index="0" svg:width="10.583333333333cm"><draw:text-box><text:p text:style-name="legendcenter"><draw:frame draw:style-name="mediaright" draw:name="Garancia beállítás szűrő" text:anchor-type="paragraph" draw:z-index="0" svg:width="10.583333333333cm" svg:height="3.9031827016521cm"><draw:image xlink:href="Pictures/631ba7a6fa16f650768ec1a1c4b66c21.png" xlink:type="simple" xlink:show="embed" xlink:actuate="onLoad"/></draw:frame>Garancia beállítás szűrő</text:p></draw:text-box></draw:frame></text:p>
      <text:p text:style-name="Text_20_body">Ahhoz, hogy egy termékhez jótállási jegyet tudjunk biztosítani, szükséges a garancia modul és a <text:a xlink:type="simple" xlink:href="https://doc.evir.hu/doku.php/evir:torzsadatok:cikktorzs:termekek" text:style-name="Internet_20_link" text:visited-style-name="Visited_20_Internet_20_Link">termék</text:a>hez garancia beállítása a <text:span text:style-name="Source_20_Text">Törzsadatok → Cikkszámok → Garancia beállítás</text:span> menüpont alatt.</text:p>
      <text:list text:style-name="List_20_1" text:continue-numbering="false">
        <text:list-item>
          <text:p text:style-name="LastListParagraph_List_20_1_Content_First"> <text:span text:style-name="Strong_20_Emphasis">Kategória</text:span> <text:line-break/>A legördülőből kiválasztható a keresett termék <text:a xlink:type="simple" xlink:href="https://doc.evir.hu/doku.php/evir:torzsadatok:cikktorzs:cikk_kategoriak" text:style-name="Internet_20_link" text:visited-style-name="Visited_20_Internet_20_Link">cikk-kategóriája</text:a>, amellyel szűkíthető a megjelenített termékek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alapok:funkcio_gombok" text:style-name="Internet_20_link" text:visited-style-name="Visited_20_Internet_20_Link">Funkció gombok</text:a></text:span> — mentés, törlés és egyéb műveletek elvégzésére szolgálnak.</text:p>
        </text:list-item>
      </text:list>
      <text:p text:style-name="Horizontal_20_Line"/>
      <text:p text:style-name="Text_20_body"><draw:frame draw:style-name="mediaright" draw:name="Garancia beállítás terméklista Legend" text:anchor-type="paragraph" draw:z-index="0" svg:width="10.583333333333cm"><draw:text-box><text:p text:style-name="legendcenter"><draw:frame draw:style-name="mediaright" draw:name="Garancia beállítás terméklista" text:anchor-type="paragraph" draw:z-index="1" svg:width="10.583333333333cm" svg:height="9.0160068426197cm"><draw:image xlink:href="Pictures/aab8b99121bd069e77e7053dccfe5d99.png" xlink:type="simple" xlink:show="embed" xlink:actuate="onLoad"/></draw:frame>Garancia beállítás terméklista</text:p></draw:text-box></draw:frame></text:p>
      <text:p text:style-name="Text_20_body">A <text:span text:style-name="Strong_20_Emphasis">Beállítás</text:span> oszlopban lehet az egyes termékekhez hozzárendelni a <text:a xlink:type="simple" xlink:href="https://doc.evir.hu/doku.php/evir:garancialevel:jotallasi_jegy_keszitese" text:style-name="Internet_20_link" text:visited-style-name="Visited_20_Internet_20_Link">jótállási jegy</text:a>et (garancia nyomtatványt). A sorban a kívánt nyomtatványt kiválasztva a rendszer azt fogja használni az adott termék jótállási jegyének nyomtatásakor.</text:p>
      <text:p text:style-name="Horizontal_20_Line"/>
      <text:p text:style-name="Text_20_body"><text:span text:style-name="underline">Kapcsolódó oldalak</text:span></text:p>
      <text:list text:style-name="List_20_1" text:continue-numbering="false">
        <text:list-item>
          <text:p text:style-name="LastListParagraph_List_20_1_Content_First"> <text:a xlink:type="simple" xlink:href="https://doc.evir.hu/doku.php/evir:garancialevel:jotallasi_jegy_keszitese" text:style-name="Internet_20_link" text:visited-style-name="Visited_20_Internet_20_Link">Jótállási jegy kés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58:18</meta:creation-date>
    <dc:creator>Generated</dc:creator>
    <dc:date>2026-09-15T13::58:18</dc:date>
    <dc:language>en-US</dc:language>
    <meta:editing-cycles>1</meta:editing-cycles>
    <meta:editing-duration>PT0S</meta:editing-duration>
    <dc:title>evir:torzsadatok:cikktorzs:garancia_beallitas</dc:title>
  </office:meta>
</office:document-meta>
</file>