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bd2287e2f961e04063e63ccf99512b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cikktorzs:mennyisegi_egysegek"/><text:bookmark-start text:name="__RefHeading___mennyisegi_egysegek_1"/><text:bookmark-start text:name="mennyisegi_egysegek"/>Mennyiségi egységek<text:bookmark-end text:name="__RefHeading___mennyisegi_egysegek_1"/><text:bookmark-end text:name="mennyisegi_egysegek"/></text:h>
      <text:p text:style-name="Text_20_body"><draw:frame draw:style-name="mediaright" draw:name="0" text:anchor-type="paragraph" draw:z-index="0" svg:width="18.520833333333cm" style:rel-width="100%" svg:height="19.677256097561cm" style:rel-height="scale"><draw:image xlink:href="Pictures/dbd2287e2f961e04063e63ccf99512ba.png" xlink:type="simple" xlink:show="embed" xlink:actuate="onLoad"/></draw:frame></text:p>
      <text:list text:style-name="Numbering_20_1" text:continue-numbering="false">
        <text:list-item>
          <text:p text:style-name="Numbering_20_1_Content_First"> <text:span text:style-name="Strong_20_Emphasis"><text:a xlink:type="simple" xlink:href="https://doc.evir.hu/doku.php/evir:torzsadatok:torzsadat_kezeles" text:style-name="Internet_20_link" text:visited-style-name="Visited_20_Internet_20_Link">Törzsadatok</text:a></text:span>,</text:p>
        </text:list-item>
        <text:list-item>
          <text:p text:style-name="Numbering_20_1_Content"> <text:span text:style-name="Strong_20_Emphasis"><text:a xlink:type="simple" xlink:href="https://doc.evir.hu/doku.php/evir:torzsadatok:cikktorzs:torzs_cikkszam" text:style-name="Internet_20_link" text:visited-style-name="Visited_20_Internet_20_Link">Cikkszámok</text:a></text:span>,</text:p>
        </text:list-item>
        <text:list-item>
          <text:p text:style-name="Numbering_20_1_Content"> <text:span text:style-name="Strong_20_Emphasis">Mennyiségi egységek</text:span> menüpont alatt történik a <text:a xlink:type="simple" xlink:href="https://doc.evir.hu/doku.php/evir:torzsadatok:cikktorzs:termekek" text:style-name="Internet_20_link" text:visited-style-name="Visited_20_Internet_20_Link">termékek</text:a> és <text:a xlink:type="simple" xlink:href="https://doc.evir.hu/doku.php/evir:torzsadatok:cikktorzs:szolgaltatasok" text:style-name="Internet_20_link" text:visited-style-name="Visited_20_Internet_20_Link">szolgáltatások</text:a> adatai között megadható mennyiségi egységek kezelése. </text:p>
          <text:list text:style-name="List_20_1">
            <text:list-item>
              <text:p text:style-name="List_20_1_Content">  A <text:a xlink:type="simple" xlink:href="https://doc.evir.hu/doku.php/evir:alapok:listak" text:style-name="Internet_20_link" text:visited-style-name="Visited_20_Internet_20_Link">lista</text:a> fejlécből <text:a xlink:type="simple" xlink:href="https://doc.evir.hu/doku.php/evir:torzsadatok:uj_torzsadat_altalanos" text:style-name="Internet_20_link" text:visited-style-name="Visited_20_Internet_20_Link">új törzsadat rögzítése!</text:a></text:p>
            </text:list-item>
          </text:list>
        </text:list-item>
        <text:list-item>
          <text:p text:style-name="Numbering_20_1_Content"> <text:span text:style-name="Strong_20_Emphasis">Paraméterek</text:span> megadása</text:p>
          <text:list text:style-name="List_20_1">
            <text:list-item>
              <text:p text:style-name="List_20_1_Content"> <text:span text:style-name="Strong_20_Emphasis">Mennyiségi egység</text:span> <text:line-break/>A mennyiségi egység rövidítése, ami a bizonylatokra kerül. </text:p>
            </text:list-item>
            <text:list-item>
              <text:p text:style-name="List_20_1_Content"> <text:span text:style-name="Strong_20_Emphasis">NAV mennyiségi egység típusa</text:span> <text:line-break/>A NAV Online számla rendszerben elfogadott mennyiségi egység. <text:line-break/><text:span text:style-name=""/> Ha a mennyiségi egység nem sorolható egyik típusba sem, akkor a <text:span text:style-name="Source_20_Text">Saját(OWN)</text:span> típust kell választani!</text:p>
            </text:list-item>
            <text:list-item>
              <text:p text:style-name="List_20_1_Content"> <text:span text:style-name="Strong_20_Emphasis">Idegennyelvi mennyiségi egység 1/2/3</text:span> <text:line-break/>A mennyiségi egység megnevezése az adott idegen nyelven. <text:line-break/>Csak akkor jelennek meg ezek a mezők, ha van beállítva <text:a xlink:type="simple" xlink:href="https://doc.evir.hu/doku.php/evir:torzsadatok:cikktorzs:idegen_nyelvi_megnevezesek" text:style-name="Internet_20_link" text:visited-style-name="Visited_20_Internet_20_Link">idegen nyelvi megnevezés</text:a>; a mezőfelirat a nyelvet is mutatja (pl. <text:span text:style-name="Source_20_Text">Idegennyelvi mennyiségi egység 1 (Angol)</text:span>). <text:line-break/> Üresen hagyva a normál <text:span text:style-name="Strong_20_Emphasis">Mennyiségi egység</text:span> jelenik meg az idegen nyelvű bizonylaton is. <text:line-break/><text:span text:style-name=""/> Legfeljebb 10 karakter, mert az érték a bizonylat tételsorába kerül át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 elmenti</text:a> az adatokat!</text:p>
        </text:list-item>
      </text:list>
      <text:h text:style-name="Heading_20_3" text:outline-level="3"><text:bookmark-start text:name="__RefHeading___idegennyelvi_mennyisegi_egyseg_2"/><text:bookmark-start text:name="idegennyelvi_mennyisegi_egyseg"/>Idegennyelvi mennyiségi egység<text:bookmark-end text:name="__RefHeading___idegennyelvi_mennyisegi_egyseg_2"/><text:bookmark-end text:name="idegennyelvi_mennyisegi_egyseg"/></text:h>
      <text:p text:style-name="Text_20_body">A mennyiségi egység idegen nyelvű megfelelője <text:span text:style-name="Strong_20_Emphasis">törzsadat</text:span>: itt, a mennyiségi egység adatai között kell egyszer megadni, és onnantól minden cikknél érvényes, amelyik ezt a mennyiségi egységet használja. Nem kell tehát cikkenként beállítani, és nem kell hozzá külön mennyiségi egységet felvenni.</text:p>
      <text:list text:style-name="Numbering_20_1" text:continue-numbering="false">
        <text:list-item>
          <text:p text:style-name="Numbering_20_1_Content_First"> Előbb be kell állítani, hogy hány idegen nyelv és melyek legyenek: <text:span text:style-name="Strong_20_Emphasis">Rendszer → <text:a xlink:type="simple" xlink:href="https://doc.evir.hu/doku.php/evir:rendszer:beallitasok:beallitasok" text:style-name="Internet_20_link" text:visited-style-name="Visited_20_Internet_20_Link">Rendszerbeállítások</text:a> → <text:span text:style-name="Emphasis"><text:a xlink:type="simple" xlink:href="https://doc.evir.hu/doku.php/evir:rendszer:beallitasok:cikktorzs" text:style-name="Internet_20_link" text:visited-style-name="Visited_20_Internet_20_Link">Cikktörzs</text:a></text:span></text:span> terület, <text:span text:style-name="Emphasis">Idegennyelvi megnevezések száma</text:span> és <text:span text:style-name="Emphasis">1. / 2. / 3. idegennyelv</text:span> mezők. <text:line-break/>Részletek: <text:span text:style-name="Strong_20_Emphasis"><text:a xlink:type="simple" xlink:href="https://doc.evir.hu/doku.php/evir:torzsadatok:cikktorzs:idegen_nyelvi_megnevezesek" text:style-name="Internet_20_link" text:visited-style-name="Visited_20_Internet_20_Link">Idegen nyelvi megnevezések</text:a></text:span></text:p>
        </text:list-item>
        <text:list-item>
          <text:p text:style-name="Numbering_20_1_Content"> Ezután a mennyiségi egység szerkesztésekor megjelennek az <text:span text:style-name="Strong_20_Emphasis">Idegennyelvi mennyiségi egység</text:span> mezők, nyelvenként egy. Ide az adott nyelvű rövidítést kell beírni (pl. a <text:span text:style-name="Source_20_Text">db</text:span> angol megfelelőjeként <text:span text:style-name="Source_20_Text">pcs</text:span>).</text:p>
        </text:list-item>
        <text:list-item>
          <text:p text:style-name="Numbering_20_1_Content_Last"> A <text:span text:style-name="Strong_20_Emphasis">NAV mennyiségi egység típusa</text:span> változatlan marad — az a NAV Online Számla adatszolgáltatás miatt kell, és nem nyelvfüggő.</text:p>
        </text:list-item>
      </text:list>
      <text:p text:style-name="Text_20_body"> <text:a xlink:type="simple" xlink:href="https://doc.evir.hu/doku.php/evir:torzsadatok:bizonylat:tobbnyelvu_bizonylat" text:style-name="Internet_20_link" text:visited-style-name="Visited_20_Internet_20_Link">Idegen nyelvű bizonylat</text:a> készítésekor a program a tételsorba ezt a fordítást írja a mennyiségi egység helyére. Ha az adott nyelvhez nincs kitöltve, a normál mennyiségi egység kerül a bizonylatra.</text:p>
      <text:p text:style-name="Text_20_body"><text:span text:style-name=""> Változás:</text:span> korábban az idegennyelvi mennyiségi egységet <text:span text:style-name="Strong_20_Emphasis">új törzsadatként</text:span> kellett felvenni, és a cikk adatlapján kiválasztani. Ez már nem szükséges — a cikk adatlapjáról az <text:span text:style-name="Emphasis">Idegennyelvi mennyiségi egység</text:span> választómező eltűnt, helyette a fordítás itt, a mennyiségi egységnél adható meg. A korábban erre a célra létrehozott külön mennyiségi egység-törzsadatok feleslegessé váltak.</text:p>
      <text:p text:style-name="Text_20_body"><text:line-break/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torzsadatok:cikktorzs:idegen_nyelvi_megnevezesek" text:style-name="Internet_20_link" text:visited-style-name="Visited_20_Internet_20_Link">Idegen nyelvi megnevezések</text:a></text:p>
        </text:list-item>
        <text:list-item>
          <text:p text:style-name="List_20_1_Content"> <text:a xlink:type="simple" xlink:href="https://doc.evir.hu/doku.php/evir:torzsadatok:bizonylat:tobbnyelvu_bizonylat" text:style-name="Internet_20_link" text:visited-style-name="Visited_20_Internet_20_Link">Idegen nyelvű és többnyelvű bizonylatok</text:a></text:p>
        </text:list-item>
        <text:list-item>
          <text:p text:style-name="List_20_1_Content"> <text:a xlink:type="simple" xlink:href="https://doc.evir.hu/doku.php/evir:torzsadatok:cikktorzs:torzs_cikkszam" text:style-name="Internet_20_link" text:visited-style-name="Visited_20_Internet_20_Link">Cikk törzsadatok</text:a></text:p>
        </text:list-item>
        <text:list-item>
          <text:p text:style-name="List_20_1_Content"> <text:a xlink:type="simple" xlink:href="https://doc.evir.hu/doku.php/evir:torzsadatok:cikktorzs:cikkszamok" text:style-name="Internet_20_link" text:visited-style-name="Visited_20_Internet_20_Link">Cikkszámok</text:a></text:p>
        </text:list-item>
        <text:list-item>
          <text:p text:style-name="List_20_1_Content"> <text:a xlink:type="simple" xlink:href="https://doc.evir.hu/doku.php/evir:bizonylatok:bizonylat_keszites" text:style-name="Internet_20_link" text:visited-style-name="Visited_20_Internet_20_Link">Bizonylatkészítés</text:a></text:p>
        </text:list-item>
        <text:list-item>
          <text:p text:style-name="List_20_1_Content"> <text:a xlink:type="simple" xlink:href="https://doc.evir.hu/doku.php/evir:onlineszamla:onlineszamla" text:style-name="Internet_20_link" text:visited-style-name="Visited_20_Internet_20_Link">NAV Online Számla</text:a></text:p>
        </text:list-item>
        <text:list-item>
          <text:p text:style-name="List_20_1_Content_Last"> <text:a xlink:type="simple" xlink:href="https://doc.evir.hu/doku.php/evir:youtube_videok" text:style-name="Internet_20_link" text:visited-style-name="Visited_20_Internet_20_Link">eVIR YouTube videók felhasználók részére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23::18:18</meta:creation-date>
    <dc:creator>Generated</dc:creator>
    <dc:date>2026-09-10T23::18:18</dc:date>
    <dc:language>en-US</dc:language>
    <meta:editing-cycles>1</meta:editing-cycles>
    <meta:editing-duration>PT0S</meta:editing-duration>
    <dc:title>evir:torzsadatok:cikktorzs:mennyisegi_egysegek</dc:title>
  </office:meta>
</office:document-meta>
</file>