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83a2ab841f88e7764dc0e0ccabcc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szolgaltatasok"/><text:bookmark-start text:name="__RefHeading___szolgaltatasok_1"/><text:bookmark-start text:name="szolgaltatasok"/>Szolgáltatások<text:bookmark-end text:name="__RefHeading___szolgaltatasok_1"/><text:bookmark-end text:name="szolgaltatasok"/></text:h>
      <text:list text:style-name="Numbering_20_1" text:continue-numbering="false">
        <text:list-item>
          <text:p text:style-name="Numbering_20_1_Content_First"> <text:span text:style-name="Strong_20_Emphasis">Szolgáltatások rögzítése</text:span> a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doc.evir.hu/doku.php/evir:torzsadatok:cikktorzs:torzs_cikkszam" text:style-name="Internet_20_link" text:visited-style-name="Visited_20_Internet_20_Link">Cikkszámok</text:a></text:span>,</text:p>
        </text:list-item>
        <text:list-item>
          <text:p text:style-name="Numbering_20_1_Content_Last"> <text:span text:style-name="Strong_20_Emphasis">Új szolgáltatás</text:span> menüpontban történik.</text:p>
        </text:list-item>
      </text:list>
      <text:p text:style-name="Text_20_body">Pontosan <text:span text:style-name="Strong_20_Emphasis">ugyanazokat az alapadatokat kell megadni, mint a <text:a xlink:type="simple" xlink:href="https://doc.evir.hu/doku.php/evir:torzsadatok:cikktorzs:termekek" text:style-name="Internet_20_link" text:visited-style-name="Visited_20_Internet_20_Link">termékek</text:a>nél, kivéve a szolgáltatások tekintetében nem értelmezhető paramétereket</text:span> (pl. készlet, súly, stb.).</text:p>
      <text:p text:style-name="Text_20_body"><draw:frame draw:style-name="mediaright" draw:name="0" text:anchor-type="paragraph" draw:z-index="0" svg:width="15.875cm" svg:height="19.696759259259cm"><draw:image xlink:href="Pictures/f083a2ab841f88e7764dc0e0ccabcc98.png" xlink:type="simple" xlink:show="embed" xlink:actuate="onLoad"/></draw:frame></text:p>
      <text:h text:style-name="Heading_20_3" text:outline-level="3"><text:bookmark-start text:name="__RefHeading___specialis_szolgaltatas_2"/><text:bookmark-start text:name="specialis_szolgaltatas"/>Speciális szolgáltatás<text:bookmark-end text:name="__RefHeading___specialis_szolgaltatas_2"/><text:bookmark-end text:name="specialis_szolgaltatas"/></text:h>
      <text:p text:style-name="Text_20_body">Szolgáltatások esetében van egy legördülő menü, amiben az adott szolgáltatás speciális jellegét lehet jelezni.</text:p>
      <text:p text:style-name="Text_20_body">Ezek lehetnek:</text:p>
      <text:list text:style-name="List_20_1" text:continue-numbering="false">
        <text:list-item>
          <text:p text:style-name="List_20_1_Content_First"> <text:a xlink:type="simple" xlink:href="https://doc.evir.hu/doku.php/evir:torzsadatok:cikktorzs:elolegtetel_szolgaltatas" text:style-name="Internet_20_link" text:visited-style-name="Visited_20_Internet_20_Link">Előlegtétel</text:a></text:p>
        </text:list-item>
        <text:list-item>
          <text:p text:style-name="List_20_1_Content_Last"> <text:a xlink:type="simple" xlink:href="https://doc.evir.hu/doku.php/evir:torzsadatok:cikktorzs:engedmeny_szolgaltatas" text:style-name="Internet_20_link" text:visited-style-name="Visited_20_Internet_20_Link">Engedmény végösszegből</text:a></text:p>
        </text:list-item>
      </text:list>
      <text:h text:style-name="Heading_20_3" text:outline-level="3"><text:bookmark-start text:name="__RefHeading___beszerzesi_ar_megadhato_3"/><text:bookmark-start text:name="beszerzesi_ar_megadhato"/>Beszerzési ár megadható<text:bookmark-end text:name="__RefHeading___beszerzesi_ar_megadhato_3"/><text:bookmark-end text:name="beszerzesi_ar_megadhato"/></text:h>
      <text:p text:style-name="Text_20_body"><text:a xlink:type="simple" xlink:href="https://doc.evir.hu/doku.php/evir:szamlazas:szamla" text:style-name="Internet_20_link" text:visited-style-name="Visited_20_Internet_20_Link">Számlázás</text:a>kor, <text:a xlink:type="simple" xlink:href="https://doc.evir.hu/doku.php/evir:szallitolevel:szallitolevel" text:style-name="Internet_20_link" text:visited-style-name="Visited_20_Internet_20_Link">szállítólevél</text:a> vagy <text:a xlink:type="simple" xlink:href="https://doc.evir.hu/doku.php/evir:munkalap:munkalap_keszitese" text:style-name="Internet_20_link" text:visited-style-name="Visited_20_Internet_20_Link">munkalap</text:a> készítésekor a <text:a xlink:type="simple" xlink:href="https://doc.evir.hu/doku.php/evir:bizonylatok:tetelek_hozzaadasa" text:style-name="Internet_20_link" text:visited-style-name="Visited_20_Internet_20_Link">tételként hozzáadott</text:a> szolgáltatáshoz rögzíthető - az árrés számításhoz, statisztikai lekérdezésekhez felhasználható - beszerzési ár. </text:p>
      <text:p text:style-name="Text_20_body"><text:span text:style-name="Strong_20_Emphasis">Működéséhez szükséges:</text:span></text:p>
      <text:list text:style-name="Numbering_20_1" text:continue-numbering="false">
        <text:list-item>
          <text:p text:style-name="Numbering_20_1_Content_First"> <text:span text:style-name="Strong_20_Emphasis"><text:span text:style-name="Source_20_Text">Rendszer → Beállítások → <text:a xlink:type="simple" xlink:href="https://doc.evir.hu/doku.php/evir:rendszer:beallitasok:beallitasok" text:style-name="Internet_20_link" text:visited-style-name="Visited_20_Internet_20_Link">Rendszerbeállítások</text:a></text:span></text:span> menüpont <text:span text:style-name="Strong_20_Emphasis"><text:a xlink:type="simple" xlink:href="https://doc.evir.hu/doku.php/evir:rendszer:beallitasok:szolgaltatasok" text:style-name="Internet_20_link" text:visited-style-name="Visited_20_Internet_20_Link">Szolgáltatások</text:a></text:span> címke alatt a <text:span text:style-name="Strong_20_Emphasis">Szolgáltatások beszerzési ára</text:span> mezőben engedélyezni → megadható.</text:p>
        </text:list-item>
        <text:list-item>
          <text:p text:style-name="Numbering_20_1_Content"> <text:a xlink:type="simple" xlink:href="#evir:torzsadatok:cikktorzs:szolgaltatasok" text:style-name="Local_20_link" text:visited-style-name="Visited_20_Local_20_Link">Szolgáltatás</text:a> adatainak szerkesztésekor ki kell pipálni a <text:span text:style-name="Strong_20_Emphasis">Beszerzési ár megadható</text:span> jelölőnégyzetet.</text:p>
        </text:list-item>
        <text:list-item>
          <text:p text:style-name="Numbering_20_1_Content_Last"> <text:a xlink:type="simple" xlink:href="https://doc.evir.hu/doku.php/evir:bizonylatok:bizonylat_keszites" text:style-name="Internet_20_link" text:visited-style-name="Visited_20_Internet_20_Link">Bizonylat készítés</text:a>kor a tétel listában rögzíthető a beszerzési ár a szolgáltatáshoz.</text:p>
        </text:list-item>
      </text:list>
      <text:h text:style-name="Heading_20_3" text:outline-level="3"><text:bookmark-start text:name="__RefHeading___szolgaltatas_webshop_beallitasai_4"/><text:bookmark-start text:name="szolgaltatas_webshop_beallitasai"/>Szolgáltatás webshop beállításai<text:bookmark-end text:name="__RefHeading___szolgaltatas_webshop_beallitasai_4"/><text:bookmark-end text:name="szolgaltatas_webshop_beallitasai"/></text:h>
      <text:p text:style-name="Text_20_body">A <text:a xlink:type="simple" xlink:href="https://doc.evir.hu/doku.php/evir:webshop_connector:beallitas:webshop_beallitas" text:style-name="Internet_20_link" text:visited-style-name="Visited_20_Internet_20_Link">webshopok beállításakor</text:a> megadott speciális cikkszámok - mint például: Szállítási díj, Kedvezmény, Fizetési díj, Egyéb díj - webshop beállításait üresen kell hagyni, mert ezeket nem szinkronizálja fel az eVIR a webshopba. <text:line-break/>
A <text:a xlink:type="simple" xlink:href="https://doc.evir.hu/doku.php/evir:webshop_connector:megrendeles:megrendelesek_letoltese" text:style-name="Internet_20_link" text:visited-style-name="Visited_20_Internet_20_Link">megrendelés letöltés</text:a> csak <text:a xlink:type="simple" xlink:href="https://doc.evir.hu/doku.php/evir:bizonylatok:bizonylat_keszites" text:style-name="Internet_20_link" text:visited-style-name="Visited_20_Internet_20_Link">bizonylatkészítéskor</text:a> a díjak megnevezéséhez használja program.</text:p>
      <text:list text:style-name="List_20_1" text:continue-numbering="false">
        <text:list-item>
          <text:p text:style-name="LastListParagraph_List_20_1_Content_First"> <text:span text:style-name="Strong_20_Emphasis">… webshop beállítás</text:span> <text:line-break/>Csak akkor kell bármit is kiválasztani a legördülőből, ha szeretnénk a szolgáltatást a webshop cikkei közé felszikronizálni. Ezzel a beállítással <text:a xlink:type="simple" xlink:href="https://doc.evir.hu/doku.php/evir:webshop:webshop_cikk_beallitasok" text:style-name="Internet_20_link" text:visited-style-name="Visited_20_Internet_20_Link">a cikk láthatóságát állítjuk be a webshopon</text:a>. </text:p>
        </text:list-item>
      </text:list>
      <text:p text:style-name="Horizontal_20_Line"/>
      <text:h text:style-name="Heading_20_3" text:outline-level="3"><text:bookmark-start text:name="__RefHeading___szolgaltatas_roegzitese_video_5"/><text:bookmark-start text:name="szolgaltatas_roegzitese_video"/>Szolgáltatás rögzítése videó<text:bookmark-end text:name="__RefHeading___szolgaltatas_roegzitese_video_5"/><text:bookmark-end text:name="szolgaltatas_roegzitese_video"/></text:h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<text:a xlink:type="simple" xlink:href="https://doc.evir.hu/doku.php/evir:torzsadatok:cikktorzs:termekek" text:style-name="Internet_20_link" text:visited-style-name="Visited_20_Internet_20_Link">Termékek</text:a></text:p>
        </text:list-item>
        <text:list-item>
          <text:p text:style-name="List_20_1_Content"><text:a xlink:type="simple" xlink:href="https://doc.evir.hu/doku.php/evir:torzsadatok:cikktorzs:cikkszamok_tomeges" text:style-name="Internet_20_link" text:visited-style-name="Visited_20_Internet_20_Link">Cikkszám tömeges export/import</text:a></text:p>
        </text:list-item>
        <text:list-item>
          <text:p text:style-name="List_20_1_Content_Last"><text:a xlink:type="simple" xlink:href="https://doc.evir.hu/doku.php/evir:youtube_videok" text:style-name="Internet_20_link" text:visited-style-name="Visited_20_Internet_20_Link">eVIR YouTube videók felhasználók részé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2::28:27</meta:creation-date>
    <dc:creator>Generated</dc:creator>
    <dc:date>2026-08-11T22::28:27</dc:date>
    <dc:language>en-US</dc:language>
    <meta:editing-cycles>1</meta:editing-cycles>
    <meta:editing-duration>PT0S</meta:editing-duration>
    <dc:title>evir:torzsadatok:cikktorzs:szolgaltatasok</dc:title>
  </office:meta>
</office:document-meta>
</file>