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0aa4f4b07cc21bbe610f4a25d043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termek_import"/><text:bookmark-start text:name="__RefHeading___termekek_importalasa_1"/><text:bookmark-start text:name="termekek_importalasa"/>Termékek importálása<text:bookmark-end text:name="__RefHeading___termekek_importalasa_1"/><text:bookmark-end text:name="termekek_importalasa"/></text:h>
      <text:p text:style-name="Text_20_body"><draw:frame draw:style-name="mediaright" draw:name="0" text:anchor-type="paragraph" draw:z-index="0" svg:width="18.520833333333cm" style:rel-width="100%" svg:height="17.415315647261cm" style:rel-height="scale"><draw:image xlink:href="Pictures/c40aa4f4b07cc21bbe610f4a25d04319.png" xlink:type="simple" xlink:show="embed" xlink:actuate="onLoad"/></draw:frame></text:p>
      <text:p text:style-name="Text_20_body">A <text:a xlink:type="simple" xlink:href="https://doc.evir.hu/doku.php/evir:torzsadatok:cikktorzs:termekek" text:style-name="Internet_20_link" text:visited-style-name="Visited_20_Internet_20_Link">termékek</text:a> importálását a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cikkszamok_tomeges" text:style-name="Internet_20_link" text:visited-style-name="Visited_20_Internet_20_Link">Tömeges műveletek</text:a></text:span>,</text:p>
        </text:list-item>
        <text:list-item>
          <text:p text:style-name="Numbering_20_1_Content"> <text:span text:style-name="Strong_20_Emphasis">Termék import</text:span> menüpontban lehet elindítani. </text:p>
          <text:list text:style-name="Numbering_20_1">
            <text:list-item>
              <text:p text:style-name="Numbering_20_1_Content_Last"> A <text:span text:style-name="Strong_20_Emphasis">Termék import (bővített)</text:span> menüpont alatt a <text:span text:style-name="Source_20_Text">Termék import</text:span>hoz képest a súly, csomagolás, méret, állapot, garancia levél, <text:span text:style-name="Strong_20_Emphasis">termékdíj, adótartalom</text:span> adatok is importálásra kerülnek. <text:line-break/>A bővített exportálás és importálás is pontosan ugyan úgy történik, mint a nem bővített verzióé, csupán az adatok (oszlopok) mennyiségében van különbség. <text:line-break/> Fontos tudnivaló, hogy mindegyik exportált táblázatot csak a hozzá tartozó importáló rész tudja helyesen értelmezni, azaz pl. a <text:span text:style-name="Strong_20_Emphasis">bővített termék exportált listát csak a bővített termék import funkció fogja tudni betölteni</text:span>.</text:p>
            </text:list-item>
          </text:list>
        </text:list-item>
      </text:list>
      <text:p text:style-name="Text_20_body"> Az importálás az eVIR-ben egységes felület kialakítással, de adattípusonként külön menüpont alatt működik , általános leírása a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meges_muveletek:csv_xlsx_import" text:style-name="Internet_20_link" text:visited-style-name="Visited_20_Internet_20_Link">CSV, XLSX importálás </text:a></text:span> oldalon olvasható.</text:p>
        </text:list-item>
      </text:list>
      <text:h text:style-name="Heading_20_4" text:outline-level="4"><text:bookmark-start text:name="__RefHeading___tartalom_2"/><text:bookmark-start text:name="tartalom"/>Tartalom<text:bookmark-end text:name="__RefHeading___tartalom_2"/><text:bookmark-end text:name="tartalom"/></text:h>
      <text:p text:style-name="Text_20_body"><text:span text:style-name="Strong_20_Emphasis">Például:</text:span> <text:line-break/>
<text:span text:style-name="Source_20_Text">41 oszlop a következők szerint: <text:line-break/>
cikkszam; megnevezes; gykod; cikk_kategorianev; ksh; kozv_szolg; db_afakor; db_afakod; db_afakulcs; ford_afa; megys; unit; aktiv; garancia; gyarto; biztetinfo; megj; webshop_beallitas; woocommerce_beallitas; shoprenter_beallitas; wconn2_beallitas; beszar_alg; beszar_adat1; kolcson_alg; kolcson_adat1; ar1_alg; ar1_adat1; ar1_akcio_alg; ar1_akcio_adat1; ar2_alg; ar2_adat1; ar3_alg; ar3_adat1; Euro_alg; Euro_adat1; Dollar_alg; Dollar_adat1; gysz; vonalkod; minkeszlet; maxkeszlet</text:span></text:p>
      <text:h text:style-name="Heading_20_4" text:outline-level="4"><text:bookmark-start text:name="__RefHeading___a_feldolgozas_menete_3"/><text:bookmark-start text:name="a_feldolgozas_menete"/>A feldolgozás menete<text:bookmark-end text:name="__RefHeading___a_feldolgozas_menete_3"/><text:bookmark-end text:name="a_feldolgozas_menete"/></text:h>
      <text:p text:style-name="Text_20_body">Ha a cikkszám egyetlen cikként beazonosítható, akkor megtörténik az adatok frissítése. </text:p>
      <text:p text:style-name="Text_20_body">Ha van <text:span text:style-name="Source_20_Text">arkategoria</text:span> adat és <text:span text:style-name="Source_20_Text">algoritmus</text:span> megadva, akkor az adott árkategóriában az árak frissítésre kerülnek. <text:line-break/>
Az algoritmus meghatározza az adat formátumát. </text:p>
      <text:p text:style-name="Text_20_body">3 féle algoritmus van:</text:p>
      <text:list text:style-name="Numbering_20_1" text:continue-numbering="false">
        <text:list-item>
          <text:p text:style-name="Numbering_20_1_Content_First"> 'fixar' → esetében az ár nem függ semmitől. Az ár a megadott adat lesz.</text:p>
        </text:list-item>
        <text:list-item>
          <text:p text:style-name="Numbering_20_1_Content"> 'szaz' → esetében az ár a beszerzési ár megadott adat százaléka lesz.</text:p>
        </text:list-item>
        <text:list-item>
          <text:p text:style-name="Numbering_20_1_Content_Last"> 'nincs' → esetében a rendszer nem ad ár javaslatot, azaz a felhasználónak kell minden alkalommal kitöltenie.</text:p>
        </text:list-item>
      </text:list>
      <text:p text:style-name="Text_20_body"><text:line-break/>
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cikkszamok_tomeges" text:style-name="Internet_20_link" text:visited-style-name="Visited_20_Internet_20_Link">Cikkszám tömeges műveletek</text:a></text:p>
        </text:list-item>
        <text:list-item>
          <text:p text:style-name="List_20_1_Content">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doc.evir.hu/doku.php/evir:tomeges_muveletek:csv_xlsx_export_import" text:style-name="Internet_20_link" text:visited-style-name="Visited_20_Internet_20_Link">Export / Import</text:a></text:p>
        </text:list-item>
        <text:list-item>
          <text:p text:style-name="List_20_1_Content"> <text:a xlink:type="simple" xlink:href="https://doc.evir.hu/doku.php/evir:tomeges_muveletek:csv_xlsx_import" text:style-name="Internet_20_link" text:visited-style-name="Visited_20_Internet_20_Link">CSV, XLSX importálás</text:a></text:p>
        </text:list-item>
        <text:list-item>
          <text:p text:style-name="List_20_1_Content_Last"> <text:a xlink:type="simple" xlink:href="https://doc.evir.hu/doku.php/evir:tomeges_muveletek:csv_xlsx_json_export" text:style-name="Internet_20_link" text:visited-style-name="Visited_20_Internet_20_Link">CSV, XLSX, JSON ex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32:35</meta:creation-date>
    <dc:creator>Generated</dc:creator>
    <dc:date>2026-08-31T20::32:35</dc:date>
    <dc:language>en-US</dc:language>
    <meta:editing-cycles>1</meta:editing-cycles>
    <meta:editing-duration>PT0S</meta:editing-duration>
    <dc:title>evir:torzsadatok:cikktorzs:termek_import</dc:title>
  </office:meta>
</office:document-meta>
</file>