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57146531978d74b963ecce7c507dc0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artner:partner_egyedi_ar:egyedi_ar_menu"/><text:bookmark-start text:name="__RefHeading___partner_egyedi_ar_1"/><text:bookmark-start text:name="partner_egyedi_ar"/>Partner egyedi ár<text:bookmark-end text:name="__RefHeading___partner_egyedi_ar_1"/><text:bookmark-end text:name="partner_egyedi_ar"/></text:h>
      <text:p text:style-name="Text_20_body"><draw:frame draw:style-name="mediaright" draw:name="0" text:anchor-type="paragraph" draw:z-index="0" svg:width="18.520833333333cm" style:rel-width="100%" svg:height="10.488083333333cm" style:rel-height="scale"><draw:image xlink:href="Pictures/c57146531978d74b963ecce7c507dc09.png" xlink:type="simple" xlink:show="embed" xlink:actuate="onLoad"/></draw:frame></text:p>
      <text:list text:style-name="List_20_1" text:continue-numbering="false">
        <text:list-item>
          <text:p text:style-name="List_20_1_Content_First"> A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List_20_1_Content"> <text:span text:style-name="Strong_20_Emphasis"><text:a xlink:type="simple" xlink:href="https://doc.evir.hu/doku.php/evir:torzsadatok:partner:torzs_partner" text:style-name="Internet_20_link" text:visited-style-name="Visited_20_Internet_20_Link">Partner</text:a></text:span>,</text:p>
        </text:list-item>
        <text:list-item>
          <text:p text:style-name="List_20_1_Content_Last"> <text:span text:style-name="Strong_20_Emphasis">Partner egyedi ár</text:span> menüpont alatt a <text:a xlink:type="simple" xlink:href="https://doc.evir.hu/doku.php/evir:partnerek:partner_nyilvantartas" text:style-name="Internet_20_link" text:visited-style-name="Visited_20_Internet_20_Link">partnernyilvántartás</text:a>ban felvett <text:a xlink:type="simple" xlink:href="https://doc.evir.hu/doku.php/evir:partnerek:ceg_rogzites" text:style-name="Internet_20_link" text:visited-style-name="Visited_20_Internet_20_Link">cégek</text:a> és <text:a xlink:type="simple" xlink:href="https://doc.evir.hu/doku.php/evir:partnerek:szemely_rogzites" text:style-name="Internet_20_link" text:visited-style-name="Visited_20_Internet_20_Link">személyek</text:a> számára a <text:a xlink:type="simple" xlink:href="https://doc.evir.hu/doku.php/evir:torzsadatok:cikktorzs:torzs_cikkszam" text:style-name="Internet_20_link" text:visited-style-name="Visited_20_Internet_20_Link">cikktörzsben</text:a> rögzített <text:a xlink:type="simple" xlink:href="https://doc.evir.hu/doku.php/evir:torzsadatok:cikktorzs:szolgaltatasok" text:style-name="Internet_20_link" text:visited-style-name="Visited_20_Internet_20_Link">szolgáltatások</text:a>hoz és t<text:a xlink:type="simple" xlink:href="https://doc.evir.hu/doku.php/evir:torzsadatok:cikktorzs:termekek" text:style-name="Internet_20_link" text:visited-style-name="Visited_20_Internet_20_Link">ermékek</text:a>hez lehet egyedi árat rögzíteni, tömegesen kezelni.</text:p>
        </text:list-item>
      </text:list>
      <text:p text:style-name="Text_20_body"><text:span text:style-name=""/> Az egyedi ár a legnagyobb erősségű, azaz felülbírál minden mást (<text:a xlink:type="simple" xlink:href="https://doc.evir.hu/doku.php/evir:torzsadatok:cikktorzs:arkategoriak:arkategoriak" text:style-name="Internet_20_link" text:visited-style-name="Visited_20_Internet_20_Link">árkategóriát</text:a>, <text:a xlink:type="simple" xlink:href="https://doc.evir.hu/doku.php/evir:torzsadatok:partner:partnerkedvezmeny:partnerkedvezmeny_menu" text:style-name="Internet_20_link" text:visited-style-name="Visited_20_Internet_20_Link">kedvezményt</text:a>, stb.). <text:line-break/>
Ha egy <text:a xlink:type="simple" xlink:href="https://doc.evir.hu/doku.php/evir:partnerek:partner_nyilvantartas" text:style-name="Internet_20_link" text:visited-style-name="Visited_20_Internet_20_Link">partnernek</text:a> egyedi ár van beállítva egy <text:a xlink:type="simple" xlink:href="https://doc.evir.hu/doku.php/evir:torzsadatok:cikktorzs:termekek" text:style-name="Internet_20_link" text:visited-style-name="Visited_20_Internet_20_Link">termékhez</text:a> vagy <text:a xlink:type="simple" xlink:href="https://doc.evir.hu/doku.php/evir:torzsadatok:cikktorzs:szolgaltatasok" text:style-name="Internet_20_link" text:visited-style-name="Visited_20_Internet_20_Link">szolgáltatáshoz</text:a>, akkor minden körülmények között azt az árat fogja a rendszer javasolni a <text:a xlink:type="simple" xlink:href="https://doc.evir.hu/doku.php/evir:bizonylatok:tetelek_hozzaadasa" text:style-name="Internet_20_link" text:visited-style-name="Visited_20_Internet_20_Link">tételek hozzáadásakor</text:a>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partner:partner_egyedi_ar:partner_egyedi_ar_rogzites" text:style-name="Internet_20_link" text:visited-style-name="Visited_20_Internet_20_Link">Új partner egyedi ár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gyedi ár lista</text:span> a rögzített egyedi árakat tartalmazza. Az egyedi árak a listából kiválasztva módosíthatóak, törölhetőek.</text:p>
        </text:list-item>
      </text:list>
      <text:list text:style-name="List_20_1" text:continue-numbering="false">
        <text:list-item>
          <text:p text:style-name="List_20_1_Content_First"> <text:span text:style-name="Strong_20_Emphasis">Egyedi árak tömeges kezelése</text:span></text:p>
          <text:list text:style-name="List_20_1">
            <text:list-item>
              <text:p text:style-name="List_20_1_Content"> A <text:span text:style-name="Strong_20_Emphasis">Egyedi ár export lista</text:span> menüpont alatt lehet exportálni a már rögzített egyedi árakat. <text:line-break/> Az itt készült lista módosításával lehet a legegyszerűbben a program számára megfelelő import lista alapot készíteni. <text:line-break/><text:line-break/></text:p>
            </text:list-item>
            <text:list-item>
              <text:p text:style-name="List_20_1_Content_Last"> Az <text:span text:style-name="Strong_20_Emphasis">Egyedi ár import</text:span> menüpontban van lehetőség importálni az új / módosított egyedi árakat. <text:line-break/><text:line-break/> <text:a xlink:type="simple" xlink:href="https://doc.evir.hu/doku.php/evir:tomeges_muveletek:csv_xlsx_export_import" text:style-name="Internet_20_link" text:visited-style-name="Visited_20_Internet_20_Link">Tömeges műveletek - export/import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8::48:55</meta:creation-date>
    <dc:creator>Generated</dc:creator>
    <dc:date>2026-08-31T08::48:55</dc:date>
    <dc:language>en-US</dc:language>
    <meta:editing-cycles>1</meta:editing-cycles>
    <meta:editing-duration>PT0S</meta:editing-duration>
    <dc:title>evir:torzsadatok:partner:partner_egyedi_ar:egyedi_ar_menu</dc:title>
  </office:meta>
</office:document-meta>
</file>