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183a0985c8c46d13fa476fda5de6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partnercsoportok"/><text:bookmark-start text:name="__RefHeading___partnercsoportok_1"/><text:bookmark-start text:name="partnercsoportok"/>Partnercsoportok<text:bookmark-end text:name="__RefHeading___partnercsoportok_1"/><text:bookmark-end text:name="partnercsoportok"/></text:h>
      <text:p text:style-name="Text_20_body"><draw:frame draw:style-name="mediaright" draw:name="0" text:anchor-type="paragraph" draw:z-index="0" svg:width="18.520833333333cm" style:rel-width="100%" svg:height="13.182951237263cm" style:rel-height="scale"><draw:image xlink:href="Pictures/f8183a0985c8c46d13fa476fda5de63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uj_torzsadat_altalano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artner:torzs_partner" text:style-name="Internet_20_link" text:visited-style-name="Visited_20_Internet_20_Link">Partner</text:a></text:span>,</text:p>
        </text:list-item>
        <text:list-item>
          <text:p text:style-name="Numbering_20_1_Content"> <text:span text:style-name="Strong_20_Emphasis">Partnercsoportok</text:span> menüpont alatt lehet a <text:a xlink:type="simple" xlink:href="https://doc.evir.hu/doku.php/evir:partnerek:partner_nyilvantartas" text:style-name="Internet_20_link" text:visited-style-name="Visited_20_Internet_20_Link">partnernyilvántartásban</text:a> felhasznált csoportokat kezelni.</text:p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Kód</text:span> <text:line-break/>Azonosító kód, csak betűkből és számokból állhat, nem tartalmazhat speciális karaktereket.</text:p>
            </text:list-item>
            <text:list-item>
              <text:p text:style-name="List_20_1_Content"> <text:span text:style-name="Strong_20_Emphasis">Azonosító</text:span> <text:line-break/><text:a xlink:type="simple" xlink:href="https://doc.evir.hu/doku.php/evir:partnerek:ceg_rogzites" text:style-name="Internet_20_link" text:visited-style-name="Visited_20_Internet_20_Link">Partnerszerkesztéskor</text:a>, <text:a xlink:type="simple" xlink:href="https://doc.evir.hu/doku.php/evir:webshop:webshop_mukodes" text:style-name="Internet_20_link" text:visited-style-name="Visited_20_Internet_20_Link">webshop működés beállításakor</text:a> ezzel a felirattal lesz választható a partnercsoport.</text:p>
            </text:list-item>
            <text:list-item>
              <text:p text:style-name="List_20_1_Content"> <text:span text:style-name="Strong_20_Emphasis">Vevői</text:span> <text:line-break/>Vásárlók megkülönböztetésére.</text:p>
            </text:list-item>
            <text:list-item>
              <text:p text:style-name="List_20_1_Content"> <text:span text:style-name="Strong_20_Emphasis">Szállítói</text:span> <text:line-break/>Beszállítók megkülönböztetésére. <text:line-break/> A <text:span text:style-name="Source_20_Text">Rendszer → Beállítások → <text:a xlink:type="simple" xlink:href="https://doc.evir.hu/doku.php/evir:rendszer:beallitasok:beallitasok" text:style-name="Internet_20_link" text:visited-style-name="Visited_20_Internet_20_Link">Rendszerbeállítások</text:a></text:span> ** menüpont alatt a <text:a xlink:type="simple" xlink:href="https://doc.evir.hu/doku.php/evir:rendszer:beallitasok:partnerek" text:style-name="Internet_20_link" text:visited-style-name="Visited_20_Internet_20_Link">Partnerek</text:a>** terület  <text:span text:style-name="Strong_20_Emphasis">Bizonylat partner szűrés csoportok alapján</text:span> mezőben lehet bekapcsolni, hogy bizonylatkészítéskor a program a bizonylat irányának megfelelően engedélyezze a vevők és szállítók kiválasztását.</text:p>
            </text:list-item>
          </text:list>
        </text:list-item>
        <text:list-item>
          <text:p text:style-name="Numbering_20_1_Content"> A rögzített partnercsoportok listája. <text:line-break/> Alapértelmezetten tartalmaz a program rögzített csoportokat!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6:44</meta:creation-date>
    <dc:creator>Generated</dc:creator>
    <dc:date>2026-09-10T05::36:44</dc:date>
    <dc:language>en-US</dc:language>
    <meta:editing-cycles>1</meta:editing-cycles>
    <meta:editing-duration>PT0S</meta:editing-duration>
    <dc:title>evir:torzsadatok:partner:partnercsoportok</dc:title>
  </office:meta>
</office:document-meta>
</file>