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ad0165bff9f6403cfc45981aad093e.png"/>
  <manifest:file-entry manifest:media-type="image/png" manifest:full-path="Pictures/9ae3cc4d4e6346f21f53c22019d16483.png"/>
  <manifest:file-entry manifest:media-type="image/png" manifest:full-path="Pictures/c4f202b4ef0f1ba5805bd019a51645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partnerkedvezmeny:partnerkedvezmeny_rogzites"/><text:bookmark-start text:name="__RefHeading___partnerkedvezmeny_roegzitese_1"/><text:bookmark-start text:name="partnerkedvezmeny_roegzitese"/>Partnerkedvezmény rögzítése<text:bookmark-end text:name="__RefHeading___partnerkedvezmeny_roegzitese_1"/><text:bookmark-end text:name="partnerkedvezmeny_roegzitese"/></text:h>
      <text:p text:style-name="Text_20_body">A <text:a xlink:type="simple" xlink:href="https://doc.evir.hu/doku.php/evir:partnerek:partner_nyilvantartas" text:style-name="Internet_20_link" text:visited-style-name="Visited_20_Internet_20_Link">partnernyilvántartás</text:a>ban felvett <text:a xlink:type="simple" xlink:href="https://doc.evir.hu/doku.php/evir:partnerek:ceg_rogzites" text:style-name="Internet_20_link" text:visited-style-name="Visited_20_Internet_20_Link">cégek</text:a> és <text:a xlink:type="simple" xlink:href="https://doc.evir.hu/doku.php/evir:partnerek:szemely_rogzites" text:style-name="Internet_20_link" text:visited-style-name="Visited_20_Internet_20_Link">személyek</text:a> számára a <text:a xlink:type="simple" xlink:href="https://doc.evir.hu/doku.php/evir:torzsadatok:cikktorzs:cikk_kategoriak" text:style-name="Internet_20_link" text:visited-style-name="Visited_20_Internet_20_Link">cikk-kategóriákhoz</text:a> lehet kedvezményeket rögzíteni.</text:p>
      <text:p text:style-name="Text_20_body"><text:span text:style-name=""/> A partnerkedvezményt a <text:a xlink:type="simple" xlink:href="https://doc.evir.hu/doku.php/evir:torzsadatok:partner:partner_egyedi_ar:partner_egyedi_ar_rogzites" text:style-name="Internet_20_link" text:visited-style-name="Visited_20_Internet_20_Link">partner egyedi ár</text:a> felülírja.</text:p>
      <text:p text:style-name="Horizontal_20_Line"/>
      <text:p text:style-name="Text_20_body"><draw:frame draw:style-name="mediaright" draw:name="0" text:anchor-type="paragraph" draw:z-index="0" svg:width="18.520833333333cm" style:rel-width="100%" svg:height="6.9600583864119cm" style:rel-height="scale"><draw:image xlink:href="Pictures/60ad0165bff9f6403cfc45981aad093e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1.</text:span> <text:span text:style-name="Strong_20_Emphasis"><text:a xlink:type="simple" xlink:href="https://doc.evir.hu/doku.php/evir:partnerek:partner_nyilvantartas" text:style-name="Internet_20_link" text:visited-style-name="Visited_20_Internet_20_Link">Partnerek</text:a> → Partnerlista</text:span> menüben a partnert meg kell keresni, majd a partner nézegetőben a navigációs részen levő <text:span text:style-name="Strong_20_Emphasis">Partnerkedvezmény</text:span> gombra kattintva, vagy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5.38366032116cm" style:rel-height="scale"><draw:image xlink:href="Pictures/9ae3cc4d4e6346f21f53c22019d16483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2.</text:span> <text:span text:style-name="Strong_20_Emphasis">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partner:torzs_partner" text:style-name="Internet_20_link" text:visited-style-name="Visited_20_Internet_20_Link">Partner</text:a> → Partnerkedvezmény → Új partnerkedvezmény</text:span> menüpont alatt a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 után ugyanolyan felületre érkezünk.</text:p>
        </text:list-item>
      </text:list>
      <text:list text:style-name="List_20_1" text:continue-numbering="false">
        <text:list-item>
          <text:p text:style-name="List_20_1_Content_First"> <text:span text:style-name="Strong_20_Emphasis">3.</text:span> A <text:span text:style-name="Strong_20_Emphasis">Paraméterek</text:span> területen:</text:p>
          <text:list text:style-name="List_20_1">
            <text:list-item>
              <text:p text:style-name="List_20_1_Content"> <text:span text:style-name="Strong_20_Emphasis">Alapértelmezett kedvezmény</text:span> mezőben lehet megadni első beállításkor a cikk kategóriákhoz használt alapértelmezett kedvezményt. <text:line-break/>Ha üresen hagyjuk, mentés után 0.00% kedvezményt mutat a program a <text:span text:style-name="Source_20_Text">Partnerkedvezmény</text:span> listában.</text:p>
            </text:list-item>
            <text:list-item>
              <text:p text:style-name="List_20_1_Content"> <text:span text:style-name="Strong_20_Emphasis">0.00 % kedvezményeket is beállítani az alapértelmezettre</text:span> checkboxot kipipálva, a 0%-os kedvezményeket is módosítja a program az alapértelmezettre.</text:p>
            </text:list-item>
            <text:list-item>
              <text:p text:style-name="List_20_1_Content"> 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</text:span> legördülőben kell kiválasztani az árkategóriát, amihez a kedvezményt kapja a partner.</text:p>
            </text:list-item>
            <text:list-item>
              <text:p text:style-name="List_20_1_Content_Last"> <text:span text:style-name=""><text:span text:style-name="Strong_20_Emphasis">| <text:span text:style-name=""> Tovább</text:span> |</text:span></text:span> gombra kattintva megjelenik a <text:span text:style-name="Source_20_Text">Cikk kategóriák</text:span> terület, ahova program az üres vagy 0.00%-os kategóriákhoz beállítja az <text:span text:style-name="Source_20_Text">Alapértelmezett kedvezmény</text:span> mezőbe beírt értéket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4.</text:span> A <text:span text:style-name="Strong_20_Emphasis">Partnerkedvezmény</text:span> területen látható a partnerhez beállított kedvezmények listája, a következő adatokat tartalmazza:</text:p>
          <text:list text:style-name="List_20_1">
            <text:list-item>
              <text:p text:style-name="List_20_1_Content"> <text:span text:style-name="Strong_20_Emphasis"><text:a xlink:type="simple" xlink:href="https://doc.evir.hu/doku.php/evir:torzsadatok:cikktorzs:cikk_kategoriak" text:style-name="Internet_20_link" text:visited-style-name="Visited_20_Internet_20_Link">Cikk kategória</text:a></text:span></text:p>
            </text:list-item>
            <text:list-item>
              <text:p text:style-name="List_20_1_Content"> 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</text:span></text:p>
            </text:list-item>
            <text:list-item>
              <text:p text:style-name="List_20_1_Content_Last"> <text:span text:style-name="Strong_20_Emphasis">Kedvezmény(%)</text:span> a kedvezmény százalékos értéke, ami tételek hozzáadásakor a számlán megjelenik és levonásra kerül a cikk árából. <text:line-break/><text:span text:style-name=""/> Ha az adott tételhez <text:a xlink:type="simple" xlink:href="https://doc.evir.hu/doku.php/evir:torzsadatok:partner:partner_egyedi_ar:partner_egyedi_ar_rogzites" text:style-name="Internet_20_link" text:visited-style-name="Visited_20_Internet_20_Link">partner egyedi ár</text:a> is rögzítve van, akkor az felülírja a kedvezményt!</text:p>
            </text:list-item>
          </text:list>
        </text:list-item>
      </text:list>
      <text:p text:style-name="Horizontal_20_Line"/>
      <text:p text:style-name="Text_20_body"><draw:frame draw:style-name="mediaright" draw:name="2" text:anchor-type="paragraph" draw:z-index="2" svg:width="18.520833333333cm" style:rel-width="100%" svg:height="15.312274426399cm" style:rel-height="scale"><draw:image xlink:href="Pictures/c4f202b4ef0f1ba5805bd019a51645f0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5.</text:span> <text:span text:style-name="Strong_20_Emphasis"><text:a xlink:type="simple" xlink:href="https://doc.evir.hu/doku.php/evir:torzsadatok:cikktorzs:cikk_kategoriak" text:style-name="Internet_20_link" text:visited-style-name="Visited_20_Internet_20_Link">Cikk kategóriák</text:a></text:span> területen lehet kategóránként beálítani a kedvezményeket. <text:line-break/> A kedvezmény a kész PDF bizonylaton a tételek megjegyzésében kerül feltüntetésre.</text:p>
          <text:list text:style-name="List_20_1">
            <text:list-item>
              <text:p text:style-name="List_20_1_Content"> <text:span text:style-name=""><text:span text:style-name="Strong_20_Emphasis">| <text:span text:style-name="">Alkategóriákba másol</text:span> |</text:span></text:span> gombra kattintva a szülő kategóriába megadott kedvezményt bemásolja az alkategóriákba.</text:p>
            </text:list-item>
            <text:list-item>
              <text:p text:style-name="List_20_1_Content_Last"> <text:span text:style-name="Strong_20_Emphasis">Bizonylat tétel megjegyzés mezőben a kedvezmény számítás elrejtése</text:span> checkbox kipipálásával a PDF bizonylaton elrejti a kedvezményt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6.</text:span> A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menti az adatokat az adatbázisba.</text:p>
        </text:list-item>
      </text:list>
      <text:p text:style-name="Horizontal_20_Line"/>
      <text:h text:style-name="Heading_20_3" text:outline-level="3"><text:bookmark-start text:name="__RefHeading___partnerkedvezmenyek_toemeges_kezelese_2"/><text:bookmark-start text:name="partnerkedvezmenyek_toemeges_kezelese"/>Partnerkedvezmények tömeges kezelése<text:bookmark-end text:name="__RefHeading___partnerkedvezmenyek_toemeges_kezelese_2"/><text:bookmark-end text:name="partnerkedvezmenyek_toemeges_kezelese"/></text:h>
      <text:p text:style-name="Text_20_body">A <text:span text:style-name="Strong_20_Emphasis">Törzsadatok → Partner → Partnerkedvezmény</text:span> menüpontban van lehetőség exportálni a már rögzített kedvezményeket, valamint importálni az új / módosított partnerkedvezményeket. <text:line-break/>
 <text:a xlink:type="simple" xlink:href="https://doc.evir.hu/doku.php/evir:tomeges_muveletek:csv_xlsx_export_import" text:style-name="Internet_20_link" text:visited-style-name="Visited_20_Internet_20_Link">Tömeges műveletek - export/import</text:a></text:p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torzsadatok:cikktorzs:arkategoriak:arkategoriak" text:style-name="Internet_20_link" text:visited-style-name="Visited_20_Internet_20_Link">Árkategóri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0::10:24</meta:creation-date>
    <dc:creator>Generated</dc:creator>
    <dc:date>2026-09-17T00::10:24</dc:date>
    <dc:language>en-US</dc:language>
    <meta:editing-cycles>1</meta:editing-cycles>
    <meta:editing-duration>PT0S</meta:editing-duration>
    <dc:title>evir:torzsadatok:partner:partnerkedvezmeny:partnerkedvezmeny_rogzites</dc:title>
  </office:meta>
</office:document-meta>
</file>