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2755b360be2c8ef12bda56fd03c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torzs_partner"/><text:bookmark-start text:name="__RefHeading___partner_toerzsadatok_1"/><text:bookmark-start text:name="partner_toerzsadatok"/>Partner törzsadatok<text:bookmark-end text:name="__RefHeading___partner_toerzsadatok_1"/><text:bookmark-end text:name="partner_toerzsadatok"/></text:h>
      <text:p text:style-name="Text_20_body"><draw:frame draw:style-name="mediaright" draw:name="0" text:anchor-type="paragraph" draw:z-index="0" svg:width="18.520833333333cm" style:rel-width="100%" svg:height="12.124780580192cm" style:rel-height="scale"><draw:image xlink:href="Pictures/22f2755b360be2c8ef12bda56fd03c8d.png" xlink:type="simple" xlink:show="embed" xlink:actuate="onLoad"/></draw:frame></text:p>
      <text:p text:style-name="Text_20_body">A <text:a xlink:type="simple" xlink:href="https://doc.evir.hu/doku.php/evir:partnerek:partner_nyilvantartas" text:style-name="Internet_20_link" text:visited-style-name="Visited_20_Internet_20_Link">partnernyilvántartáshoz</text:a> kapcsolódó törzsadatok kezelése történik ebben a menüpontban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Cím bontás lista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torzsadatok:partner:partnercsoportok" text:style-name="Internet_20_link" text:visited-style-name="Visited_20_Internet_20_Link">Partnercsoportok</text:a></text:span></text:span>: a partnercsoportokat lehet kezelni, bővíteni, törö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mezők</text:span></text:span>: a <text:a xlink:type="simple" xlink:href="https://doc.evir.hu/doku.php/evir:partnerek:szemely_rogzites" text:style-name="Internet_20_link" text:visited-style-name="Visited_20_Internet_20_Link">személy nyilvántartás</text:a>ban előforduló személyes adatmezők közül lehet elrejteni a nem kívántakat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<text:a xlink:type="simple" xlink:href="https://doc.evir.hu/doku.php/evir:torzsadatok:partner:tomeges_muveletek" text:style-name="Internet_20_link" text:visited-style-name="Visited_20_Internet_20_Link">Tömeges műveletek</text:a></text:span></text:span></text:p>
          <text:list text:style-name="List_20_1">
            <text:list-item>
              <text:p text:style-name="List_20_1_Content"> <text:span text:style-name="Source_20_Text"><text:span text:style-name="Strong_20_Emphasis">Bontatlan HU címek export</text:span></text:span></text:p>
            </text:list-item>
            <text:list-item>
              <text:p text:style-name="List_20_1_Content"> <text:span text:style-name="Source_20_Text"><text:span text:style-name="Strong_20_Emphasis">Partner  export</text:span></text:span>: a partner adatbázist lehet exportálni CSV formátumban</text:p>
            </text:list-item>
            <text:list-item>
              <text:p text:style-name="List_20_1_Content"> <text:span text:style-name="Source_20_Text"><text:span text:style-name="Strong_20_Emphasis">Partner import</text:span></text:span>: CSV formátumban levő partner adatbázist lehet importálni</text:p>
            </text:list-item>
            <text:list-item>
              <text:p text:style-name="List_20_1_Content_Last"> <text:span text:style-name="Source_20_Text"><text:span text:style-name="Strong_20_Emphasis"><text:a xlink:type="simple" xlink:href="https://doc.evir.hu/doku.php/evir:torzsadatok:partner:partner_tipus_csere" text:style-name="Internet_20_link" text:visited-style-name="Visited_20_Internet_20_Link">Partner típus csere</text:a></text:span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 egyedi beszerzési ár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torzsadatok:partner:partner_egyedi_ar:egyedi_ar_menu" text:style-name="Internet_20_link" text:visited-style-name="Visited_20_Internet_20_Link">Partner egyedi ár</text:a>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torzsadatok:partner:partnerkedvezmeny:partnerkedvezmeny_menu" text:style-name="Internet_20_link" text:visited-style-name="Visited_20_Internet_20_Link">Partnerkedvezmény</text:a></text:span></text:span></text:p>
        </text:list-item>
      </text:list>
      <text:p text:style-name="Text_20_body">Az egyéb partnernyilvántartásban előforduló adatok (pl. cím típusok, e-mail típusok, országok, stb.) az <text:a xlink:type="simple" xlink:href="https://doc.evir.hu/doku.php/evir:torzsadatok:egyeb:torzs_egyeb" text:style-name="Internet_20_link" text:visited-style-name="Visited_20_Internet_20_Link">Egyéb törzsadatok</text:a> részen található.</text:p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37:15</meta:creation-date>
    <dc:creator>Generated</dc:creator>
    <dc:date>2026-08-11T08::37:15</dc:date>
    <dc:language>en-US</dc:language>
    <meta:editing-cycles>1</meta:editing-cycles>
    <meta:editing-duration>PT0S</meta:editing-duration>
    <dc:title>evir:torzsadatok:partner:torzs_partner</dc:title>
  </office:meta>
</office:document-meta>
</file>