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0acc950462ed4c693f05fa78a2cfb4.png"/>
  <manifest:file-entry manifest:media-type="image/png" manifest:full-path="Pictures/5b7752f6b1f9e7e2d11bccae967c5f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afakulcsok"/><text:bookmark-start text:name="__RefHeading___afa_kulcsok_1"/><text:bookmark-start text:name="afa_kulcsok"/>ÁFA kulcsok<text:bookmark-end text:name="__RefHeading___afa_kulcsok_1"/><text:bookmark-end text:name="afa_kulcsok"/></text:h>
      <text:p text:style-name="Text_20_body">Az eVIR rendszer alapértelmezett telepítése tartalmazza a Magyarországon leggyakrabban használt ÁFA kulcsokat és adómentesség jelöléseket, de ezek további kulcsokkal szabadon bővíthetőek. </text:p>
      <text:p text:style-name="Text_20_body">Ha globális áfakulcs változás van (pl. 25%-ról 27%-ra emelés), akkor elég itt a törzsadatban módosítani a 25%-ot 27%-ra, ez az összes kapcsolódó termék és szolgáltatás esetében automatikusan érvényesül.</text:p>
      <text:p text:style-name="Horizontal_20_Line"/>
      <text:p text:style-name="Text_20_body"><draw:frame draw:style-name="mediaright" draw:name="0" text:anchor-type="paragraph" draw:z-index="0" svg:width="18.520833333333cm" style:rel-width="100%" svg:height="10.23233277358cm" style:rel-height="scale"><draw:image xlink:href="Pictures/cf0acc950462ed4c693f05fa78a2cfb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torzsadatok:torzsadat_kezeles" text:style-name="Internet_20_link" text:visited-style-name="Visited_20_Internet_20_Link">Törzsadatok</text:a></text:span></text:p>
        </text:list-item>
        <text:list-item>
          <text:p text:style-name="Numbering_20_1_Content"> <text:span text:style-name="Strong_20_Emphasis"><text:a xlink:type="simple" xlink:href="https://doc.evir.hu/doku.php/evir:torzsadatok:penzugyi:torzs_penzugy" text:style-name="Internet_20_link" text:visited-style-name="Visited_20_Internet_20_Link">Pénzügyi</text:a></text:span></text:p>
        </text:list-item>
        <text:list-item>
          <text:p text:style-name="Numbering_20_1_Content_Last"> <text:span text:style-name="Strong_20_Emphasis">ÁFA kulcsok</text:span> menüpontban van lehetőség a rendszer által használt áfakulcsok kezelésére.</text:p>
        </text:list-item>
      </text:list>
      <text:h text:style-name="Heading_20_3" text:outline-level="3"><text:bookmark-start text:name="__RefHeading___adomentes_afakulcsok_roegzitese_2"/><text:bookmark-start text:name="adomentes_afakulcsok_roegzitese"/>Adómentes áfakulcsok rögzítése<text:bookmark-end text:name="__RefHeading___adomentes_afakulcsok_roegzitese_2"/><text:bookmark-end text:name="adomentes_afakulcsok_roegzitese"/></text:h>
      <text:list text:style-name="List_20_1" text:continue-numbering="false">
        <text:list-item>
          <text:p text:style-name="LastListParagraph_List_20_1_Content_First"> <text:span text:style-name="Source_20_Text"><text:span text:style-name="Strong_20_Emphasis">Nem adómentes</text:span></text:span>   <text:line-break/><text:span text:style-name=""/> <text:span text:style-name="Strong_20_Emphasis">Fontos, hogy az adómentes tételeknél NEM szabad kipipálni</text:span>!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Adómentesség kódja</text:span></text:span> <text:line-break/>Adómentes és hatályon kívül esetekben alkalmazott áfa kód. <text:line-break/>Az itt szereplő érték fog megjelenni a számla nyomtatási képen, valamint bizonylat készítéskor kiválaszthatóan. Nem feltétlenül ezeket a jelöléseket kell alkalmazni, de ezek azok, amelyeket a NAV adatszolgáltatásban elvár, így ezeket elméletileg mindenki ismerheti <text:line-break/> <text:a xlink:type="simple" xlink:href="https://doc.evir.hu/doku.php/evir-faq:afa_kulcsok" text:style-name="Internet_20_link" text:visited-style-name="Visited_20_Internet_20_Link">ÁFA kulcsok 2021.01.01-től</text:a>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Online számla adó besorolás</text:span></text:span> <text:line-break/>Ez a mező határozza meg, hogy az online adatszolgáltatásban hogyan szerepeljen az adott tétel. <text:line-break/>Értékei:</text:p>
          <text:list text:style-name="List_20_1">
            <text:list-item>
              <text:p text:style-name="List_20_1_Content_Last"> <text:a xlink:type="simple" xlink:href="https://doc.evir.hu/doku.php/evir-faq:afa_kulcsok" text:style-name="Internet_20_link" text:visited-style-name="Visited_20_Internet_20_Link">ÁFA kulcsok 2021.01.01-től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** Számlázáskor megjelenítendő indoklás**</text:span> <text:line-break/>A felhasználó szabad szövegesen határozhatja meg, az adómentesség okát. Ami ebben szerepel, az csak egy segítség, szabadon átírható a felhasználás módja szerint.</text:p>
        </text:list-item>
      </text:list>
      <text:p text:style-name="Horizontal_20_Line"/>
      <text:h text:style-name="Heading_20_3" text:outline-level="3"><text:bookmark-start text:name="__RefHeading___afa_kulcs_roegzitese_3"/><text:bookmark-start text:name="afa_kulcs_roegzitese"/>ÁFA kulcs rögzítése<text:bookmark-end text:name="__RefHeading___afa_kulcs_roegzitese_3"/><text:bookmark-end text:name="afa_kulcs_roegzitese"/></text:h>
      <text:p text:style-name="Text_20_body"><draw:frame draw:style-name="mediaright" draw:name="1" text:anchor-type="paragraph" draw:z-index="1" svg:width="18.520833333333cm" style:rel-width="100%" svg:height="10.280698065601cm" style:rel-height="scale"><draw:image xlink:href="Pictures/5b7752f6b1f9e7e2d11bccae967c5fb4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Nem adómentes</text:span></text:span> <text:line-break/>Ez a checkbox jelöli, ha az adott tétellel számolni kell, azaz nem adómentes és áfakulcs tartozik hozzá. <text:line-break/>Például: 27% ÁFA esetén ki kell pipál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ÁFA kulcs</text:span></text:span>: <text:line-break/>Az áfakulcs numerikus értéke. A hatályos szabályozás szerint ez 5, 18, 27 lehet. <text:line-break/><text:span text:style-name=""/> <text:span text:style-name="Strong_20_Emphasis">Fontos, hogy 2024.január 1-jétől 0%-os ÁFA kulcs csak napilapok értékesítése esetén alkalmazandó!</text:span></text:p>
        </text:list-item>
      </text:list>
      <text:h text:style-name="Heading_20_3" text:outline-level="3"><text:bookmark-start text:name="__RefHeading___megadhato_adatok_4"/><text:bookmark-start text:name="megadhato_adatok"/>Megadható adatok<text:bookmark-end text:name="__RefHeading___megadhato_adatok_4"/><text:bookmark-end text:name="megadhato_adatok"/></text:h>
      <text:list text:style-name="List_20_1" text:continue-numbering="false">
        <text:list-item>
          <text:p text:style-name="LastListParagraph_List_20_1_Content_First"> <text:span text:style-name="Source_20_Text"><text:span text:style-name="Strong_20_Emphasis">Belföldi</text:span></text:span> <text:line-break/>Itt lehet jelölni, ha az adott áfakulcs belföldi teljesítésű ügyleteknél használható (<text:span text:style-name="Source_20_Text">Számla készítés</text:span>)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Külföldi</text:span></text:span> <text:line-break/>Ez a jelölés arra vonatkozik, hogy az adott áfakulcs külföldi teljesítésű ügyleteknél használható (<text:span text:style-name="Source_20_Text">Export számla</text:span>)</text:p>
        </text:list-item>
      </text:list>
      <text:p text:style-name="Text_20_body">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:torzsadatok:torzsadat_kezeles" text:style-name="Internet_20_link" text:visited-style-name="Visited_20_Internet_20_Link">Törzsadat kezelés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-faq:afa_kulcsok" text:style-name="Internet_20_link" text:visited-style-name="Visited_20_Internet_20_Link">ÁFA kulcsok, adómentességi jelölések</text:a></text:p>
        </text:list-item>
        <text:list-item>
          <text:p text:style-name="List_20_1_Content_Last"> <text:a xlink:type="simple" xlink:href="https://doc.evir.hu/doku.php/evir-faq:afa_kerekites" text:style-name="Internet_20_link" text:visited-style-name="Visited_20_Internet_20_Link">ÁFA kerek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37:46</meta:creation-date>
    <dc:creator>Generated</dc:creator>
    <dc:date>2026-09-10T02::37:46</dc:date>
    <dc:language>en-US</dc:language>
    <meta:editing-cycles>1</meta:editing-cycles>
    <meta:editing-duration>PT0S</meta:editing-duration>
    <dc:title>evir:torzsadatok:penzugyi:afakulcsok</dc:title>
  </office:meta>
</office:document-meta>
</file>