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0abc658c8796cfc6216471efd196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bankszamlak"/><text:bookmark-start text:name="__RefHeading___bankszamlak_roegzitese_es_modositasa_1"/><text:bookmark-start text:name="bankszamlak_roegzitese_es_modositasa"/>Bankszámlák rögzítése és módosítása<text:bookmark-end text:name="__RefHeading___bankszamlak_roegzitese_es_modositasa_1"/><text:bookmark-end text:name="bankszamlak_roegzitese_es_modositasa"/></text:h>
      <text:p text:style-name="Text_20_body">A rögzített bankszámlák a <text:span text:style-name="Strong_20_Emphasis">Törzsadatok → Pénzügyi → Bankszámlák</text:span> menüpontra kattintva érhetők el és kiválasztva módosíthatóak!  <text:a xlink:type="simple" xlink:href="https://doc.evir.hu/doku.php/evir:alapok:listak" text:style-name="Internet_20_link" text:visited-style-name="Visited_20_Internet_20_Link">A listák működése</text:a></text:p>
      <text:p text:style-name="Text_20_body"><draw:frame draw:style-name="mediaright" draw:name="0" text:anchor-type="paragraph" draw:z-index="0" svg:width="18.520833333333cm" style:rel-width="100%" svg:height="11.129755434783cm" style:rel-height="scale"><draw:image xlink:href="Pictures/d10abc658c8796cfc6216471efd1963a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penzugyi:torzs_penzugy" text:style-name="Internet_20_link" text:visited-style-name="Visited_20_Internet_20_Link">Pénzügyi</text:a></text:span>,</text:p>
        </text:list-item>
        <text:list-item>
          <text:p text:style-name="Numbering_20_1_Content"> <text:span text:style-name="Strong_20_Emphasis">Bankszámlák</text:span> menüpontra kattintva megjelenik a bankszámlák listája, innen lehet a bankszámlákat és azok beállításait is szabadon módosítani.</text:p>
          <text:list text:style-name="List_20_1">
            <text:list-item>
              <text:p text:style-name="List_20_1_Content">  A <text:a xlink:type="simple" xlink:href="https://doc.evir.hu/doku.php/evir:alapok:listak" text:style-name="Internet_20_link" text:visited-style-name="Visited_20_Internet_20_Link">lista</text:a> fejlécből <text:a xlink:type="simple" xlink:href="https://doc.evir.hu/doku.php/evir:torzsadatok:uj_torzsadat_altalanos" text:style-name="Internet_20_link" text:visited-style-name="Visited_20_Internet_20_Link">új törzsadat rögzítése!</text:a></text:p>
            </text:list-item>
          </text:list>
        </text:list-item>
        <text:list-item>
          <text:p text:style-name="Numbering_20_1_Content"> <text:span text:style-name="Strong_20_Emphasis">Paraméterek</text:span> megadása:</text:p>
          <text:list text:style-name="List_20_1">
            <text:list-item>
              <text:p text:style-name="List_20_1_Content"> <text:span text:style-name="Source_20_Text"><text:span text:style-name="Strong_20_Emphasis">Azonosító</text:span></text:span>: A bankszámla azonosítója. Mindegyik bankszámlának egyedi azonosítójának kell lennie.</text:p>
            </text:list-item>
            <text:list-item>
              <text:p text:style-name="List_20_1_Content"> <text:span text:style-name="Source_20_Text"><text:span text:style-name="Strong_20_Emphasis">Számlaszám</text:span></text:span>: A bankszámlaszám.</text:p>
            </text:list-item>
            <text:list-item>
              <text:p text:style-name="List_20_1_Content"> <text:span text:style-name="Source_20_Text"><text:span text:style-name="Strong_20_Emphasis">Bank neve</text:span></text:span>: A számlavezető bank neve.</text:p>
            </text:list-item>
            <text:list-item>
              <text:p text:style-name="List_20_1_Content"> <text:span text:style-name="Source_20_Text"><text:span text:style-name="Strong_20_Emphasis">Leírás</text:span></text:span>: A bankszámla megnevezése.</text:p>
            </text:list-item>
            <text:list-item>
              <text:p text:style-name="List_20_1_Content"> <text:span text:style-name="Source_20_Text"><text:span text:style-name="Strong_20_Emphasis">Pénznem</text:span></text:span>: A bankszámla pénzneme. Azok közül lehet választani, ami a <text:a xlink:type="simple" xlink:href="https://doc.evir.hu/doku.php/evir:torzsadatok:penzugyi:penznemek" text:style-name="Internet_20_link" text:visited-style-name="Visited_20_Internet_20_Link">Pénznemek</text:a> menüpontban korábban már rögzítésre került.</text:p>
            </text:list-item>
            <text:list-item>
              <text:p text:style-name="List_20_1_Content"> <text:span text:style-name="Source_20_Text"><text:span text:style-name="Strong_20_Emphasis">Aktív számla</text:span></text:span>: A bankszámla aktív, azaz használatban van.</text:p>
            </text:list-item>
            <text:list-item>
              <text:p text:style-name="List_20_1_Content"> <text:span text:style-name="Source_20_Text"><text:span text:style-name="Strong_20_Emphasis">Nyitás dátuma</text:span></text:span>:  A bankszámla megnyitásának dátuma. Lehet elmúlt dátum is. <text:line-break/> A bankszámla létrehozásával egyidejűleg automatikusan létrejön egy <text:span text:style-name="Emphasis">#Kezdő egyenleg</text:span> nevű bizonylat, aminek a dátuma megegyezik a létrehozás dátumával. <text:line-break/> Ha ez a dátum nem megfelelő, akkor a további bankbizonylatok rögzítése előtt még adatbázis szinten módosítható, de a későbbiek folyamán erre már nincs lehetőség! <text:line-break/>A kezdő egyenleg összegét a <text:span text:style-name="Source_20_Text">Pénzügy → Bank → Nyitott bizonylatok listája</text:span> menüpontból elindulva lehet megadni.</text:p>
            </text:list-item>
            <text:list-item>
              <text:p text:style-name="List_20_1_Content"> <text:span text:style-name="Source_20_Text"><text:span text:style-name="Strong_20_Emphasis">Megjegyzés</text:span></text:span>: Egyéb információk a bankszámlával kapcsolatban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_Last"> <text:a xlink:type="simple" xlink:href="https://doc.evir.hu/doku.php/evir:penzugy:bank:bankszamla_kezeles" text:style-name="Internet_20_link" text:visited-style-name="Visited_20_Internet_20_Link">Bankszámla 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47:44</meta:creation-date>
    <dc:creator>Generated</dc:creator>
    <dc:date>2026-08-31T09::47:44</dc:date>
    <dc:language>en-US</dc:language>
    <meta:editing-cycles>1</meta:editing-cycles>
    <meta:editing-duration>PT0S</meta:editing-duration>
    <dc:title>evir:torzsadatok:penzugyi:bankszamlak</dc:title>
  </office:meta>
</office:document-meta>
</file>