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4c380f3edac68d163d8b6c7f956b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csekkes_pdf_beallitas"/><text:bookmark-start text:name="__RefHeading___csekkes_pdf_beallitas_1"/><text:bookmark-start text:name="csekkes_pdf_beallitas"/>Csekkes PDF beállítás<text:bookmark-end text:name="__RefHeading___csekkes_pdf_beallitas_1"/><text:bookmark-end text:name="csekkes_pdf_beallitas"/></text:h>
      <text:p text:style-name="Text_20_body">A <text:span text:style-name="Source_20_Text">Törzsadatok→Pénzügyi→Csekkes PDF beállítás</text:span> menüpontban lehet elvégezni a nyomtatott csekket tartalmazó A4-es számlakép nyomtatási beállításait.</text:p>
      <text:list text:style-name="List_20_1" text:continue-numbering="false">
        <text:list-item>
          <text:p text:style-name="List_20_1_Content_First"> <text:span text:style-name="Source_20_Text"><text:span text:style-name="Strong_20_Emphasis">Mező</text:span></text:span>: </text:p>
        </text:list-item>
        <text:list-item>
          <text:p text:style-name="List_20_1_Content"> <text:span text:style-name="Source_20_Text"><text:span text:style-name="Strong_20_Emphasis">Vízszintes</text:span></text:span>:</text:p>
        </text:list-item>
        <text:list-item>
          <text:p text:style-name="List_20_1_Content_Last"> <text:span text:style-name="Source_20_Text"><text:span text:style-name="Strong_20_Emphasis">Függőleges</text:span></text:span>:</text:p>
        </text:list-item>
      </text:list>
      <text:p text:style-name="Text_20_body"><draw:frame draw:style-name="mediacenter" draw:name="0" text:anchor-type="paragraph" draw:z-index="0" svg:width="23.389166666667cm" style:rel-width="100%" svg:height="25.955625cm" style:rel-height="scale"><draw:image xlink:href="Pictures/6c4c380f3edac68d163d8b6c7f956b5d.png" xlink:type="simple" xlink:show="embed" xlink:actuate="onLoad"/></draw:frame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doc.evir.hu/doku.php/evir:szamlazas:szamla" text:style-name="Internet_20_link" text:visited-style-name="Visited_20_Internet_20_Link">Számlázás</text:a></text:p>
        </text:list-item>
      </text:list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3::37:17</meta:creation-date>
    <dc:creator>Generated</dc:creator>
    <dc:date>2026-08-21T13::37:17</dc:date>
    <dc:language>en-US</dc:language>
    <meta:editing-cycles>1</meta:editing-cycles>
    <meta:editing-duration>PT0S</meta:editing-duration>
    <dc:title>evir:torzsadatok:penzugyi:csekkes_pdf_beallitas</dc:title>
  </office:meta>
</office:document-meta>
</file>