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8f325bbae956124ece1e0ec96f09d0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enzugyi:email_sablon_tartalom"/><text:bookmark-start text:name="__RefHeading___email_sablon_tartalma_1"/><text:bookmark-start text:name="email_sablon_tartalma"/>Email sablon tartalma<text:bookmark-end text:name="__RefHeading___email_sablon_tartalma_1"/><text:bookmark-end text:name="email_sablon_tartalma"/></text:h>
      <text:p text:style-name="Text_20_body"><draw:frame draw:style-name="mediaright" draw:name="0" text:anchor-type="paragraph" draw:z-index="0" svg:width="18.520833333333cm" style:rel-width="100%" svg:height="13.474822425165cm" style:rel-height="scale"><draw:image xlink:href="Pictures/e8f325bbae956124ece1e0ec96f09d09.png" xlink:type="simple" xlink:show="embed" xlink:actuate="onLoad"/></draw:frame></text:p>
      <text:p text:style-name="Text_20_body">Az <text:a xlink:type="simple" xlink:href="https://doc.evir.hu/doku.php/evir:torzsadatok:penzugyi:email_sablon" text:style-name="Internet_20_link" text:visited-style-name="Visited_20_Internet_20_Link">email sablonok szerkesztő felülete</text:a> megegyezik a</text:p>
      <text:list text:style-name="List_20_1" text:continue-numbering="false">
        <text:list-item>
          <text:p text:style-name="List_20_1_Content_First"> <text:span text:style-name="Strong_20_Emphasis"><text:a xlink:type="simple" xlink:href="https://doc.evir.hu/doku.php/evir:torzsadatok:penzugyi:email_sablon" text:style-name="Internet_20_link" text:visited-style-name="Visited_20_Internet_20_Link">Bizonylat email értesítő</text:a></text:span> és a </text:p>
        </text:list-item>
        <text:list-item>
          <text:p text:style-name="List_20_1_Content_Last"> <text:span text:style-name="Strong_20_Emphasis"><text:a xlink:type="simple" xlink:href="https://doc.evir.hu/doku.php/evir:torzsadatok:penzugyi:felszolitas_sablon" text:style-name="Internet_20_link" text:visited-style-name="Visited_20_Internet_20_Link">Felszólítás sablon</text:a></text:span> létrehozásakor. </text:p>
        </text:list-item>
      </text:list>
      <text:list text:style-name="Numbering_20_1" text:continue-numbering="false">
        <text:list-item>
          <text:p text:style-name="Numbering_20_1_Content_First"> <text:span text:style-name="Strong_20_Emphasis">Email sablon</text:span> <text:line-break/>Ezen a területen történik az éles, kiküldésre kerülő sablon szerkesztése.</text:p>
          <text:list text:style-name="List_20_1">
            <text:list-item>
              <text:p text:style-name="List_20_1_Content"> <text:span text:style-name="Strong_20_Emphasis">Tartalom</text:span> <text:line-break/>Az értesítőlevél szövegének HTML szerkesztő felülete. <text:line-break/> A szövegben elhelyezhetők <text:a xlink:type="simple" xlink:href="https://doc.evir.hu/doku.php/spec:email_sablon_valtozok" text:style-name="Internet_20_link" text:visited-style-name="Visited_20_Internet_20_Link">változó paraméterek</text:a> és a szöveget formázni is lehet. Így az értesítő levélben megjelenhetnek a partner és a bizonylat különböző adatai is.</text:p>
            </text:list-item>
            <text:list-item>
              <text:p text:style-name="List_20_1_Content"> <text:span text:style-name=""><text:span text:style-name="Strong_20_Emphasis">| <text:span text:style-name="">  Mentés és előnézet</text:span> |</text:span></text:span> gombra kattintva elmenti a <text:span text:style-name="Source_20_Text">Tartalom</text:span> mezőben lévő sablont és a böngésző új ablakában megnyitva mutatja meg.</text:p>
            </text:list-item>
            <text:list-item>
              <text:p text:style-name="List_20_1_Content"> <text:span text:style-name=""><text:span text:style-name="Strong_20_Emphasis">| <text:span text:style-name="">  Előnézet mentés nélkül</text:span> |</text:span></text:span> gombra kattintva a böngésző új ablakában megnyitva megtekinthető a <text:span text:style-name="Source_20_Text">Tartalom</text:span> mezőben szerkesztés alatt álló sablon.</text:p>
            </text:list-item>
          </text:list>
        </text:list-item>
        <text:list-item>
          <text:p text:style-name="Numbering_20_1_Content"> <text:span text:style-name="Strong_20_Emphasis">Email sablon minta</text:span> <text:line-break/>Ezen a területen történik a minta sablon szerkesztése, ami amolyan piszkozatnak tekinthető.</text:p>
          <text:list text:style-name="List_20_1">
            <text:list-item>
              <text:p text:style-name="List_20_1_Content"> <text:span text:style-name="Strong_20_Emphasis">Bizonylat email sablon</text:span> <text:line-break/>Ez a mező tartalmazza a már rögzített email sablonokat. <text:line-break/><text:a xlink:type="simple" xlink:href="https://doc.evir.hu/doku.php/evir:torzsadatok:penzugyi:email_sablon" text:style-name="Internet_20_link" text:visited-style-name="Visited_20_Internet_20_Link">Bizonylat email értesítő</text:a> esetén a <text:span text:style-name="Source_20_Text">Sablon neve</text:span> mezőbe rögzített elnevezést jeleníti meg.</text:p>
              <text:list text:style-name="Numbering_20_1">
                <text:list-item>
                  <text:p text:style-name="Numbering_20_1_Content"> Ha a kiválasztott bizonylattípushoz nincs előre megírt sablon, akkor a mező üres lesz.</text:p>
                </text:list-item>
                <text:list-item>
                  <text:p text:style-name="Numbering_20_1_Content"> Itt választhat a már létező sablonok közül és betöltve azt szerkeszthető is. <text:line-break/>Ha egy bizonylattípushoz már létezik rögzített email sablon, akkor az megjelenik a mezőben és kiválasztható. <text:line-break/>Felszólítás sablonokat is tartalmaz alapértelmezetten a rendszer. </text:p>
                </text:list-item>
              </text:list>
            </text:list-item>
            <text:list-item>
              <text:p text:style-name="List_20_1_Content"> <text:span text:style-name=""><text:span text:style-name="Strong_20_Emphasis">| <text:span text:style-name="">Betöltés mintaként</text:span> |</text:span></text:span> gombra kattintva betölti a <text:span text:style-name="Strong_20_Emphasis">Minta</text:span> mezőbe a <text:span text:style-name="Strong_20_Emphasis">Bizonylat email sablon</text:span> mezőben kiválasztott sablon HTML tartalmát.</text:p>
            </text:list-item>
            <text:list-item>
              <text:p text:style-name="List_20_1_Content"> <text:span text:style-name=""><text:span text:style-name="Strong_20_Emphasis">| <text:span text:style-name="">Betöltés tartalomként</text:span> |</text:span></text:span> gombra kattintva betölti a <text:span text:style-name="Strong_20_Emphasis">Tartalom</text:span> mezőbe a <text:span text:style-name="Strong_20_Emphasis">Bizonylat email sablon</text:span> mezőben kiválasztott sablon HTML tartalmát.</text:p>
            </text:list-item>
            <text:list-item>
              <text:p text:style-name="List_20_1_Content"> <text:span text:style-name=""><text:span text:style-name="Strong_20_Emphasis">| <text:span text:style-name=""> Megtekintés (új ablakban)</text:span> |</text:span></text:span> gombra kattintva a böngésző új ablakában megnyitva megtekinthető a <text:span text:style-name="Source_20_Text">Minta</text:span> mezőben szerkesztés alatt álló sablon.</text:p>
            </text:list-item>
            <text:list-item>
              <text:p text:style-name="List_20_1_Content_Last"> <text:span text:style-name="Strong_20_Emphasis">Minta</text:span> <text:line-break/>Ez a minta sablon nem kerül mentésre. <text:line-break/> A szövegben elhelyezhetők <text:a xlink:type="simple" xlink:href="https://doc.evir.hu/doku.php/spec:email_sablon_valtozok" text:style-name="Internet_20_link" text:visited-style-name="Visited_20_Internet_20_Link">változó paraméterek</text:a> és a szöveget formázni is lehet. Így az értesítő levélben megjelenhetnek a partner és a bizonylat különböző adatai is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4::57:16</meta:creation-date>
    <dc:creator>Generated</dc:creator>
    <dc:date>2026-08-15T04::57:16</dc:date>
    <dc:language>en-US</dc:language>
    <meta:editing-cycles>1</meta:editing-cycles>
    <meta:editing-duration>PT0S</meta:editing-duration>
    <dc:title>evir:torzsadatok:penzugyi:email_sablon_tartalom</dc:title>
  </office:meta>
</office:document-meta>
</file>