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b25edf5fa5cc998f4ff4a3adda54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felszolitas_sablon_mintak"/><text:bookmark-start text:name="__RefHeading___mintapelda_a_felszolito_levelek_automatizalasara_1"/><text:bookmark-start text:name="mintapelda_a_felszolito_levelek_automatizalasara"/>Mintapélda a felszólító levelek automatizálására<text:bookmark-end text:name="__RefHeading___mintapelda_a_felszolito_levelek_automatizalasara_1"/><text:bookmark-end text:name="mintapelda_a_felszolito_levelek_automatizalasara"/></text:h>
      <text:p text:style-name="Text_20_body"><draw:frame draw:style-name="mediaright" draw:name="0" text:anchor-type="paragraph" draw:z-index="0" svg:width="18.520833333333cm" style:rel-width="100%" svg:height="9.6018466265362cm" style:rel-height="scale"><draw:image xlink:href="Pictures/c6b25edf5fa5cc998f4ff4a3adda544f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Törzsadatok</text:span>,</text:p>
        </text:list-item>
        <text:list-item>
          <text:p text:style-name="Numbering_20_1_Content"> <text:span text:style-name="Strong_20_Emphasis">Pénzügyi</text:span>,</text:p>
        </text:list-item>
        <text:list-item>
          <text:p text:style-name="Numbering_20_1_Content"> <text:span text:style-name="Strong_20_Emphasis">Felszólítás sablon</text:span>,</text:p>
        </text:list-item>
        <text:list-item>
          <text:p text:style-name="Numbering_20_1_Content_Last"> <text:span text:style-name="Strong_20_Emphasis">Felszólítás sablon lista</text:span> menüpont alatt érhető el a rögzített <text:a xlink:type="simple" xlink:href="https://doc.evir.hu/doku.php/evir:penzugy:penzugyi_levelek" text:style-name="Internet_20_link" text:visited-style-name="Visited_20_Internet_20_Link">pénzügyi értesítő és fizetési felszólító levelek</text:a> listája.</text:p>
        </text:list-item>
      </text:list>
      <text:p text:style-name="Text_20_body"><text:span text:style-name="Strong_20_Emphasis">Egy tipikus <text:a xlink:type="simple" xlink:href="https://doc.evir.hu/doku.php/evir:torzsadatok:penzugyi:felszolitas_sablon" text:style-name="Internet_20_link" text:visited-style-name="Visited_20_Internet_20_Link">felszólítás sablon</text:a> lista látható a képen.</text:span> Az itt látható beállítások értelmezése:</text:p>
      <text:list text:style-name="Numbering_20_1" text:continue-numbering="false">
        <text:list-item>
          <text:p text:style-name="Numbering_20_1_Content_First">  (Egyenlegértesítő): <text:span text:style-name="Strong_20_Emphasis">„Pénzügyi összefoglaló”</text:span> címmel küld a rendszer levelet az összes (-9999 és 9999 közötti késedelmes napok közötti) pénzügyileg nyitott állapotú számláról.</text:p>
        </text:list-item>
        <text:list-item>
          <text:p text:style-name="Numbering_20_1_Content">  (Info -3 nap) <text:span text:style-name="Strong_20_Emphasis">„Értesítés hamarosan lejáró számláról”</text:span> címmel küld a fizetési határidő lejárta előtt 3 nappal (ezért -3) egyetlen alkalommal ( ezért 0 az újraküldhető napok száma). </text:p>
        </text:list-item>
        <text:list-item>
          <text:p text:style-name="Numbering_20_1_Content">  (Ma lejáró) <text:span text:style-name="Strong_20_Emphasis">„Értesítés a mai napon lejáró számlákról”</text:span> címmel megy egy e-mail egyetlen alkalommal, pontosan a fizetési határidő lejártának napján.</text:p>
        </text:list-item>
        <text:list-item>
          <text:p text:style-name="Numbering_20_1_Content">  (2 napja lejárt) <text:span text:style-name="Strong_20_Emphasis">„Rendezetlen számla információ”</text:span> címmel megy egy e-mail egyetlen alkalommal, pontosan a fizetési határidő lejártát követő 2 nappal.</text:p>
        </text:list-item>
        <text:list-item>
          <text:p text:style-name="Numbering_20_1_Content">  (7 napos felszólítás) <text:span text:style-name="Strong_20_Emphasis">„Első fizetési felszólítás”</text:span> címmel, szintén egyetlen alkalommal a fizetési határidő lejártát követő hetedik napon megy az e-mail.</text:p>
        </text:list-item>
        <text:list-item>
          <text:p text:style-name="Numbering_20_1_Content">  (8-15 napos felszólítás) <text:span text:style-name="Strong_20_Emphasis">„Fizetési felszólítás”</text:span> címmel a 8. és a 15. késedelmes nap között, 3 naponta megy az email a késedelmes számlákról.</text:p>
        </text:list-item>
        <text:list-item>
          <text:p text:style-name="Numbering_20_1_Content">  (16-30 napos felszólítás) <text:span text:style-name="Strong_20_Emphasis">„Fizetési felszólítás”</text:span> címmel a 16. és a 30. késedelmes nap között 3 naponta küld a rendszer e-mailt.</text:p>
        </text:list-item>
        <text:list-item>
          <text:p text:style-name="Numbering_20_1_Content">  (31. napi utolsó) <text:span text:style-name="Strong_20_Emphasis">„Behajtás előtti utolsó fizetési felszólítás”</text:span> címmel, pontosan a 31. napon megy ki ez a levél, egyetlen alkalommal.</text:p>
        </text:list-item>
        <text:list-item>
          <text:p text:style-name="Numbering_20_1_Content_Last">  (Consequence) <text:span text:style-name="Strong_20_Emphasis">„Információ követeléskezelőnek történt átadásról”</text:span> címmel pontosan a 35. napon megy az email, szintén egyetlen alkalommal. </text:p>
        </text:list-item>
      </text:list>
      <text:p text:style-name="Text_20_body">A rendszer minden esetben a <text:a xlink:type="simple" xlink:href="https://doc.evir.hu/doku.php/evir:penzugy:penzugyi_szamlak:szamla_nyilvantartas" text:style-name="Internet_20_link" text:visited-style-name="Visited_20_Internet_20_Link">pénzügyi számlanyilvántartás</text:a>ban szereplő számlák fizetési határidejét nézi, valamint a <text:a xlink:type="simple" xlink:href="https://doc.evir.hu/doku.php/evir:penzugy:bank:bankszamla_kezeles" text:style-name="Internet_20_link" text:visited-style-name="Visited_20_Internet_20_Link">bankon</text:a> vagy <text:a xlink:type="simple" xlink:href="https://doc.evir.hu/doku.php/evir:penzugy:penztar:hazipenztar_kezeles" text:style-name="Internet_20_link" text:visited-style-name="Visited_20_Internet_20_Link">házipénztáron</text:a> keresztül kiegyenlített (vagy lezárt) állapotot veszi figyelembe. <text:line-break/>
<text:span text:style-name=""/> Emiatt nagyon fontos, hogy az automatizált fizetési felszólítások küldése naprakész adatokból dolgozzon, azaz minden egyes banki nap végén a beérkezett összegeket be kell vezetni a nyilvántartásba, nehogy olyan számlára menjen ki fizetési felszólítás, ami már térült.</text:p>
      <text:p text:style-name="Text_20_body">A fenti példában csak az első („Heti pénzügyi összefoglaló”) e-mail tartalmazza az összes pénzügyileg rendezetlen számlát, az összes többi csak a felszólítás időszakába eső számlákat sorolja fel függetlenül attól, hogy vannak esetleg más rendezetlen számlák is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i_levelek" text:style-name="Internet_20_link" text:visited-style-name="Visited_20_Internet_20_Link">Pénzügyi értesítő és fizetési felszólítás</text:a></text:p>
        </text:list-item>
        <text:list-item>
          <text:p text:style-name="List_20_1_Content"> <text:a xlink:type="simple" xlink:href="https://doc.evir.hu/doku.php/evir:torzsadatok:penzugyi:felszolitas_sablon" text:style-name="Internet_20_link" text:visited-style-name="Visited_20_Internet_20_Link">Felszólítás sablon rögzítése</text:a></text:p>
        </text:list-item>
        <text:list-item>
          <text:p text:style-name="List_20_1_Content"> <text:a xlink:type="simple" xlink:href="https://doc.evir.hu/doku.php/evir:torzsadatok:penzugyi:fizetesi_felszolitas_minta" text:style-name="Internet_20_link" text:visited-style-name="Visited_20_Internet_20_Link">Fizetési felszólítás / Egyenlegközlő PDF minta</text:a></text:p>
        </text:list-item>
        <text:list-item>
          <text:p text:style-name="List_20_1_Content"> <text:a xlink:type="simple" xlink:href="https://doc.evir.hu/doku.php/evir:torzsadatok:penzugyi:email_sablon" text:style-name="Internet_20_link" text:visited-style-name="Visited_20_Internet_20_Link">Email sablon létrehozása</text:a></text:p>
        </text:list-item>
        <text:list-item>
          <text:p text:style-name="List_20_1_Content_Last"> <text:a xlink:type="simple" xlink:href="https://doc.evir.hu/doku.php/evir:torzsadatok:penzugyi:kesedelmi_kamat_sablon" text:style-name="Internet_20_link" text:visited-style-name="Visited_20_Internet_20_Link">Késedelmi sabl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55:58</meta:creation-date>
    <dc:creator>Generated</dc:creator>
    <dc:date>2026-08-31T07::55:58</dc:date>
    <dc:language>en-US</dc:language>
    <meta:editing-cycles>1</meta:editing-cycles>
    <meta:editing-duration>PT0S</meta:editing-duration>
    <dc:title>evir:torzsadatok:penzugyi:felszolitas_sablon_mintak</dc:title>
  </office:meta>
</office:document-meta>
</file>