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02a05c1c91547993c53c3bdfe8d7f2.png"/>
  <manifest:file-entry manifest:media-type="image/png" manifest:full-path="Pictures/da985b4c174998579476c6fda570e5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megjegyzes_template"/><text:bookmark-start text:name="__RefHeading___megjegyzes_sablon_1"/><text:bookmark-start text:name="megjegyzes_sablon"/>Megjegyzés sablon<text:bookmark-end text:name="__RefHeading___megjegyzes_sablon_1"/><text:bookmark-end text:name="megjegyzes_sablon"/></text:h>
      <text:p text:style-name="Text_20_body"><draw:frame draw:style-name="mediaright" draw:name="0" text:anchor-type="paragraph" draw:z-index="0" svg:width="18.520833333333cm" style:rel-width="100%" svg:height="14.555455253469cm" style:rel-height="scale"><draw:image xlink:href="Pictures/4702a05c1c91547993c53c3bdfe8d7f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</text:p>
        </text:list-item>
        <text:list-item>
          <text:p text:style-name="Numbering_20_1_Content"> <text:span text:style-name="Strong_20_Emphasis"><text:a xlink:type="simple" xlink:href="https://doc.evir.hu/doku.php/evir:torzsadatok:penzugyi:torzs_penzugy" text:style-name="Internet_20_link" text:visited-style-name="Visited_20_Internet_20_Link">Pénzügyi</text:a></text:span></text:p>
        </text:list-item>
        <text:list-item>
          <text:p text:style-name="Numbering_20_1_Content_Last"> <text:span text:style-name="Strong_20_Emphasis">Megjegyzés sablon</text:span> menüpont alatt lehet a bizonylatra kerülő extra információkat <text:a xlink:type="simple" xlink:href="https://doc.evir.hu/doku.php/evir:bizonylatok:megjegyzes" text:style-name="Internet_20_link" text:visited-style-name="Visited_20_Internet_20_Link">megjegyzés</text:a>ként a legegyszerűbben kezelni, automatizálni. </text:p>
        </text:list-item>
      </text:list>
      <text:p text:style-name="Text_20_body">Bármelyik bizonylatra kerülhet akár többféle információ is megjegyzésként, a bizonylatok típusától függően. <text:line-break/><text:line-break/>
Ilyen módon szoktuk megoldani pl. az <text:a xlink:type="simple" xlink:href="https://doc.evir.hu/doku.php/evir:szamlazas:export_szamla" text:style-name="Internet_20_link" text:visited-style-name="Visited_20_Internet_20_Link">Export számla</text:a> esetén az IBAN szám feltüntetését az átutaláshoz, vagy a fordított ÁFÁ-s számlán a nyilatkozatokat, stb. </text:p>
      <text:h text:style-name="Heading_20_4" text:outline-level="4"><text:bookmark-start text:name="__RefHeading___tipusai_2"/><text:bookmark-start text:name="tipusai"/>Típusai<text:bookmark-end text:name="__RefHeading___tipusai_2"/><text:bookmark-end text:name="tipusai"/></text:h>
      <text:p text:style-name="Text_20_body">Alapvetően kétféle megjegyzés típust érdemes megkülönböztetni:</text:p>
      <text:list text:style-name="List_20_1" text:continue-numbering="false">
        <text:list-item>
          <text:p text:style-name="List_20_1_Content_First"> <text:span text:style-name="Strong_20_Emphasis">Csak szöveges információ</text:span>: a megadott szöveg rákerül a bizonylatra.</text:p>
        </text:list-item>
        <text:list-item>
          <text:p text:style-name="List_20_1_Content_Last"> <text:span text:style-name="Strong_20_Emphasis">Valamilyen algoritmust használó</text:span>: a kiválasztott algoritmus szerinti esemény megtörténik, majd ennek az eredménye kerül rá a bizonylatra.</text:p>
        </text:list-item>
      </text:list>
      <text:h text:style-name="Heading_20_4" text:outline-level="4"><text:bookmark-start text:name="__RefHeading___parameterek_3"/><text:bookmark-start text:name="parameterek"/>Paraméterek<text:bookmark-end text:name="__RefHeading___parameterek_3"/><text:bookmark-end text:name="parameterek"/></text:h>
      <text:p text:style-name="Text_20_body">Sablon készítéskor a következő adatokat kell megadni: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Név</text:span></text:span> <text:line-break/>A sablon neve. A rendszer számára nem fontos, de a felhasználó ezzel tudja azonosítani az adott megjegyzést. Ha nem automatikus a megjegyzés, akkor a megjegyzés beszúrásához tartozó gomb neve is ez les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izonylat típusa</text:span></text:span> <text:line-break/>Annak a bizonylat típusnak a kiválasztása, ami használni fogja ezt a sablont. Egy sablon csak egyféle bizonylathoz tartozh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ltípus</text:span></text:span> <text:line-break/>A bizonylat altípusa, pl. számla esetén export, kézi, előleg, stb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Algoritmus</text:span></text:span> <text:line-break/>A működés módját határozza meg. Az elérhető algoritmusokat befolyásolja a telepített modulok összetétele. <text:line-break/>A leggyakoribbak:</text:p>
          <text:list text:style-name="List_20_1">
            <text:list-item>
              <text:p text:style-name="List_20_1_Content"> <text:span text:style-name="Strong_20_Emphasis">Bontás cikk típus szerint</text:span> cikk típusok szerinti bontás beillesztése.</text:p>
            </text:list-item>
            <text:list-item>
              <text:p text:style-name="List_20_1_Content"> <text:span text:style-name="Strong_20_Emphasis">Bruttó súly részletesen</text:span>: a termékekhez megadott bruttó súly adatokat cikkszámonként is felsorolja és összesítve is megjeleníti.</text:p>
            </text:list-item>
            <text:list-item>
              <text:p text:style-name="List_20_1_Content"> <text:span text:style-name="Strong_20_Emphasis">Bruttó súly összesen</text:span>: a termékekhez megadott bruttó súly adatokat összesíti.</text:p>
            </text:list-item>
            <text:list-item>
              <text:p text:style-name="List_20_1_Content"> <text:span text:style-name="Strong_20_Emphasis">Cikkcsoportok megjegyzései</text:span>: a termékekből képzett cikk csoportoknál megadott megjegyzés szöveget helyezi el.</text:p>
            </text:list-item>
            <text:list-item>
              <text:p text:style-name="List_20_1_Content"> <text:span text:style-name="Strong_20_Emphasis">Csak készítéskor látható</text:span>: a sablon mezőbe írt szöveg csak a bizonylat szerkesztésekor látható, a PDF-re nem kerül rá.</text:p>
            </text:list-item>
            <text:list-item>
              <text:p text:style-name="List_20_1_Content"> <text:span text:style-name="Strong_20_Emphasis">Csomagoló anyag díjának összesítése</text:span>: a termékekhez megadott csomagoló anyagok díját összesíti a megjegyzésben a <text:span text:style-name="Source_20_Text">Környezetvédelmi termékdíj információk:</text:span> alatt.</text:p>
            </text:list-item>
            <text:list-item>
              <text:p text:style-name="List_20_1_Content"> <text:span text:style-name="Strong_20_Emphasis">Egyenleg</text:span>: a kiválasztott partnerrel kapcsolatos pénzügyi egyenleg információkat, hátralékos számlákat teszi a PDF bizonylat megjegyzésébe.</text:p>
            </text:list-item>
            <text:list-item>
              <text:p text:style-name="List_20_1_Content"> <text:span text:style-name="Strong_20_Emphasis">Fizetési mód megjegyzései</text:span>: a kiválasztott <text:a xlink:type="simple" xlink:href="https://doc.evir.hu/doku.php/evir:torzsadatok:penzugyi:fizetesi_modok" text:style-name="Internet_20_link" text:visited-style-name="Visited_20_Internet_20_Link">fizetési mód</text:a>hoz rögzített megjegyzés szövegét beilleszti a PDF bizonylat megjegyzésébe. <text:line-break/> <text:a xlink:type="simple" xlink:href="https://doc.evir.hu/doku.php/evir-faq:szamla_tobb_bankszamla_fizetesi_mod" text:style-name="Internet_20_link" text:visited-style-name="Visited_20_Internet_20_Link">Bankszámlaszámok fizetési módok szerint automatikusan</text:a></text:p>
            </text:list-item>
            <text:list-item>
              <text:p text:style-name="List_20_1_Content"> <text:span text:style-name="Strong_20_Emphasis">Fordított adózás</text:span>: <text:span text:style-name="Source_20_Text">Fordított áfa nyilatkozat</text:span> beillesztése. <text:line-break/><draw:frame draw:style-name="mediacenter" draw:name="1" text:anchor-type="paragraph" draw:z-index="1" svg:width="34.6075cm" style:rel-width="100%" svg:height="1.9579166666667cm" style:rel-height="scale"><draw:image xlink:href="Pictures/da985b4c174998579476c6fda570e541.png" xlink:type="simple" xlink:show="embed" xlink:actuate="onLoad"/></draw:frame></text:p>
            </text:list-item>
            <text:list-item>
              <text:p text:style-name="List_20_1_Content"> <text:span text:style-name="Strong_20_Emphasis">Közvetített szolgáltatás</text:span>: ha a bizonylathoz adott tételek között van közvetített szolgáltatás, akkor kírja az információt: <text:line-break/><text:span text:style-name="Source_20_Text">A következő sorszámú tételek közvetített szolgáltatást tartalmaznak:…</text:span></text:p>
            </text:list-item>
            <text:list-item>
              <text:p text:style-name="List_20_1_Content"> <text:span text:style-name="Strong_20_Emphasis">Mennyiségi egység szerint mennyiség összesítés</text:span>: a bizonylaton szereplő tételek mennyiségét összesíti. <text:line-break/>Például: <text:span text:style-name="Source_20_Text">Bizonylat tételeiben szereplő mennyiség összesen: 1 db és 1 doboz és 1 hónap és 1 év és 1
óra.</text:span></text:p>
            </text:list-item>
            <text:list-item>
              <text:p text:style-name="List_20_1_Content"> <text:span text:style-name="Strong_20_Emphasis">Nyelv szerinti megjegyzés</text:span>: a sablon szöveg részében a 'HU' jelölés után sortöréssel a magyar nyelvű, 'EN' jelölés után sortöréssel az angol nyelvű bizonylatra kerülő szöveget kell megadni, a rendszer pedig a bizonylat nyelve szerint vagy a magyar, vagy az angol nyelvű részt helyezi el rajta. <text:line-break/>Például: <text:line-break/><text:span text:style-name="Source_20_Text">HU <text:line-break/>Magyar nyelvű bizonylatra szánt szöveg! <text:line-break/>EN <text:line-break/>Angol nyelvű bizonylatra szánt szöveg!</text:span></text:p>
            </text:list-item>
            <text:list-item>
              <text:p text:style-name="List_20_1_Content"> <text:span text:style-name="Strong_20_Emphasis">Nyitott bizonylatok</text:span>: felsorolja a nyitott állapotú bizonylatokat (szállítóleveleket).</text:p>
            </text:list-item>
            <text:list-item>
              <text:p text:style-name="List_20_1_Content"> <text:span text:style-name="Strong_20_Emphasis">Partner címválasztó</text:span>: ha kiválasztjuk a bizonylatra megjegyzésként rákerülhet a partnerhez megadott bármilyen cím vagy címek (pl.: szállítási cím).</text:p>
            </text:list-item>
            <text:list-item>
              <text:p text:style-name="List_20_1_Content"> <text:span text:style-name="Strong_20_Emphasis">Partner címek</text:span>: a <text:a xlink:type="simple" xlink:href="https://doc.evir.hu/doku.php/evir:bizonylatok:partner_cimek" text:style-name="Internet_20_link" text:visited-style-name="Visited_20_Internet_20_Link">partner cím</text:a>einek felsorolása.</text:p>
            </text:list-item>
            <text:list-item>
              <text:p text:style-name="List_20_1_Content"> <text:span text:style-name="Strong_20_Emphasis">Partner megjegyzések</text:span>: a <text:a xlink:type="simple" xlink:href="https://doc.evir.hu/doku.php/evir:partnerek:ceg_rogzites#megjegyzesek" text:style-name="Internet_20_link" text:visited-style-name="Visited_20_Internet_20_Link">partnerhez írt megjegyzés</text:a> beillesztése.</text:p>
            </text:list-item>
            <text:list-item>
              <text:p text:style-name="List_20_1_Content"> <text:span text:style-name="Strong_20_Emphasis">Partner telefonszámok</text:span>: a <text:a xlink:type="simple" xlink:href="https://doc.evir.hu/doku.php/evir:partnerek:ceg_rogzites#telefonszamok" text:style-name="Internet_20_link" text:visited-style-name="Visited_20_Internet_20_Link">partner telefonszám</text:a>ainak beillesztése</text:p>
            </text:list-item>
            <text:list-item>
              <text:p text:style-name="List_20_1_Content"> <text:span text:style-name="Strong_20_Emphasis">Pozíciószám adatai</text:span>:</text:p>
            </text:list-item>
            <text:list-item>
              <text:p text:style-name="List_20_1_Content"> <text:span text:style-name="Strong_20_Emphasis">Pozíciószám adatai szerkeszthető</text:span>:</text:p>
            </text:list-item>
            <text:list-item>
              <text:p text:style-name="List_20_1_Content"> <text:span text:style-name="Strong_20_Emphasis">Pénznemek megjegyzései</text:span>: A <text:a xlink:type="simple" xlink:href="https://doc.evir.hu/doku.php/evir:torzsadatok:penzugyi:penznemek" text:style-name="Internet_20_link" text:visited-style-name="Visited_20_Internet_20_Link">Pénznemekhez</text:a> beállított szöveget teszi rá a bizonylatra, a bizonylat pénznemétől függően. Pl. ha különböző bankszámlaszámokat kell megadni a különböző pénznemekhez, akkor az ilyen módon valósítható meg. <text:line-break/> <text:a xlink:type="simple" xlink:href="https://doc.evir.hu/doku.php/evir-faq:szamla_tobb_bankszamla_penznem" text:style-name="Internet_20_link" text:visited-style-name="Visited_20_Internet_20_Link">Bankszámlaszámok bizonylat pénzneme szerint automatikusan</text:a></text:p>
            </text:list-item>
            <text:list-item>
              <text:p text:style-name="List_20_1_Content"> <text:span text:style-name="Strong_20_Emphasis">Szerkeszthető szövegsablon</text:span>: a megadott szöveget hozzáadja a bizonylathoz, amit utána a felhasználó szabadon átalakíthat, módosíthat.</text:p>
            </text:list-item>
            <text:list-item>
              <text:p text:style-name="List_20_1_Content"> <text:span text:style-name="Strong_20_Emphasis">Szöveg beillesztése</text:span>: a megadott szöveget hozzáadja a bizonylathoz és a PDF-hez is, de nem módosítható módon.</text:p>
            </text:list-item>
            <text:list-item>
              <text:p text:style-name="List_20_1_Content"> <text:span text:style-name="Strong_20_Emphasis">Záradék beillesztése</text:span>: az NAV XML bevalláshoz szükséges záradék elhelyezése.</text:p>
            </text:list-item>
          </text:list>
        </text:list-item>
        <text:list-item>
          <text:p text:style-name="List_20_1_Content_Last"> <text:span text:style-name="Strong_20_Emphasis"><text:span text:style-name="Source_20_Text">Automatikus</text:span></text:span> <text:line-break/>Ha ki van pipálva, akkor a megjegyzés automatikusan rá kerül a bizonylat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ézi alapértelmezett</text:span></text:span> <text:line-break/>Ha ki van pipálva, akkor nem automatikus, hanem ki/be kapcsolható, és alapvetően be van kapcsol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ablon</text:span></text:span> <text:line-break/>A megjegyzés szövege. Csak akkor van értelmezve, ha az algoritmus <text:span text:style-name="Source_20_Text">Szerkeszthető szövegsablon</text:span> vagy <text:span text:style-name="Source_20_Text">Szöveg beillesztése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orszám</text:span></text:span> <text:line-break/>Ha fontos a bizonylaton belüli megjegyzések sorrendje, akkor a sorszám beállításával lehet befolyásolni az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agasság</text:span></text:span> <text:line-break/>A megjegyzés mező sorainak száma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menti a megjegyzés sablont!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_Last"> <text:a xlink:type="simple" xlink:href="https://doc.evir.hu/doku.php/evir:szamlazas:szamla" text:style-name="Internet_20_link" text:visited-style-name="Visited_20_Internet_20_Link">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0::56:50</meta:creation-date>
    <dc:creator>Generated</dc:creator>
    <dc:date>2026-09-05T10::56:50</dc:date>
    <dc:language>en-US</dc:language>
    <meta:editing-cycles>1</meta:editing-cycles>
    <meta:editing-duration>PT0S</meta:editing-duration>
    <dc:title>evir:torzsadatok:penzugyi:megjegyzes_template</dc:title>
  </office:meta>
</office:document-meta>
</file>