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05dddedc95a756c26770db1a0d3b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megjegyzesek"/><text:bookmark-start text:name="__RefHeading___megjegyzesek_1"/><text:bookmark-start text:name="megjegyzesek"/>Megjegyzések<text:bookmark-end text:name="__RefHeading___megjegyzesek_1"/><text:bookmark-end text:name="megjegyzesek"/></text:h>
      <text:p text:style-name="Text_20_body">Az eVIR rendszer igen sok funkcionalitást valósít meg a bizonylatokon a különböző automatizált megjegyzésekkel. Ezeknek a beállítása a <text:span text:style-name="Source_20_Text">Törzsadatok → Pénzügyi → Megjegyzés template</text:span> menüpontban történik. </text:p>
      <text:p text:style-name="Text_20_body"><draw:frame draw:style-name="media" draw:name="0" text:anchor-type="as-char" draw:z-index="0" svg:width="26.035cm" style:rel-width="100%" svg:height="14.075833333333cm" style:rel-height="scale"><draw:image xlink:href="Pictures/e905dddedc95a756c26770db1a0d3b57.png" xlink:type="simple" xlink:show="embed" xlink:actuate="onLoad"/></draw:frame></text:p>
      <text:p text:style-name="Text_20_body">A megadandó adatok:</text:p>
      <text:list text:style-name="List_20_1" text:continue-numbering="false">
        <text:list-item>
          <text:p text:style-name="List_20_1_Content_First"> <text:span text:style-name="Source_20_Text">Név</text:span>: A template neve csak a felhasználónak szól, nem jelenik meg a bizonylaton.</text:p>
        </text:list-item>
        <text:list-item>
          <text:p text:style-name="List_20_1_Content"> <text:span text:style-name="Source_20_Text">Bizonylat típusa</text:span>: a legördülőből ki kell választani, hogy melyik bizonylaton jelenjen meg a megjegyzés</text:p>
        </text:list-item>
        <text:list-item>
          <text:p text:style-name="List_20_1_Content"> <text:span text:style-name="Source_20_Text">Altípus</text:span>: ahol értelmezhető, ott kiválasztandó. Tipikusan számla esetében van használva.</text:p>
        </text:list-item>
        <text:list-item>
          <text:p text:style-name="List_20_1_Content"> <text:span text:style-name="Source_20_Text">Algoritmus</text:span>: a bizonylatra kerülő megjegyzés funkcionalitását határozza meg. </text:p>
        </text:list-item>
        <text:list-item>
          <text:p text:style-name="List_20_1_Content"> <text:span text:style-name="Source_20_Text">Automatikus</text:span>: ha ki van pipálva, akkor a megjegyzés automatikusan rá kerül a bizonylatra</text:p>
        </text:list-item>
        <text:list-item>
          <text:p text:style-name="List_20_1_Content"> <text:span text:style-name="Source_20_Text">Kézi alapértelmezett</text:span>: nem automatikus esetben alapértelmezetten kerüljön rá a bizonylatra. A különbség az automatikus esethez képest az, hogy ez a felhasználó részéről bizonylat készítés közben kikapcsolható</text:p>
        </text:list-item>
        <text:list-item>
          <text:p text:style-name="List_20_1_Content"> <text:span text:style-name="Source_20_Text">Template</text:span>: a megjegyzés szövege azokban az esetekben (algoritmusoknál), ahol ez értelmezhető</text:p>
        </text:list-item>
        <text:list-item>
          <text:p text:style-name="List_20_1_Content"> <text:span text:style-name="Source_20_Text">Záradék template</text:span>: speciális mező. A NAV XML export különböző záradékait lehet itt beállítani a specifikációként megadott XSD-ben szereplő adatok alapján. Kizárólag a NAV XML exportálásnál van használatban.</text:p>
        </text:list-item>
        <text:list-item>
          <text:p text:style-name="List_20_1_Content_Last"> <text:span text:style-name="Source_20_Text">Sorszám</text:span>: olyan esetekben, ahol lényeges a bizonylatra kerülő megjegyzések sorrendje, ott sorszám megadásával ez biztosítható.</text:p>
        </text:list-item>
      </text:list>
      <text:p text:style-name="Text_20_body">A automatizálást különböző algoritmusok segítik, ezek közül a fontosabbak:</text:p>
      <text:list text:style-name="List_20_1" text:continue-numbering="false">
        <text:list-item>
          <text:p text:style-name="List_20_1_Content_First"> <text:span text:style-name="Source_20_Text">Nincs módosítás</text:span>: Nem csinál módosítást</text:p>
        </text:list-item>
        <text:list-item>
          <text:p text:style-name="List_20_1_Content"> <text:span text:style-name="Source_20_Text">Egyenleg</text:span>: Pénzügyi egyenleg információkat tesz a megjegyzésbe</text:p>
        </text:list-item>
        <text:list-item>
          <text:p text:style-name="List_20_1_Content"> <text:span text:style-name="Source_20_Text">Bruttó súly részletesen</text:span>: a termékekhez megadott bruttó súly adatokat részletesen felsorolja </text:p>
        </text:list-item>
        <text:list-item>
          <text:p text:style-name="List_20_1_Content"> <text:span text:style-name="Source_20_Text">Bruttó súly összesen</text:span>: a termékekhez megadott bruttó súly adatokat összesíti</text:p>
        </text:list-item>
        <text:list-item>
          <text:p text:style-name="List_20_1_Content"> <text:span text:style-name="Source_20_Text">Pénznemek megjegyzései</text:span>: a pénznemekhez megadott megjegyzések közül a bizonylat pénzneme szerintit helyezi el</text:p>
        </text:list-item>
        <text:list-item>
          <text:p text:style-name="List_20_1_Content"> <text:span text:style-name="Source_20_Text">Szerkeszthető szövegsablon</text:span>: A template mezőben megadott szöveget jeleníti meg, amit a felhasználó bizonylat készítés közben szabadon módosíthat</text:p>
        </text:list-item>
        <text:list-item>
          <text:p text:style-name="List_20_1_Content"> <text:span text:style-name="Source_20_Text">Cikkcsoportok megjegyzései</text:span>: a termékekből képzett cikk csoportoknál megadott megjegyzés szöveget helyezi el</text:p>
        </text:list-item>
        <text:list-item>
          <text:p text:style-name="List_20_1_Content"> <text:span text:style-name="Source_20_Text">Fizetési mód megjegyzései</text:span>: a fizetési módoknál megadott megjegyzések közül a bizonylat fizetési módjának megfelelőt helyezi el</text:p>
        </text:list-item>
        <text:list-item>
          <text:p text:style-name="List_20_1_Content"> <text:span text:style-name="Source_20_Text">Csomagoló anyag díjának összesítése</text:span>: a termékekhez megadott csomagoló anyagok díját összesíti</text:p>
        </text:list-item>
        <text:list-item>
          <text:p text:style-name="List_20_1_Content"> <text:span text:style-name="Source_20_Text">Szöveg beillesztése</text:span>: a template mezőben megadott szöveget beilleszi</text:p>
        </text:list-item>
        <text:list-item>
          <text:p text:style-name="List_20_1_Content"> <text:span text:style-name="Source_20_Text">Nyitott bizonylatok</text:span>: felsorolja a nyitott állapotú bizonylatokat</text:p>
        </text:list-item>
        <text:list-item>
          <text:p text:style-name="List_20_1_Content"> <text:span text:style-name="Source_20_Text">Záradék beillesztése</text:span>: az NAV XML bevalláshoz szükséges záradék elhelyezése</text:p>
        </text:list-item>
        <text:list-item>
          <text:p text:style-name="List_20_1_Content"> <text:span text:style-name="Source_20_Text">Mennyiségi egység szerint mennyiség összesítés</text:span>: a bizonylaton szereplő tételek mennyiségét összesíti</text:p>
        </text:list-item>
        <text:list-item>
          <text:p text:style-name="List_20_1_Content"> <text:span text:style-name="Source_20_Text">Bontás cikk típus szerint</text:span>: Cikk típusok szerinti bontás beillesztése </text:p>
        </text:list-item>
        <text:list-item>
          <text:p text:style-name="List_20_1_Content"> <text:span text:style-name="Source_20_Text">Partner cím választó</text:span>: Ha a partnernek több címe van (pl. szállítási) akkor választani lehet közülük </text:p>
        </text:list-item>
        <text:list-item>
          <text:p text:style-name="List_20_1_Content"> <text:span text:style-name="Source_20_Text">Közvetített szolgáltatás</text:span>: Közvetített szolgáltatás jelölésű szolgáltatás esetén működik</text:p>
        </text:list-item>
        <text:list-item>
          <text:p text:style-name="List_20_1_Content_Last"> <text:span text:style-name="Source_20_Text">Partner címek</text:span>: A partner címeinek felsorolása</text:p>
        </text:list-item>
      </text:list>
      <text:p text:style-name="Horizontal_20_Line"/>
      <text:p text:style-name="Text_20_body">Például az egyik leggyakoribb felhasználási mód a bizonylat pénzneme szerinti bankszámlaszám és egyéb átutalást segítő információk feltüntetése azért, hogy pl. ne a HUF bankszámlára érkezzen az EUR pénznemű átutalás. Ez két részből tevődik össze:</text:p>
      <text:list text:style-name="List_20_1" text:continue-numbering="false">
        <text:list-item>
          <text:p text:style-name="List_20_1_Content_First"> a <text:span text:style-name="Source_20_Text">Törzsadatok→Pénzügyi→Pénznemek</text:span> menüpontban minden egyes pénznemet módosítani kell olyan módon, hogy a megjegyzés mezőbe kerüljön bele az adott pénznemhez tartozó bankszámlaszám, swift kód, stb.</text:p>
        </text:list-item>
        <text:list-item>
          <text:p text:style-name="List_20_1_Content"> a <text:span text:style-name="Source_20_Text">Törzsadatok → Pénzügyi → Megjegyzés template</text:span> menüpontban hozzá kell adni egy új megjegyzést a következő módon:</text:p>
          <text:list text:style-name="List_20_1">
            <text:list-item>
              <text:p text:style-name="List_20_1_Content"> Név: Pénznem megjegyzése (nincs jelentősége, bármi lehet)</text:p>
            </text:list-item>
            <text:list-item>
              <text:p text:style-name="List_20_1_Content"> Bizonylat típusa: Számla</text:p>
            </text:list-item>
            <text:list-item>
              <text:p text:style-name="List_20_1_Content"> Altípus: összes</text:p>
            </text:list-item>
            <text:list-item>
              <text:p text:style-name="List_20_1_Content"> Algoritmus: Pénznemek megjegyzései</text:p>
            </text:list-item>
            <text:list-item>
              <text:p text:style-name="List_20_1_Content"> Automatikus: kipipálva</text:p>
            </text:list-item>
            <text:list-item>
              <text:p text:style-name="List_20_1_Content_Last"> Kézi alapértelmezett: nincs kipipálva	￼</text:p>
            </text:list-item>
          </text:list>
        </text:list-item>
      </text:list>
      <text:p text:style-name="Text_20_body">Ezt követően minden egyes számlán a megjegyzés rovatban szerepelni fog megjegyzésként a bizonylat pénznemhez tartozó megjegyzés, ami tartalmazza a bankszámlaszám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5:00</meta:creation-date>
    <dc:creator>Generated</dc:creator>
    <dc:date>2026-08-15T10::15:00</dc:date>
    <dc:language>en-US</dc:language>
    <meta:editing-cycles>1</meta:editing-cycles>
    <meta:editing-duration>PT0S</meta:editing-duration>
    <dc:title>evir:torzsadatok:penzugyi:megjegyzesek</dc:title>
  </office:meta>
</office:document-meta>
</file>