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4e3865227fe58b2877a46f4b960581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penzugyi:penznemek"/><text:bookmark-start text:name="__RefHeading___penznemek_1"/><text:bookmark-start text:name="penznemek"/>Pénznemek<text:bookmark-end text:name="__RefHeading___penznemek_1"/><text:bookmark-end text:name="penznemek"/></text:h>
      <text:p text:style-name="Text_20_body">Az eVIR rendszer korlátlan mennyiségű pénznem kezelésére alkalmas. </text:p>
      <text:p text:style-name="Text_20_body">Az alapértelmezett telepítéskor csak <text:span text:style-name="Source_20_Text">HUF</text:span> kerül automatikusan beállításra, ha más pénznemekre is van szükség, akkor azokat igény szerint rögzíthetjük.</text:p>
      <text:p text:style-name="Text_20_body">A rögzített pénznemek a <text:span text:style-name="Strong_20_Emphasis">Törzsadatok → Pénzügyi → Pénznemek → Pénznemek listája</text:span> menüpontra kattintva érhetők el és kiválasztva módosíthatóak!  <text:a xlink:type="simple" xlink:href="https://doc.evir.hu/doku.php/evir:alapok:listak" text:style-name="Internet_20_link" text:visited-style-name="Visited_20_Internet_20_Link">A listák működése</text:a></text:p>
      <text:p text:style-name="Text_20_body"><draw:frame draw:style-name="mediaright" draw:name="0" text:anchor-type="paragraph" draw:z-index="0" svg:width="18.520833333333cm" style:rel-width="100%" svg:height="15.609261280932cm" style:rel-height="scale"><draw:image xlink:href="Pictures/d4e3865227fe58b2877a46f4b9605813.png" xlink:type="simple" xlink:show="embed" xlink:actuate="onLoad"/></draw:frame></text:p>
      <text:h text:style-name="Heading_20_3" text:outline-level="3"><text:bookmark-start text:name="__RefHeading___penznem_adatai_2"/><text:bookmark-start text:name="penznem_adatai"/>Pénznem adatai<text:bookmark-end text:name="__RefHeading___penznem_adatai_2"/><text:bookmark-end text:name="penznem_adatai"/></text:h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torzsadatok:torzsadat_kezeles" text:style-name="Internet_20_link" text:visited-style-name="Visited_20_Internet_20_Link">Törzsadatok</text:a></text:span>,</text:p>
        </text:list-item>
        <text:list-item>
          <text:p text:style-name="Numbering_20_1_Content"> <text:span text:style-name="Strong_20_Emphasis"><text:a xlink:type="simple" xlink:href="https://doc.evir.hu/doku.php/evir:torzsadatok:penzugyi:torzs_penzugy" text:style-name="Internet_20_link" text:visited-style-name="Visited_20_Internet_20_Link">Pénzügyi</text:a></text:span>,</text:p>
        </text:list-item>
        <text:list-item>
          <text:p text:style-name="Numbering_20_1_Content"> <text:span text:style-name="Strong_20_Emphasis">Pénznemek</text:span>,</text:p>
        </text:list-item>
        <text:list-item>
          <text:p text:style-name="Numbering_20_1_Content"> <text:span text:style-name="Strong_20_Emphasis">Új pénznem</text:span> menüpontra kattintva megjelenik az űrlap, ahol rögzíthetjük a pénznemet.</text:p>
        </text:list-item>
        <text:list-item>
          <text:p text:style-name="Numbering_20_1_Content"> A <text:span text:style-name="Strong_20_Emphasis">Paraméterek</text:span> területen kell megadni a pénznem rögzítéséhez szükséges adatokat:</text:p>
          <text:list text:style-name="List_20_1">
            <text:list-item>
              <text:p text:style-name="List_20_1_Content"> <text:span text:style-name="Source_20_Text"><text:span text:style-name="Strong_20_Emphasis">Pénznem rövidítése</text:span></text:span> <text:line-break/>A pénznem szokásos rövid neve, pl. Ft, €, $, stb.</text:p>
            </text:list-item>
            <text:list-item>
              <text:p text:style-name="List_20_1_Content"> <text:span text:style-name="Source_20_Text"><text:span text:style-name="Strong_20_Emphasis">Nemzetközi jele</text:span></text:span> <text:line-break/>A pénznem nemzetközi hivatalos neve, ez kerül a bizonylatokon feltüntetésre, pl. HUF, EUR, stb. A NAV adatszolgáltatás miatt csak 3 nagybetű lehet.</text:p>
            </text:list-item>
            <text:list-item>
              <text:p text:style-name="List_20_1_Content"> <text:span text:style-name="Source_20_Text"><text:span text:style-name="Strong_20_Emphasis">Váltópénz</text:span></text:span> <text:line-break/>A pénznem váltópénze, pl. fillér, cent, stb.</text:p>
            </text:list-item>
            <text:list-item>
              <text:p text:style-name="List_20_1_Content"> <text:span text:style-name="Source_20_Text"><text:span text:style-name="Strong_20_Emphasis">Legkisebb egység</text:span></text:span> <text:line-break/>A rendszer által kezelendő legkisebb egység. Pl. fillérre pontos összegek használata esetén 0.01. </text:p>
            </text:list-item>
            <text:list-item>
              <text:p text:style-name="List_20_1_Content"> <text:span text:style-name="Source_20_Text"><text:span text:style-name="Strong_20_Emphasis">Legkisebb fizetési egység</text:span></text:span> <text:line-break/>A rendszer által kezelendő legkisebb fizetési egység, pl. HUF esetén 1, EUR esetén 0.01. Ez a beállítás a bizonylatok végén levő nettó összesen, ÁFA összesen, bruttó összesen sorokra van hatással.</text:p>
            </text:list-item>
            <text:list-item>
              <text:p text:style-name="List_20_1_Content"> <text:span text:style-name="Source_20_Text"><text:span text:style-name="Strong_20_Emphasis">Legkisebb készpénz egység</text:span></text:span> <text:line-break/>A rendszer által kezelendő legkisebb egység készpénzes fizetési mód használata esetén. HUF esetén tipikusan 5 szokott lenni, ezzel a számla alján az összesítő kiegészül a bruttó összesen mellett egy <text:span text:style-name="Source_20_Text">Fizetendő</text:span> mezővel, ami bruttó összesen értékét kerekíti az itt megadott érték szerint.</text:p>
            </text:list-item>
            <text:list-item>
              <text:p text:style-name="List_20_1_Content"> <text:span text:style-name="Source_20_Text"><text:span text:style-name="Strong_20_Emphasis">Nyomtatási egység</text:span></text:span> <text:line-break/>Bizonylatkészítés esetén a bizonylat tételsorokban az egységár kivételével a többi összeg egysége, pl. 0.01 </text:p>
            </text:list-item>
            <text:list-item>
              <text:p text:style-name="List_20_1_Content"> <text:span text:style-name="Source_20_Text"><text:span text:style-name="Strong_20_Emphasis">Legkisebb egységár egysége</text:span></text:span> <text:line-break/>A rendszer által kezelendő legkisebb egységár mértéke, pl. 5 tizedesre pontos egységár esetén 0.00001. Jellemzően 0.01, azaz 2 tizedesjegy szokott lenni. Bizonylatokon a termékek/szolgáltatások egységára lesz ilyen pontossággal feltüntetve.</text:p>
            </text:list-item>
            <text:list-item>
              <text:p text:style-name="List_20_1_Content"> <text:span text:style-name="Source_20_Text"><text:span text:style-name="Strong_20_Emphasis">Információ korrekcióról</text:span></text:span> <text:line-break/>A <text:a xlink:type="simple" xlink:href="https://doc.evir.hu/doku.php/evir:bizonylatok:megjegyzes" text:style-name="Internet_20_link" text:visited-style-name="Visited_20_Internet_20_Link">bizonylat megjegyzés</text:a> részében kerüljön-e feltüntetésre a korrekció mértéke. Lehetséges beállításai:</text:p>
              <text:list text:style-name="List_20_1">
                <text:list-item>
                  <text:p text:style-name="List_20_1_Content"> <text:span text:style-name="Source_20_Text"><text:span text:style-name="Strong_20_Emphasis">soha</text:span></text:span>: ne kerüljön feltüntetésre,</text:p>
                </text:list-item>
                <text:list-item>
                  <text:p text:style-name="List_20_1_Content"> <text:span text:style-name="Source_20_Text"><text:span text:style-name="Strong_20_Emphasis">mindig</text:span></text:span>: mindenféleképpen kerüljön feltüntetésre,</text:p>
                </text:list-item>
                <text:list-item>
                  <text:p text:style-name="List_20_1_Content"> <text:span text:style-name="Source_20_Text"><text:span text:style-name="Strong_20_Emphasis">nagy korrekció</text:span></text:span>: csak akkor generálódjon a megjegyzés, ha a korrekció mértéke nem elhanyagolható mértékű.</text:p>
                </text:list-item>
              </text:list>
            </text:list-item>
            <text:list-item>
              <text:p text:style-name="List_20_1_Content"> <text:span text:style-name="Source_20_Text"><text:span text:style-name="Strong_20_Emphasis">Alapértelmezett pénznem</text:span></text:span> <text:line-break/>A jelölőnégyzet kipipálásával lehet jelezni a rendszer számára, hogy ez a pénznem legyen az alapértelmezett.</text:p>
            </text:list-item>
            <text:list-item>
              <text:p text:style-name="List_20_1_Content"> <text:span text:style-name="Source_20_Text"><text:span text:style-name="Strong_20_Emphasis">Megjegyzés szövege</text:span></text:span> <text:line-break/>Egy olyan megjegyzés szöveget lehet írni, ami a <text:a xlink:type="simple" xlink:href="https://doc.evir.hu/doku.php/evir:torzsadatok:penzugyi:megjegyzes_template" text:style-name="Internet_20_link" text:visited-style-name="Visited_20_Internet_20_Link">Megjegyzés sablon</text:a> modulban a <text:span text:style-name="Source_20_Text">pénznemek megjegyzései</text:span> algoritmus kiválasztásával a bizonylatra automatikusan felkerülhet. Tipikus felhasználása ennek, amikor a vállalkozás külön bankszámlákon tartja a devizában érkező pénzeket, ezért pénznemtől függő bankszámlaszámokat szeretne megadni automatizálva.    <text:a xlink:type="simple" xlink:href="https://doc.evir.hu/doku.php/evir-faq:szamla_tobb_bankszamla_penznem" text:style-name="Internet_20_link" text:visited-style-name="Visited_20_Internet_20_Link">Bankszámlaszámok bizonylat pénzneme szerint automatikusan</text:a></text:p>
              <text:list text:style-name="List_20_1">
                <text:list-item>
                  <text:p text:style-name="List_20_1_Content"> <text:a xlink:type="simple" xlink:href="https://doc.evir.hu/doku.php/evir:telephely:telephely" text:style-name="Internet_20_link" text:visited-style-name="Visited_20_Internet_20_Link">Telephelyes működés</text:a> esetén a <text:a xlink:type="simple" xlink:href="https://doc.evir.hu/doku.php/evir:rendszer:beallitasok:logisztika" text:style-name="Internet_20_link" text:visited-style-name="Visited_20_Internet_20_Link">rendszerbeállításokban</text:a> bekapcsolható, hogy telephelyenként lehessen megjegyzést rögzíteni a pénznemekhez.</text:p>
                </text:list-item>
              </text:list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 elmenti</text:a> az adatokat!</text:p>
        </text:list-item>
      </text:list>
      <text:p text:style-name="Horizontal_20_Line"/>
      <text:p text:style-name="Text_20_body"><text:line-break/>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bizonylatok:arkat_penznem" text:style-name="Internet_20_link" text:visited-style-name="Visited_20_Internet_20_Link">Árkategória használata bizonylat készítéskor</text:a></text:p>
        </text:list-item>
        <text:list-item>
          <text:p text:style-name="List_20_1_Content"> <text:a xlink:type="simple" xlink:href="https://doc.evir.hu/doku.php/evir:penzugy:arfolyam_rogzites" text:style-name="Internet_20_link" text:visited-style-name="Visited_20_Internet_20_Link">Árfolyam rögzítés</text:a></text:p>
        </text:list-item>
        <text:list-item>
          <text:p text:style-name="List_20_1_Content"> <text:a xlink:type="simple" xlink:href="https://doc.evir.hu/doku.php/evir:torzsadatok:cikktorzs:arkategoriak:arkategoriak" text:style-name="Internet_20_link" text:visited-style-name="Visited_20_Internet_20_Link">Árkategóriák</text:a></text:p>
        </text:list-item>
        <text:list-item>
          <text:p text:style-name="List_20_1_Content"> <text:a xlink:type="simple" xlink:href="https://doc.evir.hu/doku.php/evir:youtube_videok" text:style-name="Internet_20_link" text:visited-style-name="Visited_20_Internet_20_Link">eVIR YouTube videók felhasználók részére</text:a></text:p>
        </text:list-item>
        <text:list-item>
          <text:p text:style-name="List_20_1_Content"> <text:a xlink:type="simple" xlink:href="https://doc.evir.hu/doku.php/evir-faq:afa_kerekites" text:style-name="Internet_20_link" text:visited-style-name="Visited_20_Internet_20_Link">ÁFA és kerekítése</text:a></text:p>
        </text:list-item>
        <text:list-item>
          <text:p text:style-name="List_20_1_Content_Last"> <text:a xlink:type="simple" xlink:href="https://doc.evir.hu/doku.php/evir-faq:kerekites" text:style-name="Internet_20_link" text:visited-style-name="Visited_20_Internet_20_Link">Pénzügyi kerekít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22::07:13</meta:creation-date>
    <dc:creator>Generated</dc:creator>
    <dc:date>2026-09-10T22::07:13</dc:date>
    <dc:language>en-US</dc:language>
    <meta:editing-cycles>1</meta:editing-cycles>
    <meta:editing-duration>PT0S</meta:editing-duration>
    <dc:title>evir:torzsadatok:penzugyi:penznemek</dc:title>
  </office:meta>
</office:document-meta>
</file>