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65b3475b6bd600b52383d1028d55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penztar"/><text:bookmark-start text:name="__RefHeading___penztarak_roegzitese_es_modositasa_1"/><text:bookmark-start text:name="penztarak_roegzitese_es_modositasa"/>Pénztárak rögzítése és módosítása<text:bookmark-end text:name="__RefHeading___penztarak_roegzitese_es_modositasa_1"/><text:bookmark-end text:name="penztarak_roegzitese_es_modositasa"/></text:h>
      <text:p text:style-name="Text_20_body"><draw:frame draw:style-name="mediaright" draw:name="0" text:anchor-type="paragraph" draw:z-index="0" svg:width="18.520833333333cm" style:rel-width="100%" svg:height="18.452616635973cm" style:rel-height="scale"><draw:image xlink:href="Pictures/4e65b3475b6bd600b52383d1028d5562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doc.evir.hu/doku.php/evir:torzsadatok:penzugyi:torzs_penzugy" text:style-name="Internet_20_link" text:visited-style-name="Visited_20_Internet_20_Link">Pénzügyi</text:a></text:span>,</text:p>
        </text:list-item>
        <text:list-item>
          <text:p text:style-name="Numbering_20_1_Content"> <text:span text:style-name="Strong_20_Emphasis">Pénztár</text:span> menüpontban történik a házipénztárak rögzítése. </text:p>
        </text:list-item>
        <text:list-item>
          <text:p text:style-name="Numbering_20_1_Content"> <text:span text:style-name="Strong_20_Emphasis">Paraméterek</text:span> megadása:</text:p>
          <text:list text:style-name="List_20_1">
            <text:list-item>
              <text:p text:style-name="List_20_1_Content"> <text:span text:style-name="Source_20_Text"><text:span text:style-name="Strong_20_Emphasis">Pénztár neve</text:span></text:span> <text:line-break/>A pénztár megnevezése (Pl. „házipénztár”).</text:p>
            </text:list-item>
            <text:list-item>
              <text:p text:style-name="List_20_1_Content"> <text:span text:style-name="Source_20_Text"><text:span text:style-name="Strong_20_Emphasis">Azonosító</text:span></text:span> <text:line-break/>A pénztár azonosítója. Mindegyik pénztárnak egyedi azonosítójának kell lennie.</text:p>
            </text:list-item>
            <text:list-item>
              <text:p text:style-name="List_20_1_Content"> <text:span text:style-name="Source_20_Text"><text:span text:style-name="Strong_20_Emphasis">Betűjel</text:span></text:span> <text:line-break/>Egy betűjel, ami <text:span text:style-name="Strong_20_Emphasis">csak nagybetű lehet</text:span> és, ami a bevételi és kiadási pénztárbizonylatok sorszámában jelenik meg második betűként <text:line-break/>Pl. <text:span text:style-name="Source_20_Text"><text:span text:style-name="Strong_20_Emphasis">A</text:span></text:span> betűjel esetén <text:span text:style-name="Strong_20_Emphasis">BA</text:span>2019000001 a <text:span text:style-name="Strong_20_Emphasis">B</text:span>evételi, és <text:span text:style-name="Strong_20_Emphasis">KA</text:span>2019000001 a <text:span text:style-name="Strong_20_Emphasis">K</text:span>iadási bizonylat sorszáma).</text:p>
            </text:list-item>
            <text:list-item>
              <text:p text:style-name="List_20_1_Content"> <text:span text:style-name="Source_20_Text"><text:span text:style-name="Strong_20_Emphasis">Pénznem</text:span></text:span> <text:line-break/>A pénztár pénzneme. Azok közül lehet választani, ami a <text:a xlink:type="simple" xlink:href="https://doc.evir.hu/doku.php/evir:torzsadatok:penzugyi:penznemek" text:style-name="Internet_20_link" text:visited-style-name="Visited_20_Internet_20_Link">Pénznemek</text:a> menüpontban korábban már rögzítésre került.</text:p>
            </text:list-item>
            <text:list-item>
              <text:p text:style-name="List_20_1_Content"> <text:span text:style-name="Source_20_Text"><text:span text:style-name="Strong_20_Emphasis">Készpénzes számla esetén</text:span></text:span> <text:line-break/> Az automatikus működés módja, 3 féle lehet:</text:p>
              <text:list text:style-name="List_20_1">
                <text:list-item>
                  <text:p text:style-name="List_20_1_Content"> <text:span text:style-name="Strong_20_Emphasis">Ne készüljön bizonylat</text:span>: nem történik semmilyen automatikus művelet készpénzes számla esetén.</text:p>
                </text:list-item>
                <text:list-item>
                  <text:p text:style-name="List_20_1_Content"> <text:span text:style-name="Strong_20_Emphasis">Számlánként egy bizonylat készüljön</text:span>: minden egyes számla mellé egy önálló bevételi pénztárbizonylat készül, ami kizárólag az adott számla adatait tartalmazza.</text:p>
                </text:list-item>
                <text:list-item>
                  <text:p text:style-name="List_20_1_Content"> <text:span text:style-name="Strong_20_Emphasis">Gyűjtő bizonylat készüljön</text:span>: Egyetlen bevételi pénztárbizonylathoz kerül hozzárendelése minden kiadott készpénzes számla egészen addig, ameddig az nincs lezárva. Jellemző felhasználási mód a napi gyűjtés, azaz amikor a nap végén egyetlen pénztárbizonylaton kerül bevételezésre a pénztárba az egész napi forgalom.</text:p>
                </text:list-item>
              </text:list>
            </text:list-item>
            <text:list-item>
              <text:p text:style-name="List_20_1_Content"> <text:span text:style-name="Source_20_Text"><text:span text:style-name="Strong_20_Emphasis">Bevétel tételnév (számla)</text:span></text:span> <text:line-break/>Számla esetén a pénztárbizonylatra tétel megnevezéseként kerülő szüveg (pl. „Bevétel”).</text:p>
            </text:list-item>
            <text:list-item>
              <text:p text:style-name="List_20_1_Content"> <text:span text:style-name="Source_20_Text"><text:span text:style-name="Strong_20_Emphasis">Kiadás tételnév (számla)</text:span></text:span> <text:line-break/>Számla esetén a pénztárbizonylatra tétel megnevezéseként kerülő szüveg (pl. „kiadás”).</text:p>
            </text:list-item>
            <text:list-item>
              <text:p text:style-name="List_20_1_Content"> <text:span text:style-name="Source_20_Text"><text:span text:style-name="Strong_20_Emphasis">Bizonylat nyomtatandó</text:span></text:span> <text:line-break/>Amennyiben be van jelölve, akkor előállít PDF formátumú bizonylatot, ellenkező esetben csak gyűjti az adatokat.</text:p>
            </text:list-item>
            <text:list-item>
              <text:p text:style-name="List_20_1_Content"> <text:span text:style-name="Source_20_Text"><text:span text:style-name="Strong_20_Emphasis">Végösszeg kerekítendő</text:span></text:span> <text:line-break/>A pénznemnek megfelelő kerekítéssel kerülnek a pénztárbizonylatra a tételek.</text:p>
            </text:list-item>
            <text:list-item>
              <text:p text:style-name="List_20_1_Content"> <text:span text:style-name="Source_20_Text"><text:span text:style-name="Strong_20_Emphasis">Aktív pénztár</text:span></text:span> <text:line-break/>A pénztár aktív, azaz használatban van.</text:p>
            </text:list-item>
          </text:list>
        </text:list-item>
        <text:list-item>
          <text:p text:style-name="Numbering_20_1_Conten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  <text:list-item>
          <text:p text:style-name="Numbering_20_1_Content_Last"> A listában találhatóak a már rögzített pénztárak. A listából kattintással kiválasztható és szerkeszthető a pénztár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_Last"> <text:a xlink:type="simple" xlink:href="https://doc.evir.hu/doku.php/evir:penzugy:penztar:hazipenztar_kezeles" text:style-name="Internet_20_link" text:visited-style-name="Visited_20_Internet_20_Link">Házipénztár 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2::27:41</meta:creation-date>
    <dc:creator>Generated</dc:creator>
    <dc:date>2026-08-11T22::27:41</dc:date>
    <dc:language>en-US</dc:language>
    <meta:editing-cycles>1</meta:editing-cycles>
    <meta:editing-duration>PT0S</meta:editing-duration>
    <dc:title>evir:torzsadatok:penzugyi:penztar</dc:title>
  </office:meta>
</office:document-meta>
</file>