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4025c3b26cbaa3ae776b0278a45a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szamlazasi_idoszakok"/><text:bookmark-start text:name="__RefHeading___szamlazasi_idoszakok_1"/><text:bookmark-start text:name="szamlazasi_idoszakok"/>Számlázási időszakok<text:bookmark-end text:name="__RefHeading___szamlazasi_idoszakok_1"/><text:bookmark-end text:name="szamlazasi_idoszakok"/></text:h>
      <text:p text:style-name="Text_20_body"><draw:frame draw:style-name="mediaright" draw:name="0" text:anchor-type="paragraph" draw:z-index="0" svg:width="18.520833333333cm" style:rel-width="100%" svg:height="17.430429292929cm" style:rel-height="scale"><draw:image xlink:href="Pictures/c34025c3b26cbaa3ae776b0278a45a1c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penzugyi:torzs_penzugy" text:style-name="Internet_20_link" text:visited-style-name="Visited_20_Internet_20_Link">Pénzügyi</text:a></text:span>,</text:p>
        </text:list-item>
        <text:list-item>
          <text:p text:style-name="Numbering_20_1_Content"> <text:span text:style-name="Strong_20_Emphasis">Számlázási időszakok</text:span> menüpontra kattintva megjelenik a számlázási időszakok listája, innen lehet azokat az időszakokat rögzíteni, amelyeket <text:a xlink:type="simple" xlink:href="https://doc.evir.hu/doku.php/evir:szerzodes:uj_szerzodes" text:style-name="Internet_20_link" text:visited-style-name="Visited_20_Internet_20_Link">Új szerződés</text:a> rögzítésekor lehet paraméterként megadni, és amit a rendszer a <text:a xlink:type="simple" xlink:href="https://doc.evir.hu/doku.php/evir:szerzodes:szerzodesek_teljesitese" text:style-name="Internet_20_link" text:visited-style-name="Visited_20_Internet_20_Link">Szerződés teljesítések</text:a> alkalmával használ</text:p>
        </text:list-item>
        <text:list-item>
          <text:p text:style-name="Numbering_20_1_Content"> <text:span text:style-name="Strong_20_Emphasis">Paraméterek</text:span> megadása:  A <text:a xlink:type="simple" xlink:href="https://doc.evir.hu/doku.php/evir:alapok:listak" text:style-name="Internet_20_link" text:visited-style-name="Visited_20_Internet_20_Link">lista</text:a> fejlécből történik az <text:a xlink:type="simple" xlink:href="https://doc.evir.hu/doku.php/evir:torzsadatok:uj_torzsadat_altalanos" text:style-name="Internet_20_link" text:visited-style-name="Visited_20_Internet_20_Link">új törzsadat rögzítése</text:a>!</text:p>
          <text:list text:style-name="List_20_1">
            <text:list-item>
              <text:p text:style-name="List_20_1_Content"> <text:span text:style-name="Strong_20_Emphasis">Számlázási algoritmusok</text:span> jelentése:</text:p>
              <text:list text:style-name="List_20_1">
                <text:list-item>
                  <text:p text:style-name="List_20_1_Content"> <text:span text:style-name="Source_20_Text"><text:span text:style-name="Strong_20_Emphasis">Havonta havi</text:span></text:span><text:line-break/>A teljesítés naptári hónaponként történik, és egy naptári hónapnyi időszakra vonatkozik.</text:p>
                </text:list-item>
                <text:list-item>
                  <text:p text:style-name="List_20_1_Content"> <text:span text:style-name="Source_20_Text"><text:span text:style-name="Strong_20_Emphasis">Havonta negyedéves</text:span></text:span> <text:line-break/>A teljesítés naptári hónaponként történik, és egy naptári negyedév  időszakra vonatkozik.</text:p>
                </text:list-item>
                <text:list-item>
                  <text:p text:style-name="List_20_1_Content"> <text:span text:style-name="Source_20_Text"><text:span text:style-name="Strong_20_Emphasis">Havonta féléves</text:span></text:span> <text:line-break/>A teljesítés naptári hónaponként történik, és 6 naptári hónapnyi időszakra vonatkozik.</text:p>
                </text:list-item>
                <text:list-item>
                  <text:p text:style-name="List_20_1_Content"> <text:span text:style-name="Source_20_Text"><text:span text:style-name="Strong_20_Emphasis">Havonta éves</text:span></text:span> <text:line-break/>A teljesítés naptári hónaponként történik, és egy naptári év időszakra vonatkozik.</text:p>
                </text:list-item>
                <text:list-item>
                  <text:p text:style-name="List_20_1_Content"> <text:span text:style-name="Source_20_Text"><text:span text:style-name="Strong_20_Emphasis">Fordulónapkor éves</text:span></text:span> <text:line-break/>A teljesítés bármikor történhet, és a fordulónaptól számított 365 napnyi időszakra vonatkozik, nem kell hónaphoz vagy évhez igazodnia.</text:p>
                </text:list-item>
              </text:list>
            </text:list-item>
            <text:list-item>
              <text:p text:style-name="List_20_1_Content"> <text:span text:style-name="Strong_20_Emphasis">Időszak megjelenése bizonylaton</text:span></text:p>
              <text:list text:style-name="List_20_1">
                <text:list-item>
                  <text:p text:style-name="List_20_1_Content"> <text:span text:style-name="Strong_20_Emphasis">Időszak neve</text:span> <text:a xlink:type="simple" xlink:href="https://doc.evir.hu/doku.php/evir:szerzodes:szerzodesek_teljesitese" text:style-name="Internet_20_link" text:visited-style-name="Visited_20_Internet_20_Link">Szerződés teljesítése</text:a>kor a <text:span text:style-name="Emphasis">Bizonylat tétel megjegyzés</text:span> mezőbe az időszak neve kerül. Például: 2025 Szeptember.</text:p>
                </text:list-item>
                <text:list-item>
                  <text:p text:style-name="List_20_1_Content"> <text:span text:style-name="Strong_20_Emphasis">Napra pontos</text:span>: <text:a xlink:type="simple" xlink:href="https://doc.evir.hu/doku.php/evir:szerzodes:szerzodesek_teljesitese" text:style-name="Internet_20_link" text:visited-style-name="Visited_20_Internet_20_Link">Szerződés teljesítése</text:a>kor a <text:span text:style-name="Emphasis">Bizonylat tétel megjegyzés</text:span> mezőbe napra pontos dátum kerül. Például: 2025.09.01-2025.09.30.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doc.evir.hu/doku.php/evir:torzsadatok:torzsadat_kezeles" text:style-name="Internet_20_link" text:visited-style-name="Visited_20_Internet_20_Link">Törzsadat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14:12</meta:creation-date>
    <dc:creator>Generated</dc:creator>
    <dc:date>2026-08-26T11::14:12</dc:date>
    <dc:language>en-US</dc:language>
    <meta:editing-cycles>1</meta:editing-cycles>
    <meta:editing-duration>PT0S</meta:editing-duration>
    <dc:title>evir:torzsadatok:penzugyi:szamlazasi_idoszakok</dc:title>
  </office:meta>
</office:document-meta>
</file>