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b02478968c0e45a30a3021d4cf7f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enzugyi:teteltipusok"/><text:bookmark-start text:name="__RefHeading___teteltipusok_1"/><text:bookmark-start text:name="teteltipusok"/>Tételtípusok<text:bookmark-end text:name="__RefHeading___teteltipusok_1"/><text:bookmark-end text:name="teteltipusok"/></text:h>
      <text:p text:style-name="Text_20_body"><draw:frame draw:style-name="mediaright" draw:name="0" text:anchor-type="paragraph" draw:z-index="0" svg:width="18.520833333333cm" style:rel-width="100%" svg:height="17.300032523851cm" style:rel-height="scale"><draw:image xlink:href="Pictures/28b02478968c0e45a30a3021d4cf7f4a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penzugyi:torzs_penzugy" text:style-name="Internet_20_link" text:visited-style-name="Visited_20_Internet_20_Link">Pénzügyi</text:a></text:span>,</text:p>
        </text:list-item>
        <text:list-item>
          <text:p text:style-name="Numbering_20_1_Content"> <text:span text:style-name="Strong_20_Emphasis">Tételtípusok</text:span> menüpontban lehet azokat tételtípusokat rögzíteni, amelyek a <text:span text:style-name="Strong_20_Emphasis"><text:a xlink:type="simple" xlink:href="https://doc.evir.hu/doku.php/evir:penzugy:penzugyi_szamlak:szamla_nyilvantartas" text:style-name="Internet_20_link" text:visited-style-name="Visited_20_Internet_20_Link">pénzügyi számlanyilvántartás</text:a>ban szereplő tételek bontására szolgáló tételek</text:span>. <text:line-break/> Ezek alapján is lehet pénzügyi időszaki <text:a xlink:type="simple" xlink:href="https://doc.evir.hu/doku.php/evir:penzugy:penzugyi_lekerdezesek" text:style-name="Internet_20_link" text:visited-style-name="Visited_20_Internet_20_Link">lekérdezés</text:a>eket végezni.</text:p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uj_torzsadat_altalanos" text:style-name="Internet_20_link" text:visited-style-name="Visited_20_Internet_20_Link">Új törzsadat általános adatai</text:a></text:span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_Last"> <text:a xlink:type="simple" xlink:href="https://doc.evir.hu/doku.php/evir:torzsadatok:torzsadat_kezeles" text:style-name="Internet_20_link" text:visited-style-name="Visited_20_Internet_20_Link">Törzsadat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16:39</meta:creation-date>
    <dc:creator>Generated</dc:creator>
    <dc:date>2026-08-26T11::16:39</dc:date>
    <dc:language>en-US</dc:language>
    <meta:editing-cycles>1</meta:editing-cycles>
    <meta:editing-duration>PT0S</meta:editing-duration>
    <dc:title>evir:torzsadatok:penzugyi:teteltipusok</dc:title>
  </office:meta>
</office:document-meta>
</file>