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807800a02014888fc0a39d6c636e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szerzodes:szerzodes_allapot_valtas"/><text:bookmark-start text:name="__RefHeading___szerzodes_allapot_valtas_1"/><text:bookmark-start text:name="szerzodes_allapot_valtas"/>Szerződés állapot váltás<text:bookmark-end text:name="__RefHeading___szerzodes_allapot_valtas_1"/><text:bookmark-end text:name="szerzodes_allapot_valtas"/></text:h>
      <text:p text:style-name="Text_20_body"><draw:frame draw:style-name="mediaright" draw:name="0" text:anchor-type="paragraph" draw:z-index="0" svg:width="18.520833333333cm" style:rel-width="100%" svg:height="10.846454880295cm" style:rel-height="scale"><draw:image xlink:href="Pictures/f4807800a02014888fc0a39d6c636eb1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szerzodes:torzs_szerzodes" text:style-name="Internet_20_link" text:visited-style-name="Visited_20_Internet_20_Link">Szerződés</text:a></text:span>,</text:p>
        </text:list-item>
        <text:list-item>
          <text:p text:style-name="Numbering_20_1_Content"> <text:span text:style-name="Strong_20_Emphasis">Szerződés műveletek</text:span></text:p>
        </text:list-item>
        <text:list-item>
          <text:p text:style-name="Numbering_20_1_Content"> <text:span text:style-name="Strong_20_Emphasis">Új állapot váltás</text:span> menüpontra kattintva lehet új adatot rögzíteni. <text:line-break/>Az elmentett szerződés állapotok a <text:span text:style-name="Emphasis">Lista</text:span> menüpont alatt megtekinthetők.</text:p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Név</text:span>:Az állapot váltás elnevezése.</text:p>
            </text:list-item>
            <text:list-item>
              <text:p text:style-name="List_20_1_Content"> <text:span text:style-name="Strong_20_Emphasis">Állapot</text:span>: a szerződés állapotváltás előtti állapota, a rögzített <text:a xlink:type="simple" xlink:href="https://doc.evir.hu/doku.php/evir:torzsadatok:szerzodes:szerzodes_allapotok" text:style-name="Internet_20_link" text:visited-style-name="Visited_20_Internet_20_Link">Szerződés állapotok</text:a> közül lehet választani.</text:p>
            </text:list-item>
            <text:list-item>
              <text:p text:style-name="List_20_1_Content"> <text:span text:style-name="Strong_20_Emphasis">Dátum mező</text:span> <text:line-break/>A <text:a xlink:type="simple" xlink:href="https://doc.evir.hu/doku.php/evir:szerzodes:uj_szerzodes" text:style-name="Internet_20_link" text:visited-style-name="Visited_20_Internet_20_Link">szerződés</text:a> azon dátuma, amihez képest a <text:span text:style-name="Emphasis">Kezdet</text:span> és <text:span text:style-name="Emphasis">Vége</text:span> mezők meghatározzák az állapotváltás időszakát.</text:p>
              <text:list text:style-name="List_20_1">
                <text:list-item>
                  <text:p text:style-name="List_20_1_Content"> <text:span text:style-name="Strong_20_Emphasis">Érvényesség kezdete</text:span></text:p>
                </text:list-item>
                <text:list-item>
                  <text:p text:style-name="List_20_1_Content"> <text:span text:style-name="Strong_20_Emphasis">Érvényesség vége</text:span></text:p>
                </text:list-item>
                <text:list-item>
                  <text:p text:style-name="List_20_1_Content"> <text:span text:style-name="Strong_20_Emphasis">Következő teljesítés kezdete</text:span></text:p>
                </text:list-item>
              </text:list>
            </text:list-item>
            <text:list-item>
              <text:p text:style-name="List_20_1_Content"> <text:span text:style-name="Strong_20_Emphasis">Kezdet</text:span>: A <text:span text:style-name="Emphasis">Dátum mező</text:span>ben megadott dátumhoz képest hány nappal kezdődően éljen az állapot váltás lehetősége.</text:p>
            </text:list-item>
            <text:list-item>
              <text:p text:style-name="List_20_1_Content"> <text:span text:style-name="Strong_20_Emphasis">Vége</text:span>: A <text:span text:style-name="Emphasis">Dátum mező</text:span>ben megadott dátumhoz képest hány nappal befejezőleg éljen az állapot váltás lehetősége.</text:p>
            </text:list-item>
            <text:list-item>
              <text:p text:style-name="List_20_1_Content"> <text:span text:style-name="Strong_20_Emphasis">Új állapot</text:span>: az szerződés állapotváltás utáni állapota, a rögzített <text:a xlink:type="simple" xlink:href="https://doc.evir.hu/doku.php/evir:torzsadatok:szerzodes:szerzodes_allapotok" text:style-name="Internet_20_link" text:visited-style-name="Visited_20_Internet_20_Link">Szerződés állapotok</text:a> közül lehet választani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span text:style-name=""/> A szerződések állapot váltásának művelete tömegesen a <text:span text:style-name="Emphasis"><text:a xlink:type="simple" xlink:href="https://doc.evir.hu/doku.php/evir:szerzodes:szerzodes_muvelet_portal" text:style-name="Internet_20_link" text:visited-style-name="Visited_20_Internet_20_Link">Szerződés művelet portál</text:a></text:span>on hajtható végre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"> <text:a xlink:type="simple" xlink:href="https://doc.evir.hu/doku.php/evir:szerzodes:szerzodesek_teljesitese" text:style-name="Internet_20_link" text:visited-style-name="Visited_20_Internet_20_Link">Szerződések teljesítése</text:a></text:p>
        </text:list-item>
        <text:list-item>
          <text:p text:style-name="List_20_1_Content_Las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47:43</meta:creation-date>
    <dc:creator>Generated</dc:creator>
    <dc:date>2026-08-31T09::47:43</dc:date>
    <dc:language>en-US</dc:language>
    <meta:editing-cycles>1</meta:editing-cycles>
    <meta:editing-duration>PT0S</meta:editing-duration>
    <dc:title>evir:torzsadatok:szerzodes:szerzodes_allapot_valtas</dc:title>
  </office:meta>
</office:document-meta>
</file>