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b7503c7171cd2014e83bf74640fc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szerzodes:szerzodes_allapotok"/><text:bookmark-start text:name="__RefHeading___szerzodes_allapotok_1"/><text:bookmark-start text:name="szerzodes_allapotok"/>Szerződés állapotok<text:bookmark-end text:name="__RefHeading___szerzodes_allapotok_1"/><text:bookmark-end text:name="szerzodes_allapotok"/></text:h>
      <text:p text:style-name="Text_20_body"><draw:frame draw:style-name="mediaright" draw:name="0" text:anchor-type="paragraph" draw:z-index="0" svg:width="18.520833333333cm" style:rel-width="100%" svg:height="14.085313833029cm" style:rel-height="scale"><draw:image xlink:href="Pictures/fab7503c7171cd2014e83bf74640fca5.png" xlink:type="simple" xlink:show="embed" xlink:actuate="onLoad"/></draw:frame></text:p>
      <text:p text:style-name="Text_20_body">A szerződés állapotokat a <text:a xlink:type="simple" xlink:href="https://doc.evir.hu/doku.php/evir:szerzodes:uj_szerzodes" text:style-name="Internet_20_link" text:visited-style-name="Visited_20_Internet_20_Link">szerződések rögzítésénél</text:a>, <text:a xlink:type="simple" xlink:href="https://doc.evir.hu/doku.php/evir:szerzodes:szerzodesek_teljesitese" text:style-name="Internet_20_link" text:visited-style-name="Visited_20_Internet_20_Link">teljesítésénél</text:a>, valamint a szerződés műveletek (pl. állapot váltás) beállításánál használjuk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szerzodes:torzs_szerzodes" text:style-name="Internet_20_link" text:visited-style-name="Visited_20_Internet_20_Link">Szerződés</text:a></text:span>,</text:p>
        </text:list-item>
        <text:list-item>
          <text:p text:style-name="Numbering_20_1_Content"> <text:span text:style-name="Strong_20_Emphasis">Szerződés állapotok</text:span> menüpontra kattintva megjelenik a szerződés állapotok listája, innen lehet azokat az állapotokat rögzíteni, amelyeket <text:a xlink:type="simple" xlink:href="https://doc.evir.hu/doku.php/evir:szerzodes:uj_szerzodes" text:style-name="Internet_20_link" text:visited-style-name="Visited_20_Internet_20_Link">Új szerződés</text:a> rögzítésekor lehet paraméterként megadni. <text:line-break/>A szerződés állapotok alapján automatizálható <text:a xlink:type="simple" xlink:href="https://doc.evir.hu/doku.php/evir:torzsadatok:szerzodes:szerzodes_allapot_valtas" text:style-name="Internet_20_link" text:visited-style-name="Visited_20_Internet_20_Link">állapot váltás</text:a>ok állíthatók be.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történik az <text:a xlink:type="simple" xlink:href="https://doc.evir.hu/doku.php/evir:torzsadatok:uj_torzsadat_altalanos" text:style-name="Internet_20_link" text:visited-style-name="Visited_20_Internet_20_Link">új törzsadat rögzítése</text:a>!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torzsadatok:szerzodes:szerzodestipusok" text:style-name="Internet_20_link" text:visited-style-name="Visited_20_Internet_20_Link">Szerződéstípusok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47:43</meta:creation-date>
    <dc:creator>Generated</dc:creator>
    <dc:date>2026-08-31T09::47:43</dc:date>
    <dc:language>en-US</dc:language>
    <meta:editing-cycles>1</meta:editing-cycles>
    <meta:editing-duration>PT0S</meta:editing-duration>
    <dc:title>evir:torzsadatok:szerzodes:szerzodes_allapotok</dc:title>
  </office:meta>
</office:document-meta>
</file>