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756cf10adc9e420f631686d1496d8c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torzsadatok:uj_torzsadat_altalanos"/><text:bookmark-start text:name="__RefHeading___uj_adat_roegzitese_listabol_1"/><text:bookmark-start text:name="uj_adat_roegzitese_listabol"/>Új adat rögzítése listából<text:bookmark-end text:name="__RefHeading___uj_adat_roegzitese_listabol_1"/><text:bookmark-end text:name="uj_adat_roegzitese_listabol"/></text:h>
      <text:p text:style-name="Text_20_body"><draw:frame draw:style-name="mediaright" draw:name="0" text:anchor-type="paragraph" draw:z-index="0" svg:width="18.520833333333cm" style:rel-width="100%" svg:height="10.96130952381cm" style:rel-height="scale"><draw:image xlink:href="Pictures/b756cf10adc9e420f631686d1496d8cd.png" xlink:type="simple" xlink:show="embed" xlink:actuate="onLoad"/></draw:frame></text:p>
      <text:p text:style-name="Text_20_body"> Amennyiben nincs új adat rögzítésére szolgáló külön menüpont, akkor a <text:a xlink:type="simple" xlink:href="https://doc.evir.hu/doku.php/evir:alapok:listak" text:style-name="Internet_20_link" text:visited-style-name="Visited_20_Internet_20_Link">lista</text:a> fejlécben a <text:span text:style-name="Source_20_Text"/> ikonra, vagy szöveges megjelenítés esetén az <text:span text:style-name="Source_20_Text"><text:span text:style-name="Strong_20_Emphasis">Új</text:span></text:span> gombra kattintva érhető el az űrlap.</text:p>
      <text:h text:style-name="Heading_20_3" text:outline-level="3"><text:bookmark-start text:name="__RefHeading___toerzsadatok_adattipusai_2"/><text:bookmark-start text:name="toerzsadatok_adattipusai"/>Törzsadatok adattípusai<text:bookmark-end text:name="__RefHeading___toerzsadatok_adattipusai_2"/><text:bookmark-end text:name="toerzsadatok_adattipusai"/></text:h>
      <text:p text:style-name="Text_20_body">Törzsadatok rögzítése általában az alább felsorolt 3 adattípus valamelyikének felhasználásával történik.</text:p>
      <text:list text:style-name="List_20_1" text:continue-numbering="false">
        <text:list-item>
          <text:p text:style-name="LastListParagraph_List_20_1_Content_First"> <text:span text:style-name="Strong_20_Emphasis">Azonosító</text:span> <text:line-break/>A törzsadat rövid neve, melyet később a rendszer felhasznál az adat egyéb űrlapokon történő kiválasztásakor. <text:line-break/>Ez az adat lesz például legördülőkből kiválasztható, vagy a checkbox-ok mellé kiírva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Kód</text:span> <text:line-break/>A törzsadat egyszerűsített kódja. <text:line-break/><text:span text:style-name=""/> <text:span text:style-name="Strong_20_Emphasis">Melyet a program belső funkciói használhatnak, ezért az alapértelmezetten rögzítetteket nem ajánlott módosítani!</text:span>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Leírás</text:span> <text:line-break/>A törzsadat hosszabb elnevezése, leírása. <text:line-break/>Ez az adat általában a program felhasználóinak szóló bővebb információ az adatról.</text:p>
        </text:list-item>
      </text:list>
      <text:p text:style-name="Text_20_body">A konkrét beállítási lehetőségeket, egyéb speciális adatokat mindegyik <text:a xlink:type="simple" xlink:href="https://doc.evir.hu/doku.php/evir:torzsadatok:torzsadat_kezeles" text:style-name="Internet_20_link" text:visited-style-name="Visited_20_Internet_20_Link">törzsadat</text:a> saját oldala tartalmazza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12::00:32</meta:creation-date>
    <dc:creator>Generated</dc:creator>
    <dc:date>2026-09-05T12::00:32</dc:date>
    <dc:language>en-US</dc:language>
    <meta:editing-cycles>1</meta:editing-cycles>
    <meta:editing-duration>PT0S</meta:editing-duration>
    <dc:title>evir:torzsadatok:uj_torzsadat_altalanos</dc:title>
  </office:meta>
</office:document-meta>
</file>