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8384bd6eecdebc42167b834c9190923.png"/>
  <manifest:file-entry manifest:media-type="image/png" manifest:full-path="Pictures/d7644b23dfddbfbb6f5cefbfb640c71b.png"/>
  <manifest:file-entry manifest:media-type="image/png" manifest:full-path="Pictures/d40cb8052d04533f87162fbf5ffa9aa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unas:raktarak_rogzitese"/><text:bookmark-start text:name="__RefHeading___raktarak_roegzitese_1"/><text:bookmark-start text:name="raktarak_roegzitese"/>Raktárak rögzítése<text:bookmark-end text:name="__RefHeading___raktarak_roegzitese_1"/><text:bookmark-end text:name="raktarak_roegzitese"/></text:h>
      <text:p text:style-name="Text_20_body"><draw:frame draw:style-name="mediaright" draw:name="0" text:anchor-type="paragraph" draw:z-index="0" svg:width="15.875cm" svg:height="8.2300368550369cm"><draw:image xlink:href="Pictures/88384bd6eecdebc42167b834c9190923.png" xlink:type="simple" xlink:show="embed" xlink:actuate="onLoad"/></draw:frame></text:p>
      <text:p text:style-name="Text_20_body">A <text:a xlink:type="simple" xlink:href="https://doc.evir.hu/doku.php/evir:unas:beallitas" text:style-name="Internet_20_link" text:visited-style-name="Visited_20_Internet_20_Link">létrehozott UNAS webshop</text:a> lehetőséget biztosít <text:a xlink:type="simple" xlink:href="https://doc.evir.hu/doku.php/evir:unas:tobb_raktar_kezelese" text:style-name="Internet_20_link" text:visited-style-name="Visited_20_Internet_20_Link">több raktáras készletkezelésre</text:a>.</text:p>
      <text:p text:style-name="Text_20_body"><text:span text:style-name="Strong_20_Emphasis">1.</text:span> A felső menüsorban a <text:span text:style-name="Strong_20_Emphasis">Termékek → Raktárkezelés → További raktárak</text:span> menüpont alatt van lehetőség az egyéb raktárak szerkesztésére.</text:p>
      <text:p text:style-name="Text_20_body"><text:span text:style-name="Strong_20_Emphasis">2.</text:span> <text:span text:style-name="Strong_20_Emphasis"> Hozzáad</text:span> gombra kattintva lehet új raktárat hozzáadni.</text:p>
      <text:p text:style-name="Horizontal_20_Line"/>
      <text:p text:style-name="Text_20_body"><draw:frame draw:style-name="mediaright" draw:name="1" text:anchor-type="paragraph" draw:z-index="1" svg:width="15.875cm" svg:height="9.7000382848392cm"><draw:image xlink:href="Pictures/d7644b23dfddbfbb6f5cefbfb640c71b.png" xlink:type="simple" xlink:show="embed" xlink:actuate="onLoad"/></draw:frame></text:p>
      <text:p text:style-name="Text_20_body"><text:span text:style-name="Strong_20_Emphasis">3.</text:span> A megjelenő űrlapon kell megadni a raktár adatait.</text:p>
      <text:list text:style-name="List_20_1" text:continue-numbering="false">
        <text:list-item>
          <text:p text:style-name="List_20_1_Content_First"> <text:span text:style-name="Strong_20_Emphasis">Név</text:span>: A raktár neve saját felhasználásra.</text:p>
        </text:list-item>
        <text:list-item>
          <text:p text:style-name="List_20_1_Content"> <text:span text:style-name="Strong_20_Emphasis">Publikus név</text:span>: Amit a webshopon láthatnak a vásárlók.</text:p>
        </text:list-item>
        <text:list-item>
          <text:p text:style-name="List_20_1_Content"> <text:span text:style-name="Strong_20_Emphasis">Fogyasszunk erről a raktárról</text:span>: Legyen kijelölve, hogy a készletkezelés működjön.</text:p>
        </text:list-item>
        <text:list-item>
          <text:p text:style-name="List_20_1_Content_Last"> <text:span text:style-name="Strong_20_Emphasis">Megjelenik a termék részletek oldalon a raktárkészlet listában</text:span>: Igen.</text:p>
        </text:list-item>
      </text:list>
      <text:p text:style-name="Text_20_body">Majd az oldal jobb felső sarkában lévő <text:span text:style-name="Strong_20_Emphasis"> Ment</text:span> gombra kattintva kell elmenteni.</text:p>
      <text:p text:style-name="Horizontal_20_Line"/>
      <text:p text:style-name="Text_20_body"><draw:frame draw:style-name="mediaright" draw:name="2" text:anchor-type="paragraph" draw:z-index="2" svg:width="15.875cm" svg:height="9.7000382848392cm"><draw:image xlink:href="Pictures/d40cb8052d04533f87162fbf5ffa9aa2.png" xlink:type="simple" xlink:show="embed" xlink:actuate="onLoad"/></draw:frame></text:p>
      <text:p text:style-name="Text_20_body"><text:span text:style-name="Strong_20_Emphasis">4.</text:span> A megjelenő listában ismét ki kell választani az elmentett raktárat a <text:span text:style-name="Strong_20_Emphasis"> Módosít</text:span> gombra kattintva.</text:p>
      <text:p text:style-name="Text_20_body">Ismét a raktár adatait szerkesztő űrlapra érkezünk, de a rögzített raktár az UNAS által kapott egy azonosító számot.</text:p>
      <text:p text:style-name="Text_20_body">Ami az <text:span text:style-name="Strong_20_Emphasis">Azonosító a webáruházban</text:span> felirat mellett látható 7 jegyű azonosító szám, melyet az eVIR a <text:a xlink:type="simple" xlink:href="https://doc.evir.hu/doku.php/evir:webshop_connector:beallitas:raktarak" text:style-name="Internet_20_link" text:visited-style-name="Visited_20_Internet_20_Link">raktár kapcsolat beállítása</text:a>kor használ. <text:line-break/>
Ezt kell bemásolni a <text:span text:style-name="Strong_20_Emphasis"><text:span text:style-name="Emphasis">Webshop location</text:span></text:span> mezőbe.</text:p>
      <text:p text:style-name="Text_20_body"><text:span text:style-name="underline">Kapcsolódó oldalak:</text:span></text:p>
      <text:p text:style-name="Text_20_body"> <text:span text:style-name="Strong_20_Emphasis">A következő lépés a létrehozott UNAS raktár <text:a xlink:type="simple" xlink:href="https://doc.evir.hu/doku.php/evir:webshop_connector:beallitas:raktarak" text:style-name="Internet_20_link" text:visited-style-name="Visited_20_Internet_20_Link"> összekötése az eVIR raktárral</text:a> a <text:span text:style-name="Emphasis"><text:a xlink:type="simple" xlink:href="https://doc.evir.hu/doku.php/evir:webshop_connector:webshop_connector_menu" text:style-name="Internet_20_link" text:visited-style-name="Visited_20_Internet_20_Link">Webshop connector</text:a></text:span> menüpont alat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0::25:41</meta:creation-date>
    <dc:creator>Generated</dc:creator>
    <dc:date>2026-08-26T10::25:41</dc:date>
    <dc:language>en-US</dc:language>
    <meta:editing-cycles>1</meta:editing-cycles>
    <meta:editing-duration>PT0S</meta:editing-duration>
    <dc:title>evir:unas:raktarak_rogzitese</dc:title>
  </office:meta>
</office:document-meta>
</file>