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25371d7beaffc55a6c91c97cd8d7cef.png"/>
  <manifest:file-entry manifest:media-type="image/png" manifest:full-path="Pictures/fd81f5f150d1bc1edb9cda93cb5d543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unas:unas_termek_kedvezmeny"/><text:bookmark-start text:name="__RefHeading___unas_webshopon_automatikus_termek_kedvezmeny_roegzitese_1"/><text:bookmark-start text:name="unas_webshopon_automatikus_termek_kedvezmeny_roegzitese"/>UNAS webshopon automatikus termék kedvezmény rögzítése<text:bookmark-end text:name="__RefHeading___unas_webshopon_automatikus_termek_kedvezmeny_roegzitese_1"/><text:bookmark-end text:name="unas_webshopon_automatikus_termek_kedvezmeny_roegzitese"/></text:h>
      <text:p text:style-name="Text_20_body"><draw:frame draw:style-name="mediaright" draw:name="0" text:anchor-type="paragraph" draw:z-index="0" svg:width="15.875cm" svg:height="8.946735395189cm"><draw:image xlink:href="Pictures/525371d7beaffc55a6c91c97cd8d7cef.png" xlink:type="simple" xlink:show="embed" xlink:actuate="onLoad"/></draw:frame></text:p>
      <text:p text:style-name="Text_20_body">A <text:a xlink:type="simple" xlink:href="https://doc.evir.hu/doku.php/evir:unas:beallitas" text:style-name="Internet_20_link" text:visited-style-name="Visited_20_Internet_20_Link">UNAS admin felület</text:a>én lehet rögzíteni automatikus <text:a xlink:type="simple" xlink:href="https://doc.evir.hu/doku.php/evir:unas:unas_vegosszegi_kedvezmeny" text:style-name="Internet_20_link" text:visited-style-name="Visited_20_Internet_20_Link">végösszegi kedvezmény</text:a>t és termék <text:a xlink:type="simple" xlink:href="https://doc.evir.hu/doku.php/evir:unas:unas_kedvezmeny" text:style-name="Internet_20_link" text:visited-style-name="Visited_20_Internet_20_Link">kedvezményt</text:a> is.</text:p>
      <text:p text:style-name="Text_20_body">A felső menüsorban a <text:span text:style-name="Strong_20_Emphasis">Termékek → Termékek kezelése</text:span> menüpontra kell kattintani, majd a jobb oldali <text:span text:style-name="Strong_20_Emphasis">Kategóriák</text:span> közül kiválasztani a megfelelőt és a termék listában annál a terméknél, amelyikre kedvezményt adunk, a <text:span text:style-name="Strong_20_Emphasis">Szerkeszt</text:span> gombra kattintani.</text:p>
      <text:p text:style-name="Horizontal_20_Line"/>
      <text:p text:style-name="Text_20_body"><draw:frame draw:style-name="mediaright" draw:name="1" text:anchor-type="paragraph" draw:z-index="1" svg:width="15.875cm" svg:height="9.1190893169877cm"><draw:image xlink:href="Pictures/fd81f5f150d1bc1edb9cda93cb5d543e.png" xlink:type="simple" xlink:show="embed" xlink:actuate="onLoad"/></draw:frame></text:p>
      <text:list text:style-name="List_20_1" text:continue-numbering="false">
        <text:list-item>
          <text:p text:style-name="List_20_1_Content_First"> A <text:span text:style-name="Strong_20_Emphasis">Termék</text:span> oldal felső menüsávjából érhető el a <text:span text:style-name="Strong_20_Emphasis">Kedvezmény</text:span> szerkesztése:</text:p>
          <text:list text:style-name="List_20_1">
            <text:list-item>
              <text:p text:style-name="List_20_1_Content"> <text:span text:style-name="Strong_20_Emphasis">Új tartomány felső határa</text:span> ha nincs kitöltve, akkor a kedvezmény az összes rendelésből levonásra kerül és ha már vannak rögzített tartományok, akkor az azokon kívül eső kosárértkekből is levonásra kerül.</text:p>
            </text:list-item>
            <text:list-item>
              <text:p text:style-name="List_20_1_Content"> <text:span text:style-name="Strong_20_Emphasis">Kedvezmény típusa</text:span>: Kiválasztható, hogy fix összegű kedvezmény, fix összegű akciós ár vagy százalékos kedvezmény legyen. <text:line-break/> Ha már van mentett kedvezmény, akkor csak az azzal megegyező típusúak rögzíthetők a továbbiakban.</text:p>
            </text:list-item>
            <text:list-item>
              <text:p text:style-name="List_20_1_Content"> <text:span text:style-name="Strong_20_Emphasis">Kedvezmény</text:span> % értéke adható meg.</text:p>
            </text:list-item>
            <text:list-item>
              <text:p text:style-name="List_20_1_Content"> <text:span text:style-name="Strong_20_Emphasis">Hozzáad</text:span> gombra kattintva hozzáadja a kedvezményt.</text:p>
            </text:list-item>
            <text:list-item>
              <text:p text:style-name="List_20_1_Content_Last"> <text:span text:style-name="Strong_20_Emphasis">Ment</text:span> gombra kattintva menti el a módosításokat.</text:p>
            </text:list-item>
          </text:list>
        </text:list-item>
      </text:list>
      <text:p text:style-name="Text_20_body"> Bővebb információk a <text:a xlink:type="simple" xlink:href="https://unas.hu/tudastar/admin/termekek-letrehozasa?search=term%C3%A9k+kedvezm%C3%A9ny#discount" text:style-name="Internet_20_link" text:visited-style-name="Visited_20_Internet_20_Link">UNAS tudástár - termék kedvezmény</text:a> oldalon találhatók!</text:p>
      <text:p text:style-name="Horizontal_20_Line"/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webshop_connector:beallitas:unas_szolgaltatasok" text:style-name="Internet_20_link" text:visited-style-name="Visited_20_Internet_20_Link">UNAS beállítás: Szolgáltatások</text:a></text:p>
        </text:list-item>
        <text:list-item>
          <text:p text:style-name="List_20_1_Content"> <text:a xlink:type="simple" xlink:href="https://doc.evir.hu/doku.php/evir:unas:rendeles_szallitasi_mod" text:style-name="Internet_20_link" text:visited-style-name="Visited_20_Internet_20_Link">Rendelés szállítási mód beállítása az UNAS felületen</text:a></text:p>
        </text:list-item>
        <text:list-item>
          <text:p text:style-name="List_20_1_Content"> <text:a xlink:type="simple" xlink:href="https://doc.evir.hu/doku.php/evir:unas:beallitas" text:style-name="Internet_20_link" text:visited-style-name="Visited_20_Internet_20_Link">UNAS telepítés / beállítás</text:a></text:p>
        </text:list-item>
        <text:list-item>
          <text:p text:style-name="List_20_1_Content"> <text:a xlink:type="simple" xlink:href="https://doc.evir.hu/doku.php/evir:webshop_connector:kulso_webshop" text:style-name="Internet_20_link" text:visited-style-name="Visited_20_Internet_20_Link">Külső webshop üzemeltetése</text:a></text:p>
        </text:list-item>
        <text:list-item>
          <text:p text:style-name="List_20_1_Content_Last"> <text:a xlink:type="simple" xlink:href="https://doc.evir.hu/doku.php/evir:webshop_connector:webshop_torzsadatok_beallitasai" text:style-name="Internet_20_link" text:visited-style-name="Visited_20_Internet_20_Link">Webshophoz tartozó törzsadatok, beállítások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0T19::46:54</meta:creation-date>
    <dc:creator>Generated</dc:creator>
    <dc:date>2026-08-30T19::46:54</dc:date>
    <dc:language>en-US</dc:language>
    <meta:editing-cycles>1</meta:editing-cycles>
    <meta:editing-duration>PT0S</meta:editing-duration>
    <dc:title>evir:unas:unas_termek_kedvezmeny</dc:title>
  </office:meta>
</office:document-meta>
</file>