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0d4df8783514ddb2b255552d9611a0.png"/>
  <manifest:file-entry manifest:media-type="image/png" manifest:full-path="Pictures/37eb8ff6e328e59c2381102233e766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unas:unas_vegosszegi_kedvezmeny"/><text:bookmark-start text:name="__RefHeading___unas_webshopon_automatikus_vegoesszegi_kedvezmeny_roegzitese_1"/><text:bookmark-start text:name="unas_webshopon_automatikus_vegoesszegi_kedvezmeny_roegzitese"/>UNAS webshopon automatikus végösszegi kedvezmény rögzítése<text:bookmark-end text:name="__RefHeading___unas_webshopon_automatikus_vegoesszegi_kedvezmeny_roegzitese_1"/><text:bookmark-end text:name="unas_webshopon_automatikus_vegoesszegi_kedvezmeny_roegzitese"/></text:h>
      <text:p text:style-name="Text_20_body"><draw:frame draw:style-name="mediaright" draw:name="0" text:anchor-type="paragraph" draw:z-index="0" svg:width="15.875cm" svg:height="11.542863554758cm"><draw:image xlink:href="Pictures/1b0d4df8783514ddb2b255552d9611a0.png" xlink:type="simple" xlink:show="embed" xlink:actuate="onLoad"/></draw:frame></text:p>
      <text:p text:style-name="Text_20_body">A <text:a xlink:type="simple" xlink:href="https://doc.evir.hu/doku.php/evir:unas:beallitas" text:style-name="Internet_20_link" text:visited-style-name="Visited_20_Internet_20_Link">UNAS admin felület</text:a>én lehet rögzíteni automatikus végösszegi <text:a xlink:type="simple" xlink:href="https://doc.evir.hu/doku.php/evir:unas:unas_kedvezmeny" text:style-name="Internet_20_link" text:visited-style-name="Visited_20_Internet_20_Link">kedvezmény</text:a>t és <text:a xlink:type="simple" xlink:href="https://doc.evir.hu/doku.php/evir:unas:unas_termek_kedvezmeny" text:style-name="Internet_20_link" text:visited-style-name="Visited_20_Internet_20_Link">termék kedvezmény</text:a>t is.</text:p>
      <text:p text:style-name="Text_20_body">A felső menüsorban a <text:span text:style-name="Strong_20_Emphasis">Marketing, Kedvezmények, Végösszegi kedvezmény</text:span> menüpontra kell kattintani.</text:p>
      <text:p text:style-name="Horizontal_20_Line"/>
      <text:p text:style-name="Text_20_body"><draw:frame draw:style-name="mediaright" draw:name="1" text:anchor-type="paragraph" draw:z-index="1" svg:width="15.875cm" svg:height="11.376128158845cm"><draw:image xlink:href="Pictures/37eb8ff6e328e59c2381102233e7662e.png" xlink:type="simple" xlink:show="embed" xlink:actuate="onLoad"/></draw:frame></text:p>
      <text:list text:style-name="List_20_1" text:continue-numbering="false">
        <text:list-item>
          <text:p text:style-name="List_20_1_Content_First"> A <text:span text:style-name="Strong_20_Emphasis">Végösszegi kedvezmény</text:span> oldal felső menüsávjából érhetőek el a kedvezmény adatait szerkesztő oldalak:</text:p>
          <text:list text:style-name="List_20_1">
            <text:list-item>
              <text:p text:style-name="List_20_1_Content"> <text:span text:style-name="Strong_20_Emphasis">Kedvezmény az aktuális rendelés végösszege alapján</text:span> vagy<text:span text:style-name="Strong_20_Emphasis">Kedvezmény az összes eddigi rendelés összege alapján</text:span></text:p>
              <text:list text:style-name="List_20_1">
                <text:list-item>
                  <text:p text:style-name="List_20_1_Content"> <text:span text:style-name="Strong_20_Emphasis">Új tartomány felső határa</text:span> ha nincs kitöltve, akkor a kedvezmény az összes rendelésből levonásra kerül és ha már vannak rögzített tartományok, akkor az azokon kívül eső kosárértkekből is levonásra kerül.</text:p>
                </text:list-item>
                <text:list-item>
                  <text:p text:style-name="List_20_1_Content"> <text:span text:style-name="Strong_20_Emphasis">Kedvezmény</text:span> % értéke adható meg.</text:p>
                </text:list-item>
                <text:list-item>
                  <text:p text:style-name="List_20_1_Content"> <text:span text:style-name="Strong_20_Emphasis">Hozzáad</text:span> gombra kattintva menti el a kedvezményt.</text:p>
                </text:list-item>
              </text:list>
            </text:list-item>
            <text:list-item>
              <text:p text:style-name="List_20_1_Content_Last"> <text:span text:style-name="Strong_20_Emphasis">Beállítások</text:span> oldalaon a kedvezménnyel kapcsolatos korlátozó beállításokat lehet elvégezni.</text:p>
            </text:list-item>
          </text:list>
        </text:list-item>
      </text:list>
      <text:p text:style-name="Text_20_body"> Bővebb információk a <text:a xlink:type="simple" xlink:href="https://unas.hu/tudastar/admin/vegosszeg-kedvezmeny" text:style-name="Internet_20_link" text:visited-style-name="Visited_20_Internet_20_Link">UNAS tudástár - végösszegi kedvezmény</text:a> oldalon találhatók!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beallitas:unas_szolgaltatasok" text:style-name="Internet_20_link" text:visited-style-name="Visited_20_Internet_20_Link">UNAS beállítás: Szolgáltatások</text:a></text:p>
        </text:list-item>
        <text:list-item>
          <text:p text:style-name="List_20_1_Content"> <text:a xlink:type="simple" xlink:href="https://doc.evir.hu/doku.php/evir:unas:rendeles_szallitasi_mod" text:style-name="Internet_20_link" text:visited-style-name="Visited_20_Internet_20_Link">Rendelés szállítási mód beállítása az UNAS felületen</text:a></text:p>
        </text:list-item>
        <text:list-item>
          <text:p text:style-name="List_20_1_Content"> <text:a xlink:type="simple" xlink:href="https://doc.evir.hu/doku.php/evir:unas:beallitas" text:style-name="Internet_20_link" text:visited-style-name="Visited_20_Internet_20_Link">UNAS telepítés / beállítás</text:a></text:p>
        </text:list-item>
        <text:list-item>
          <text:p text:style-name="List_20_1_Content"> <text:a xlink:type="simple" xlink:href="https://doc.evir.hu/doku.php/evir:webshop_connector:kulso_webshop" text:style-name="Internet_20_link" text:visited-style-name="Visited_20_Internet_20_Link">Külső webshop üzemeltetése</text:a></text:p>
        </text:list-item>
        <text:list-item>
          <text:p text:style-name="List_20_1_Content_Last"> <text:a xlink:type="simple" xlink:href="https://doc.evir.hu/doku.php/evir:webshop_connector:webshop_torzsadatok_beallitasai" text:style-name="Internet_20_link" text:visited-style-name="Visited_20_Internet_20_Link">Webshophoz tartozó törzsadatok, 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8:30</meta:creation-date>
    <dc:creator>Generated</dc:creator>
    <dc:date>2026-08-30T19::48:30</dc:date>
    <dc:language>en-US</dc:language>
    <meta:editing-cycles>1</meta:editing-cycles>
    <meta:editing-duration>PT0S</meta:editing-duration>
    <dc:title>evir:unas:unas_vegosszegi_kedvezmeny</dc:title>
  </office:meta>
</office:document-meta>
</file>