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unas:variansok"/><text:bookmark-start text:name="__RefHeading___varians_kezeles_az_unas_webshopon_1"/><text:bookmark-start text:name="varians_kezeles_az_unas_webshopon"/>Variáns kezelés az UNAS webshopon<text:bookmark-end text:name="__RefHeading___varians_kezeles_az_unas_webshopon_1"/><text:bookmark-end text:name="varians_kezeles_az_unas_webshopon"/></text:h>
      <text:p text:style-name="Text_20_body"> Ez a leírás az <text:span text:style-name="Strong_20_Emphasis"><text:a xlink:type="simple" xlink:href="https://doc.evir.hu/doku.php/evir:unas:altalanos" text:style-name="Internet_20_link" text:visited-style-name="Visited_20_Internet_20_Link">UNAS</text:a></text:span> webshopra vonatkozik. A variánsmodell webshoptípusonként különbözik, az áttekintés: <text:span text:style-name="Strong_20_Emphasis"><text:a xlink:type="simple" xlink:href="https://doc.evir.hu/doku.php/evir:webshop_connector:variansok" text:style-name="Internet_20_link" text:visited-style-name="Visited_20_Internet_20_Link">Variáns kezelés a külső webshopokban</text:a></text:span>.</text:p>
      <text:p text:style-name="Text_20_body">Az UNAS-nál a variáns a webshopon is <text:span text:style-name="Strong_20_Emphasis">önálló termék</text:span>: saját cikkszámmal, saját árral és saját készlettel. A csoportot az UNAS <text:span text:style-name="Strong_20_Emphasis">termék összevonás</text:span> (<text:span text:style-name="Emphasis">Types</text:span>) mechanizmusa hozza létre, a vásárló pedig a termékoldalon egy <text:span text:style-name="Strong_20_Emphasis">termék paraméter</text:span> választójával vált a csoport tagjai között.</text:p>
      <text:p text:style-name="Text_20_body"><text:span text:style-name=""/> Az eVIR <text:span text:style-name="Strong_20_Emphasis">nem</text:span> az UNAS <text:span text:style-name="Emphasis">Változatok</text:span> (Variants) mechanizmusát használja. Az ottani modellben egyetlen terméktörzs van választható értékekkel, cikkszám és önálló készlet nélkül - ez az eVIR cikkszám-alapú nyilvántartásával összeegyeztethetetlen. Ezért a variánsok mindig önálló termékként kerülnek fel.</text:p>
      <text:h text:style-name="Heading_20_3" text:outline-level="3"><text:bookmark-start text:name="__RefHeading___fogalmak_2"/><text:bookmark-start text:name="fogalmak"/>Fogalmak<text:bookmark-end text:name="__RefHeading___fogalmak_2"/><text:bookmark-end text:name="fogalmak"/></text:h>
      <text:list text:style-name="List_20_1" text:continue-numbering="false">
        <text:list-item>
          <text:p text:style-name="List_20_1_Content_First"> <text:span text:style-name="Strong_20_Emphasis">Fő termék</text:span> <text:line-break/>eVIR-be rögzített <text:a xlink:type="simple" xlink:href="https://doc.evir.hu/doku.php/evir:torzsadatok:cikktorzs:termekek" text:style-name="Internet_20_link" text:visited-style-name="Visited_20_Internet_20_Link">termék</text:a>, amelyre a variánsok hivatkoznak. A csoportot az UNAS-ban a <text:span text:style-name="Strong_20_Emphasis">gyerekek</text:span> hozzák létre azzal, hogy a fő termék cikkszámára hivatkoznak.</text:p>
        </text:list-item>
        <text:list-item>
          <text:p text:style-name="List_20_1_Content"> <text:span text:style-name="Strong_20_Emphasis">Variáns termék</text:span> <text:line-break/>Szintén önálló eVIR termék, a fő termékkel megegyező <text:a xlink:type="simple" xlink:href="https://doc.evir.hu/doku.php/evir:torzsadatok:cikktorzs:cikk_kategoria_adatai" text:style-name="Internet_20_link" text:visited-style-name="Visited_20_Internet_20_Link">cikk kategóriában</text:a>, eltérő tulajdonság értékkel.</text:p>
          <text:list text:style-name="List_20_1">
            <text:list-item>
              <text:p text:style-name="List_20_1_Content"> <text:span text:style-name=""/> <text:span text:style-name="Strong_20_Emphasis">Egy variánsnak csak egy fő terméke lehet</text:span> - ha többet rögzítünk, a szinkron az elsőt használja.</text:p>
            </text:list-item>
            <text:list-item>
              <text:p text:style-name="List_20_1_Content"> <text:span text:style-name=""/> <text:span text:style-name="Strong_20_Emphasis">Nincs többszintű összevonás:</text:span> egy variánsnak nem lehet variánsa.</text:p>
            </text:list-item>
          </text:list>
        </text:list-item>
        <text:list-item>
          <text:p text:style-name="List_20_1_Content"> <text:span text:style-name="Strong_20_Emphasis">Választó paraméter</text:span> <text:line-break/>Az eVIR <text:a xlink:type="simple" xlink:href="https://doc.evir.hu/doku.php/evir:torzsadatok:cikktorzs:cikk_tulajdonsagok" text:style-name="Internet_20_link" text:visited-style-name="Visited_20_Internet_20_Link">cikk tulajdonság</text:a>, amely az UNAS-ban <text:span text:style-name="Emphasis">termék paraméter</text:span>ként jön létre. Ez adja a termékoldali választót. Legfeljebb három tulajdonság rendelhető hozzá.</text:p>
        </text:list-item>
        <text:list-item>
          <text:p text:style-name="List_20_1_Content_Last">  A készlet a variáns terméken önállóan él, nem kombinációhoz kötve - ezért az UNAS <text:span text:style-name="Emphasis">Változatokhoz kapcsolt raktárkészlet kezelés</text:span> beállítását a szinkron kikapcsolva tartja.</text:p>
        </text:list-item>
      </text:list>
      <text:h text:style-name="Heading_20_3" text:outline-level="3"><text:bookmark-start text:name="__RefHeading___egyszeri_beallitasok_3"/><text:bookmark-start text:name="egyszeri_beallitasok"/>1. Egyszeri beállítások<text:bookmark-end text:name="__RefHeading___egyszeri_beallitasok_3"/><text:bookmark-end text:name="egyszeri_beallitasok"/></text:h>
      <text:list text:style-name="Numbering_20_1" text:continue-numbering="false">
        <text:list-item>
          <text:p text:style-name="Numbering_20_1_Content_First"> <text:span text:style-name="Strong_20_Emphasis">Variánskezelés bekapcsolása</text:span> <text:line-break/>A <text:span text:style-name="Strong_20_Emphasis"><text:span text:style-name="Source_20_Text"><text:a xlink:type="simple" xlink:href="https://doc.evir.hu/doku.php/evir:webshop_connector:webshop_connector_menu" text:style-name="Internet_20_link" text:visited-style-name="Visited_20_Internet_20_Link">Webshop connector</text:a> → Beállítás → <text:a xlink:type="simple" xlink:href="https://doc.evir.hu/doku.php/evir:webshop_connector:beallitas:webshopok" text:style-name="Internet_20_link" text:visited-style-name="Visited_20_Internet_20_Link">Webshopok</text:a></text:span></text:span> menüpont alatt a <text:span text:style-name="Strong_20_Emphasis"><text:a xlink:type="simple" xlink:href="https://doc.evir.hu/doku.php/evir:webshop_connector:beallitas:unas_termek" text:style-name="Internet_20_link" text:visited-style-name="Visited_20_Internet_20_Link">Termék</text:a></text:span> területen a <text:span text:style-name="Strong_20_Emphasis">Variánsok</text:span> mezőben a <text:span text:style-name="Emphasis"><text:span text:style-name="Strong_20_Emphasis">Variánsok kezelése</text:span></text:span> opció választása. <text:line-break/><text:line-break/></text:p>
        </text:list-item>
        <text:list-item>
          <text:p text:style-name="Numbering_20_1_Content"> <text:span text:style-name="Strong_20_Emphasis">Cikk tulajdonságok rögzítése</text:span> <text:line-break/>A <text:span text:style-name="Strong_20_Emphasis"><text:span text:style-name="Source_20_Text">Törzsadatok → Cikkszámok → <text:a xlink:type="simple" xlink:href="https://doc.evir.hu/doku.php/evir:torzsadatok:cikktorzs:cikk_tulajdonsagok" text:style-name="Internet_20_link" text:visited-style-name="Visited_20_Internet_20_Link">Cikk tulajdonságok</text:a> → <text:a xlink:type="simple" xlink:href="https://doc.evir.hu/doku.php/evir:torzsadatok:cikktorzs:cikk_tulajdonsag_adatai" text:style-name="Internet_20_link" text:visited-style-name="Visited_20_Internet_20_Link">Új cikk tulajdonság</text:a></text:span></text:span> menüpont alatt (pl. szín, méret, anyag).</text:p>
          <text:list text:style-name="List_20_1">
            <text:list-item>
              <text:p text:style-name="List_20_1_Content"> <text:span text:style-name=""/> A <text:span text:style-name="Strong_20_Emphasis"><text:span text:style-name="Source_20_Text"><text:a xlink:type="simple" xlink:href="https://doc.evir.hu/doku.php/evir:webshop:cikk_tulajdonsag_beallitasai" text:style-name="Internet_20_link" text:visited-style-name="Visited_20_Internet_20_Link">Webshop_neve... webshop beállítás</text:a></text:span></text:span> mezőben <text:span text:style-name="Strong_20_Emphasis"><text:span text:style-name="Source_20_Text">Használva van a webshopban és a szinkron beállításoknál</text:span></text:span> (vagy ennek <text:span text:style-name="Emphasis">régi beállítás szerint</text:span> változata) kell legyen. A <text:span text:style-name="Emphasis">Használva van a szinkron beállításoknál</text:span> érték itt <text:span text:style-name="Strong_20_Emphasis">nem elég</text:span>: a tulajdonság kiválasztható lesz a szinkron beállításban, de az UNAS-ba nem kerül ki, így választó sem lesz belőle. <text:line-break/><text:line-break/></text:p>
            </text:list-item>
          </text:list>
        </text:list-item>
        <text:list-item>
          <text:p text:style-name="Numbering_20_1_Content"> <text:span text:style-name="Strong_20_Emphasis">A választó tulajdonságok megadása</text:span> <text:line-break/>A <text:span text:style-name="Strong_20_Emphasis"><text:span text:style-name="Source_20_Text">Webshop connector → Beállítás → <text:a xlink:type="simple" xlink:href="https://doc.evir.hu/doku.php/evir:webshop_connector:beallitas:szinkron" text:style-name="Internet_20_link" text:visited-style-name="Visited_20_Internet_20_Link">Szinkron</text:a></text:span></text:span> menüpont alatt az <text:span text:style-name="Strong_20_Emphasis">1/2/3. variáns tulajdonság szinkronizálása</text:span> mezőkben. Legalább az elsőt be kell állítani.</text:p>
          <text:list text:style-name="List_20_1">
            <text:list-item>
              <text:p text:style-name="List_20_1_Content"> <text:span text:style-name=""/> Ugyanitt a <text:span text:style-name="Strong_20_Emphasis">Tulajdonságok szinkronizálása</text:span> mezőt is be kell kapcsolni. Enélkül sem a paraméter értékek, sem az összevonás nem kerül ki az UNAS-ba - a szinkron hibajelzés nélkül fut le. <text:line-break/><text:line-break/></text:p>
            </text:list-item>
          </text:list>
        </text:list-item>
        <text:list-item>
          <text:p text:style-name="Numbering_20_1_Content"> <text:span text:style-name="Strong_20_Emphasis">A paraméter engedélyezése az UNAS admin felületén</text:span> <text:line-break/>Az UNAS-ban a választóként használt termék paraméternél be kell lennie kapcsolva a <text:span text:style-name="Strong_20_Emphasis"><text:span text:style-name="Emphasis">Használható típus kezeléshez</text:span></text:span> jelölés (<text:span text:style-name="Emphasis">Beállítások / Termék beállítások / Termék paraméterek</text:span>).</text:p>
          <text:list text:style-name="List_20_1">
            <text:list-item>
              <text:p text:style-name="List_20_1_Content"> A szinkron ezt automatikusan beállítja, de <text:span text:style-name="Strong_20_Emphasis">csak akkor, amikor a paramétert maga hozza létre</text:span>. A már meglévő, azonos nevű UNAS paramétert soha nem módosítja - ott <text:span text:style-name="Strong_20_Emphasis">kézzel kell bekapcsolni</text:span>.</text:p>
            </text:list-item>
            <text:list-item>
              <text:p text:style-name="List_20_1_Content">  A paraméter <text:span text:style-name="Emphasis">Termékadatlapon megjelenik</text:span> beállítása is szükséges, különben nem látszik a termékoldalon, tehát választóként sem működik. <text:line-break/><text:line-break/></text:p>
            </text:list-item>
          </text:list>
        </text:list-item>
        <text:list-item>
          <text:p text:style-name="Numbering_20_1_Content_Last"> <text:span text:style-name="Strong_20_Emphasis">Cikk kategória beállítása</text:span> <text:line-break/>A <text:span text:style-name="Strong_20_Emphasis"><text:span text:style-name="Source_20_Text">Törzsadatok → Cikkszámok → <text:a xlink:type="simple" xlink:href="https://doc.evir.hu/doku.php/evir:torzsadatok:cikktorzs:cikk_kategoriak" text:style-name="Internet_20_link" text:visited-style-name="Visited_20_Internet_20_Link">Cikk kategóriák</text:a></text:span></text:span> menüpont alatt a termék kategóriájánál a <text:span text:style-name="Source_20_Text">Cikk tulajdonságok</text:span> területen ki kell választani a választó tulajdonságokat.</text:p>
        </text:list-item>
      </text:list>
      <text:h text:style-name="Heading_20_3" text:outline-level="3"><text:bookmark-start text:name="__RefHeading___termekek_roegzitese_4"/><text:bookmark-start text:name="termekek_roegzitese"/>2. Termékek rögzítése<text:bookmark-end text:name="__RefHeading___termekek_roegzitese_4"/><text:bookmark-end text:name="termekek_roegzitese"/></text:h>
      <text:list text:style-name="Numbering_20_1" text:continue-numbering="false">
        <text:list-item>
          <text:p text:style-name="Numbering_20_1_Content_First"> <text:span text:style-name="Strong_20_Emphasis">Fő termék</text:span> <text:line-break/>A <text:span text:style-name="Source_20_Text">Törzsadatok → Cikkszámok → Terméklista</text:span> menüpont alatt.</text:p>
          <text:list text:style-name="Numbering_20_1">
            <text:list-item>
              <text:p text:style-name="Numbering_20_1_Content"> A <text:span text:style-name="Source_20_Text"><text:span text:style-name="Emphasis">Webshop_neve…</text:span> <text:a xlink:type="simple" xlink:href="https://doc.evir.hu/doku.php/evir:webshop:webshop_cikk_lathatosag" text:style-name="Internet_20_link" text:visited-style-name="Visited_20_Internet_20_Link">webshop beállítás</text:a></text:span> mezőben aktív értéket kell választani.</text:p>
            </text:list-item>
            <text:list-item>
              <text:p text:style-name="Numbering_20_1_Content"> A <text:span text:style-name="Source_20_Text">Cikk tulajdonságok</text:span> gombra kattintva a <text:a xlink:type="simple" xlink:href="https://doc.evir.hu/doku.php/evir:webshop:webshop_cikk_tulajdonsagok" text:style-name="Internet_20_link" text:visited-style-name="Visited_20_Internet_20_Link">webshop tulajdonságok</text:a> űrlapon a <text:span text:style-name="Source_20_Text">Tulajdonságok</text:span> területen értéket adunk a választó tulajdonságoknak. <text:line-break/>Például <text:span text:style-name="Emphasis">Piros kocka</text:span>: cikkszám = TERMEK_123, szín = piros.</text:p>
            </text:list-item>
            <text:list-item>
              <text:p text:style-name="Numbering_20_1_Content"> Az űrlap alján a <text:span text:style-name="Source_20_Text">Variáns cikkek</text:span> területen hozzáadjuk a variáns termékeket.</text:p>
            </text:list-item>
            <text:list-item>
              <text:p text:style-name="Numbering_20_1_Content"> Mentés. <text:line-break/><text:line-break/></text:p>
            </text:list-item>
          </text:list>
        </text:list-item>
        <text:list-item>
          <text:p text:style-name="Numbering_20_1_Content"> <text:span text:style-name="Strong_20_Emphasis">Variáns termékek</text:span> <text:line-break/>Ugyanaz, mint a fő terméknél - a <text:span text:style-name="Source_20_Text">Variáns cikkek</text:span> terület kitöltése nélkül, <text:span text:style-name="Strong_20_Emphasis">eltérő</text:span> tulajdonság értékkel. <text:line-break/>Például <text:span text:style-name="Emphasis">Kék kocka</text:span>: cikkszám = TERMEK_124, szín = kék.</text:p>
          <text:list text:style-name="List_20_1">
            <text:list-item>
              <text:p text:style-name="List_20_1_Content"> <text:span text:style-name=""/> Ha a fő terméknél kitöltöttünk egy választó tulajdonságot, akkor <text:span text:style-name="Strong_20_Emphasis">minden variánsnál</text:span> ki kell töltenünk. Amelyik cikken üres, az nem kerül be a választóba, és a csoport néma marad - erre nincs figyelmeztetés.</text:p>
            </text:list-item>
            <text:list-item>
              <text:p text:style-name="List_20_1_Content_Last"> A variáns webshop beállítása se legyen <text:span text:style-name="Emphasis">Nem látszik a webshopban</text:span> vagy <text:span text:style-name="Emphasis">Archív</text:span>: ilyenkor az UNAS-ban inaktív termék lesz, és kiesik a választóból, hiába jött létre a csoport.</text:p>
            </text:list-item>
          </text:list>
        </text:list-item>
      </text:list>
      <text:h text:style-name="Heading_20_3" text:outline-level="3"><text:bookmark-start text:name="__RefHeading___feltoeltes_a_webshopba_5"/><text:bookmark-start text:name="feltoeltes_a_webshopba"/>3. Feltöltés a webshopba<text:bookmark-end text:name="__RefHeading___feltoeltes_a_webshopba_5"/><text:bookmark-end text:name="feltoeltes_a_webshopba"/></text:h>
      <text:list text:style-name="Numbering_20_1" text:continue-numbering="false">
        <text:list-item>
          <text:p text:style-name="Numbering_20_1_Content_First"> <text:span text:style-name="Strong_20_Emphasis">Cikkek szinkronizálása</text:span> <text:line-break/><text:span text:style-name="Strong_20_Emphasis"><text:span text:style-name="Source_20_Text">Webshop connector → <text:a xlink:type="simple" xlink:href="https://doc.evir.hu/doku.php/evir:webshop_connector:szinkronizalasok" text:style-name="Internet_20_link" text:visited-style-name="Visited_20_Internet_20_Link">Szinkronizálások</text:a> → Cikk szinkronizálása</text:span></text:span>. Ekkor jön létre az összevonás is. <text:line-break/> A variáns termékek a fő termékkel egy adagban töltődnek fel, a csoportot a szinkron nem vágja szét.</text:p>
        </text:list-item>
        <text:list-item>
          <text:p text:style-name="Numbering_20_1_Content"> <text:span text:style-name="Strong_20_Emphasis">Képek szinkronizálása</text:span> <text:line-break/>A <text:a xlink:type="simple" xlink:href="https://doc.evir.hu/doku.php/evir:webshop:webshop_cikk_kepek" text:style-name="Internet_20_link" text:visited-style-name="Visited_20_Internet_20_Link">cikkekhez rögzített képek</text:a> feltöltése.</text:p>
        </text:list-item>
        <text:list-item>
          <text:p text:style-name="Numbering_20_1_Content"> <text:span text:style-name="Strong_20_Emphasis">Készlet rögzítése</text:span> <text:line-break/><text:span text:style-name="Strong_20_Emphasis"><text:span text:style-name="Source_20_Text">Raktár → <text:a xlink:type="simple" xlink:href="https://doc.evir.hu/doku.php/evir:raktar:raktar_bevetelezes" text:style-name="Internet_20_link" text:visited-style-name="Visited_20_Internet_20_Link">Bevételezés számláról</text:a></text:span></text:span> - a fő terméknek és minden variánsnak külön készlete van.</text:p>
        </text:list-item>
        <text:list-item>
          <text:p text:style-name="Numbering_20_1_Content_Last"> <text:span text:style-name="Strong_20_Emphasis">Készlet szinkronizálása</text:span> <text:line-break/><text:span text:style-name="Strong_20_Emphasis"><text:span text:style-name="Source_20_Text">Webshop connector → Szinkronizálások → Készlet szinkronizálása</text:span></text:span>.</text:p>
        </text:list-item>
      </text:list>
      <text:h text:style-name="Heading_20_3" text:outline-level="3"><text:bookmark-start text:name="__RefHeading___gyakori_hibak_6"/><text:bookmark-start text:name="gyakori_hibak"/>Gyakori hibák<text:bookmark-end text:name="__RefHeading___gyakori_hibak_6"/><text:bookmark-end text:name="gyakori_hibak"/></text:h>
      <text:list text:style-name="List_20_1" text:continue-numbering="false">
        <text:list-item>
          <text:p text:style-name="List_20_1_Content_First"> <text:span text:style-name="Strong_20_Emphasis">A termékek felkerültek, de nincs összevonás / nincs választó</text:span> <text:line-break/>A választó paraméternél nincs bekapcsolva a <text:span text:style-name="Emphasis">Használható típus kezeléshez</text:span> az UNAS adminban. Ha a paraméter már korábban létezett az UNAS-ban, a szinkron ezt nem állítja be - kézzel kell.</text:p>
        </text:list-item>
        <text:list-item>
          <text:p text:style-name="List_20_1_Content"> <text:span text:style-name="Strong_20_Emphasis">Semmilyen összevonás nem történik</text:span> <text:line-break/>A szinkron beállításban a <text:span text:style-name="Emphasis">Tulajdonságok szinkronizálása</text:span> ki van kapcsolva.</text:p>
        </text:list-item>
        <text:list-item>
          <text:p text:style-name="List_20_1_Content"> <text:span text:style-name="Strong_20_Emphasis">A választó megjelenik, de hiányos</text:span> <text:line-break/>Valamelyik cikken nincs kitöltve a választó tulajdonság értéke, vagy a cikk webshop beállítása nem aktív.</text:p>
        </text:list-item>
        <text:list-item>
          <text:p text:style-name="List_20_1_Content"> <text:span text:style-name="Strong_20_Emphasis">A tulajdonság nem választható a szinkron beállításban</text:span> <text:line-break/>A cikk tulajdonság webshop beállítása nem engedi a szinkron beállításoknál való használatot.</text:p>
        </text:list-item>
        <text:list-item>
          <text:p text:style-name="List_20_1_Content_Last"> <text:span text:style-name="Strong_20_Emphasis">A kapcsolat megszüntetése</text:span> <text:line-break/>Ha egy cikket kiveszünk a <text:span text:style-name="Source_20_Text">Variáns cikkek</text:span> közül, az UNAS-ban a termék az összevonásban maradhat - a leválasztást az UNAS felületén kell ellenőrizni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variansok" text:style-name="Internet_20_link" text:visited-style-name="Visited_20_Internet_20_Link">Variáns kezelés a külső webshopokban</text:a></text:p>
        </text:list-item>
        <text:list-item>
          <text:p text:style-name="List_20_1_Content"> <text:a xlink:type="simple" xlink:href="https://doc.evir.hu/doku.php/evir:webshop_connector:beallitas:unas_termek" text:style-name="Internet_20_link" text:visited-style-name="Visited_20_Internet_20_Link">UNAS beállítás: Termék</text:a></text:p>
        </text:list-item>
        <text:list-item>
          <text:p text:style-name="List_20_1_Content"> <text:a xlink:type="simple" xlink:href="https://doc.evir.hu/doku.php/evir:webshop_connector:beallitas:egyedi_szinkron_beallitas" text:style-name="Internet_20_link" text:visited-style-name="Visited_20_Internet_20_Link">Egyedi szinkron beállítás</text:a></text:p>
        </text:list-item>
        <text:list-item>
          <text:p text:style-name="List_20_1_Content"> <text:a xlink:type="simple" xlink:href="https://doc.evir.hu/doku.php/evir:webshop:cikk_tulajdonsag_beallitasai" text:style-name="Internet_20_link" text:visited-style-name="Visited_20_Internet_20_Link">Cikk tulajdonság webshop beállításai</text:a></text:p>
        </text:list-item>
        <text:list-item>
          <text:p text:style-name="List_20_1_Content"> <text:a xlink:type="simple" xlink:href="https://doc.evir.hu/doku.php/evir:unas:altalanos" text:style-name="Internet_20_link" text:visited-style-name="Visited_20_Internet_20_Link">UNAS általános</text:a></text:p>
        </text:list-item>
        <text:list-item>
          <text:p text:style-name="List_20_1_Content_Last"> <text:a xlink:type="simple" xlink:href="https://doc.evir.hu/doku.php/evir:unas:beallitas" text:style-name="Internet_20_link" text:visited-style-name="Visited_20_Internet_20_Link">UNAS beállí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38:40</meta:creation-date>
    <dc:creator>Generated</dc:creator>
    <dc:date>2026-09-08T11::38:40</dc:date>
    <dc:language>en-US</dc:language>
    <meta:editing-cycles>1</meta:editing-cycles>
    <meta:editing-duration>PT0S</meta:editing-duration>
    <dc:title>evir:unas:variansok</dc:title>
  </office:meta>
</office:document-meta>
</file>