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b70aac8ad5287bf1f12cbffef6894b.png"/>
  <manifest:file-entry manifest:media-type="image/png" manifest:full-path="Pictures/34e52f9b7760a2bdab2fc48ca69b71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admin:adminisztratorok"/><text:bookmark-start text:name="__RefHeading___adminisztratorok_1"/><text:bookmark-start text:name="adminisztratorok"/>Adminisztrátorok<text:bookmark-end text:name="__RefHeading___adminisztratorok_1"/><text:bookmark-end text:name="adminisztratorok"/></text:h>
      <text:p text:style-name="Text_20_body">A <text:span text:style-name="Source_20_Text">Webadmin → Admin</text:span> menüpontban a <text:a xlink:type="simple" xlink:href="https://doc.evir.hu/doku.php/evir:rendszer:felhasznalok:felhasznalok" text:style-name="Internet_20_link" text:visited-style-name="Visited_20_Internet_20_Link">felhasználók</text:a>at (adminisztrátorok) lehet összerendelni az <text:a xlink:type="simple" xlink:href="https://doc.evir.hu/doku.php/evir:webadmin:ugyfelek" text:style-name="Internet_20_link" text:visited-style-name="Visited_20_Internet_20_Link">ügyfelek</text:a>kel. <text:line-break/>
A felhasználókat és a <text:a xlink:type="simple" xlink:href="https://doc.evir.hu/doku.php/evir:rendszer:felhasznalok:jogosultsagi_rendszer" text:style-name="Internet_20_link" text:visited-style-name="Visited_20_Internet_20_Link">jogosultságok</text:a>at a <text:span text:style-name="Source_20_Text">Rendszer → <text:a xlink:type="simple" xlink:href="https://doc.evir.hu/doku.php/evir:rendszer:felhasznalok:felhasznalok" text:style-name="Internet_20_link" text:visited-style-name="Visited_20_Internet_20_Link">Felhasználók</text:a></text:span> menüpontban kell létrehozni, itt csak az összerendelés valósítható meg.</text:p>
      <text:p text:style-name="Text_20_body"><draw:frame draw:style-name="mediaright" draw:name="0" text:anchor-type="paragraph" draw:z-index="0" svg:width="10.583333333333cm" svg:height="10.362463768116cm"><draw:image xlink:href="Pictures/94b70aac8ad5287bf1f12cbffef6894b.png" xlink:type="simple" xlink:show="embed" xlink:actuate="onLoad"/></draw:frame></text:p>
      <text:p text:style-name="Text_20_body"><text:span text:style-name="Strong_20_Emphasis">Webadmin → Admin → Új admin</text:span> <text:line-break/>Új tömeges összerendelés.</text:p>
      <text:list text:style-name="List_20_1" text:continue-numbering="false">
        <text:list-item>
          <text:p text:style-name="LastListParagraph_List_20_1_Content_First"> <text:span text:style-name="Strong_20_Emphasis">Felhasználónév</text:span> <text:line-break/>A <text:a xlink:type="simple" xlink:href="https://doc.evir.hu/doku.php/evir:rendszer:felhasznalok:felhasznalok" text:style-name="Internet_20_link" text:visited-style-name="Visited_20_Internet_20_Link">felhasználók</text:a> közül egyet kijelölve bármennyi ügyfelet lehet hozzá választa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admin:ugyfelek" text:style-name="Internet_20_link" text:visited-style-name="Visited_20_Internet_20_Link">Ügyfél</text:a></text:span></text:p>
        </text:list-item>
      </text:list>
      <text:p text:style-name="Horizontal_20_Line"/>
      <text:p text:style-name="Text_20_body"><draw:frame draw:style-name="mediaright" draw:name="1" text:anchor-type="paragraph" draw:z-index="1" svg:width="10.583333333333cm" svg:height="5.4926160337553cm"><draw:image xlink:href="Pictures/34e52f9b7760a2bdab2fc48ca69b713c.png" xlink:type="simple" xlink:show="embed" xlink:actuate="onLoad"/></draw:frame></text:p>
      <text:p text:style-name="Text_20_body"><text:span text:style-name="Strong_20_Emphasis">Webadmin → Admin → Új admin kapcsolat</text:span> <text:line-break/>Egy ügyfél egy adminnal történő összerendelése.</text:p>
      <text:p text:style-name="Horizontal_20_Line"/>
      <text:h text:style-name="Heading_20_4" text:outline-level="4"><text:bookmark-start text:name="__RefHeading___listak_2"/><text:bookmark-start text:name="listak"/>Listák<text:bookmark-end text:name="__RefHeading___listak_2"/><text:bookmark-end text:name="listak"/></text:h>
      <text:list text:style-name="List_20_1" text:continue-numbering="false">
        <text:list-item>
          <text:p text:style-name="LastListParagraph_List_20_1_Content_First"> <text:span text:style-name="Strong_20_Emphasis">Webadmin → Admin → Admin-ügyfél lista</text:span> <text:line-break/>Egy adminhoz rendelt ügyfeleket lehet megnéz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Webadmin → Admin → Admin kapcsolat lista</text:span> <text:line-break/>Adminok ügyfelenké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23</meta:creation-date>
    <dc:creator>Generated</dc:creator>
    <dc:date>2026-08-30T19::44:23</dc:date>
    <dc:language>en-US</dc:language>
    <meta:editing-cycles>1</meta:editing-cycles>
    <meta:editing-duration>PT0S</meta:editing-duration>
    <dc:title>evir:webadmin:adminisztratorok</dc:title>
  </office:meta>
</office:document-meta>
</file>