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webshop:00_osszefoglalo"/><text:bookmark-start text:name="__RefHeading___webshop_-_oesszefoglalo_1"/><text:bookmark-start text:name="webshop_-_oesszefoglalo"/>Webshop - összefoglaló<text:bookmark-end text:name="__RefHeading___webshop_-_oesszefoglalo_1"/><text:bookmark-end text:name="webshop_-_oesszefoglalo"/></text:h>
      <text:p text:style-name="Text_20_body">Ez az oldal a <text:span text:style-name="Strong_20_Emphasis"><text:span text:style-name="Source_20_Text">evir:webshop:</text:span> névtér belépőpontja</text:span>: a beállításokat és műveleteket abban a sorrendben veszi végig, ahogy egy webshop beüzemelésekor és üzemeltetésekor sorra kerülnek, és minden fázisnál a részletes leírásra mutat.</text:p>
      <text:p text:style-name="Text_20_body"> <text:span text:style-name="Strong_20_Emphasis">Merre tovább:</text:span></text:p>
      <text:list text:style-name="List_20_1" text:continue-numbering="false">
        <text:list-item>
          <text:p text:style-name="List_20_1_Content_First"> <text:span text:style-name="Strong_20_Emphasis"><text:a xlink:type="simple" xlink:href="https://doc.evir.hu/doku.php/evir:folyamatok:webshop_belso" text:style-name="Internet_20_link" text:visited-style-name="Visited_20_Internet_20_Link">Belső (B2B) webshop beüzemelése</text:a></text:span> — a nulláról induló, végigvezetett lépéssor.</text:p>
        </text:list-item>
        <text:list-item>
          <text:p text:style-name="List_20_1_Content"> <text:span text:style-name="Strong_20_Emphasis"><text:a xlink:type="simple" xlink:href="https://doc.evir.hu/doku.php/evir:webshop:beallitas_menu" text:style-name="Internet_20_link" text:visited-style-name="Visited_20_Internet_20_Link">Webshop beállítások</text:a></text:span> — ha a keresés a menüpontok szerint történik.</text:p>
        </text:list-item>
        <text:list-item>
          <text:p text:style-name="List_20_1_Content"> <text:span text:style-name="Strong_20_Emphasis"><text:a xlink:type="simple" xlink:href="https://doc.evir.hu/doku.php/evir:webshop:altalanos" text:style-name="Internet_20_link" text:visited-style-name="Visited_20_Internet_20_Link">A webshop kezeléséről</text:a></text:span> — mire való ez a modul.</text:p>
        </text:list-item>
        <text:list-item>
          <text:p text:style-name="List_20_1_Content_Last"> <text:span text:style-name="Strong_20_Emphasis"><text:a xlink:type="simple" xlink:href="https://doc.evir.hu/doku.php/evir:folyamatok:webshop_kulso" text:style-name="Internet_20_link" text:visited-style-name="Visited_20_Internet_20_Link">Külső webshop csatlakoztatása</text:a></text:span> — ha nem a beépített B2B webshop, hanem Unas / Shoprenter / Shopify / WooCommerce shop van használatban. <text:line-break/><text:span text:style-name=""/> Az <text:span text:style-name="Strong_20_Emphasis">1. és 2. fázis (cikk-előkészítés, tömeges feltöltés) ott is ugyanez</text:span> — csak a 3. fázistól válik el a két út.</text:p>
        </text:list-item>
      </text:list>
      <text:p text:style-name="Horizontal_20_Line"/>
      <text:h text:style-name="Heading_20_3" text:outline-level="3"><text:bookmark-start text:name="__RefHeading___a_folyamat_fazisai_2"/><text:bookmark-start text:name="a_folyamat_fazisai"/>A folyamat fázisai<text:bookmark-end text:name="__RefHeading___a_folyamat_fazisai_2"/><text:bookmark-end text:name="a_folyamat_fazisai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# </text:p>
          </table:table-cell>
          <table:table-cell office:value-type="string" table:style-name="tableheader">
            <text:p text:style-name="Table_20_Heading"> Fázis </text:p>
          </table:table-cell>
          <table:table-cell office:value-type="string" table:style-name="tableheader">
            <text:p text:style-name="Table_20_Heading"> Kötelező? </text:p>
          </table:table-cell>
          <table:table-cell office:value-type="string" table:style-name="tableheader">
            <text:p text:style-name="Table_20_Heading"> Hol </text:p>
          </table:table-cell>
        </table:table-row>
        <table:table-row>
          <table:table-cell office:value-type="string" table:style-name="tablecell">
            <text:p text:style-name="tablealignleft"> 0. </text:p>
          </table:table-cell>
          <table:table-cell office:value-type="string" table:style-name="tablecell">
            <text:p text:style-name="tablealignleft"> Előfeltételek </text:p>
          </table:table-cell>
          <table:table-cell office:value-type="string" table:style-name="tablecell">
            <text:p text:style-name="tablealignleft"> igen </text:p>
          </table:table-cell>
          <table:table-cell office:value-type="string" table:style-name="tablecell">
            <text:p text:style-name="tablealignleft"> rendszergazda </text:p>
          </table:table-cell>
        </table:table-row>
        <table:table-row>
          <table:table-cell office:value-type="string" table:style-name="tablecell">
            <text:p text:style-name="tablealignleft"> 1. </text:p>
          </table:table-cell>
          <table:table-cell office:value-type="string" table:style-name="tablecell">
            <text:p text:style-name="tablealignleft"> Cikk-előkészítés </text:p>
          </table:table-cell>
          <table:table-cell office:value-type="string" table:style-name="tablecell">
            <text:p text:style-name="tablealignleft"> <text:span text:style-name="Strong_20_Emphasis">igen</text:span> </text:p>
          </table:table-cell>
          <table:table-cell office:value-type="string" table:style-name="tablecell">
            <text:p text:style-name="tablealignleft"> Törzsadatok → Cikkszámok </text:p>
          </table:table-cell>
        </table:table-row>
        <table:table-row>
          <table:table-cell office:value-type="string" table:style-name="tablecell">
            <text:p text:style-name="tablealignleft"> 2. </text:p>
          </table:table-cell>
          <table:table-cell office:value-type="string" table:style-name="tablecell">
            <text:p text:style-name="tablealignleft"> Tömeges feltöltés (export-import) </text:p>
          </table:table-cell>
          <table:table-cell office:value-type="string" table:style-name="tablecell">
            <text:p text:style-name="tablealignleft"> nem </text:p>
          </table:table-cell>
          <table:table-cell office:value-type="string" table:style-name="tablecell">
            <text:p text:style-name="tablealignleft"> Törzsadatok → Cikkszámok → Tömeges műveletek </text:p>
          </table:table-cell>
        </table:table-row>
        <table:table-row>
          <table:table-cell office:value-type="string" table:style-name="tablecell">
            <text:p text:style-name="tablealignleft"> 3. </text:p>
          </table:table-cell>
          <table:table-cell office:value-type="string" table:style-name="tablecell">
            <text:p text:style-name="tablealignleft"> Webshop működés </text:p>
          </table:table-cell>
          <table:table-cell office:value-type="string" table:style-name="tablecell">
            <text:p text:style-name="tablealignleft"> <text:span text:style-name="Strong_20_Emphasis">igen</text:span> </text:p>
          </table:table-cell>
          <table:table-cell office:value-type="string" table:style-name="tablecell">
            <text:p text:style-name="tablealignleft"> Webshop → Beállítás </text:p>
          </table:table-cell>
        </table:table-row>
        <table:table-row>
          <table:table-cell office:value-type="string" table:style-name="tablecell">
            <text:p text:style-name="tablealignleft"> 4. </text:p>
          </table:table-cell>
          <table:table-cell office:value-type="string" table:style-name="tablecell">
            <text:p text:style-name="tablealignleft"> Tartalmak és általános beállítások </text:p>
          </table:table-cell>
          <table:table-cell office:value-type="string" table:style-name="tablecell">
            <text:p text:style-name="tablealignleft"> <text:span text:style-name="Strong_20_Emphasis">igen</text:span> </text:p>
          </table:table-cell>
          <table:table-cell office:value-type="string" table:style-name="tablecell">
            <text:p text:style-name="tablealignleft"> Public web → Beállítás, majd Webshop → Beállítás </text:p>
          </table:table-cell>
        </table:table-row>
        <table:table-row>
          <table:table-cell office:value-type="string" table:style-name="tablecell">
            <text:p text:style-name="tablealignleft"> 5. </text:p>
          </table:table-cell>
          <table:table-cell office:value-type="string" table:style-name="tablecell">
            <text:p text:style-name="tablealignleft"> Felület és sablon </text:p>
          </table:table-cell>
          <table:table-cell office:value-type="string" table:style-name="tablecell">
            <text:p text:style-name="tablealignleft"> <text:span text:style-name="Strong_20_Emphasis">igen</text:span> </text:p>
          </table:table-cell>
          <table:table-cell office:value-type="string" table:style-name="tablecell">
            <text:p text:style-name="tablealignleft"> Webshop → Beállítás </text:p>
          </table:table-cell>
        </table:table-row>
        <table:table-row>
          <table:table-cell office:value-type="string" table:style-name="tablecell">
            <text:p text:style-name="tablealignleft"> 6. </text:p>
          </table:table-cell>
          <table:table-cell office:value-type="string" table:style-name="tablecell">
            <text:p text:style-name="tablealignleft"> Rendelhetőség </text:p>
          </table:table-cell>
          <table:table-cell office:value-type="string" table:style-name="tablecell">
            <text:p text:style-name="tablealignleft"> <text:span text:style-name="Strong_20_Emphasis">igen</text:span> </text:p>
          </table:table-cell>
          <table:table-cell office:value-type="string" table:style-name="tablecell">
            <text:p text:style-name="tablealignleft"> Webshop → Beállítás </text:p>
          </table:table-cell>
        </table:table-row>
        <table:table-row>
          <table:table-cell office:value-type="string" table:style-name="tablecell">
            <text:p text:style-name="tablealignleft"> 7. </text:p>
          </table:table-cell>
          <table:table-cell office:value-type="string" table:style-name="tablecell">
            <text:p text:style-name="tablealignleft"> Felhasználók </text:p>
          </table:table-cell>
          <table:table-cell office:value-type="string" table:style-name="tablecell">
            <text:p text:style-name="tablealignleft"> <text:span text:style-name="Strong_20_Emphasis">igen</text:span> </text:p>
          </table:table-cell>
          <table:table-cell office:value-type="string" table:style-name="tablecell">
            <text:p text:style-name="tablealignleft"> Public web → Felhasználók </text:p>
          </table:table-cell>
        </table:table-row>
        <table:table-row>
          <table:table-cell office:value-type="string" table:style-name="tablecell">
            <text:p text:style-name="tablealignleft"> 8. </text:p>
          </table:table-cell>
          <table:table-cell office:value-type="string" table:style-name="tablecell">
            <text:p text:style-name="tablealignleft"> Üzemeltetés, a rendelés útja </text:p>
          </table:table-cell>
          <table:table-cell office:value-type="string" table:style-name="tablecell">
            <text:p text:style-name="tablealignleft"> — </text:p>
          </table:table-cell>
          <table:table-cell office:value-type="string" table:style-name="tablecell">
            <text:p text:style-name="tablealignleft"> Rendelés, Szállítólevél, Számla </text:p>
          </table:table-cell>
        </table:table-row>
      </table:table>
      <text:p text:style-name="Horizontal_20_Line"/>
      <text:h text:style-name="Heading_20_3" text:outline-level="3"><text:bookmark-start text:name="__RefHeading___elofeltetelek_3"/><text:bookmark-start text:name="elofeltetelek"/>0. Előfeltételek<text:bookmark-end text:name="__RefHeading___elofeltetelek_3"/><text:bookmark-end text:name="elofeltetelek"/></text:h>
      <text:p text:style-name="Text_20_body">A webshop modulnak telepítve és aktiválva kell lennie, a kezelő felhasználónak pedig jog kell hozzá: <text:span text:style-name="Source_20_Text">#p01</text:span> Public Web, <text:span text:style-name="Source_20_Text">#w01</text:span> Webshop, <text:span text:style-name="Source_20_Text">#w02</text:span> Cikk lista export — lásd <text:a xlink:type="simple" xlink:href="https://doc.evir.hu/doku.php/evir:rendszer:felhasznalok:jogosultsagi_rendszer" text:style-name="Internet_20_link" text:visited-style-name="Visited_20_Internet_20_Link">Jogosultsági rendszer</text:a>.</text:p>
      <text:p text:style-name="Text_20_body"> A webshop <text:span text:style-name="Strong_20_Emphasis">arculata (színek, betűtípusok, CSS)</text:span> nem a felületről állítható: az a telepítéshez tartozó egyedi CSS fájlban van, módosítása rendszergazdai/fejlesztői feladat.</text:p>
      <text:p text:style-name="Text_20_body">Üzleti és technikai előfeltételek: <text:a xlink:type="simple" xlink:href="https://doc.evir.hu/doku.php/evir-faq:webshop_inditas" text:style-name="Internet_20_link" text:visited-style-name="Visited_20_Internet_20_Link">Webshop indítás — üzleti és technikai előfeltételek</text:a></text:p>
      <text:p text:style-name="Horizontal_20_Line"/>
      <text:h text:style-name="Heading_20_3" text:outline-level="3"><text:bookmark-start text:name="__RefHeading___cikk-elokeszites_4"/><text:bookmark-start text:name="cikk-elokeszites"/>1. Cikk-előkészítés<text:bookmark-end text:name="__RefHeading___cikk-elokeszites_4"/><text:bookmark-end text:name="cikk-elokeszites"/></text:h>
      <text:p text:style-name="Text_20_body"><text:span text:style-name="Strong_20_Emphasis">[KÖTELEZŐ]</text:span> — ez a fázis azonos a belső és a külső webshopnál. Ez dönti el, hogy <text:span text:style-name="Strong_20_Emphasis">mi jelenik meg</text:span> a shopban és <text:span text:style-name="Strong_20_Emphasis">milyen adatokkal</text:span>.</text:p>
      <text:list text:style-name="Numbering_20_1" text:continue-numbering="false">
        <text:list-item>
          <text:p text:style-name="Numbering_20_1_Content_First"> <text:span text:style-name="Strong_20_Emphasis"><text:a xlink:type="simple" xlink:href="https://doc.evir.hu/doku.php/evir:webshop:webshop_cikk_beallitasok" text:style-name="Internet_20_link" text:visited-style-name="Visited_20_Internet_20_Link">Webshop cikk beállítások</text:a></text:span> <text:line-break/>A teljes sorrend egy oldalon: tulajdonságok kitalálása, kategóriakezelés, láthatóság, értékek megadása.</text:p>
        </text:list-item>
        <text:list-item>
          <text:p text:style-name="Numbering_20_1_Content"> <text:span text:style-name="Strong_20_Emphasis">Cikk kategóriák</text:span> <text:line-break/><text:a xlink:type="simple" xlink:href="https://doc.evir.hu/doku.php/evir:torzsadatok:cikktorzs:cikk_kategoriak" text:style-name="Internet_20_link" text:visited-style-name="Visited_20_Internet_20_Link">Cikk-kategóriák</text:a> létrehozása. <text:line-break/><text:span text:style-name=""/> A kategória <text:span text:style-name="Emphasis">Webshop beállítás</text:span> mezőjét <text:span text:style-name="Strong_20_Emphasis">„Használva a webshopban„</text:span>-ra kell állítani, különben a kategóriafa üres marad.</text:p>
        </text:list-item>
        <text:list-item>
          <text:p text:style-name="Numbering_20_1_Content"> <text:span text:style-name="Strong_20_Emphasis"><text:a xlink:type="simple" xlink:href="https://doc.evir.hu/doku.php/evir:webshop:cikk_tulajdonsag_beallitasai" text:style-name="Internet_20_link" text:visited-style-name="Visited_20_Internet_20_Link">Cikk tulajdonságok webshop beállításai</text:a></text:span> <text:line-break/>Tulajdonságonként megadható, hogy webshop-adatként használható-e, és szinkron-beállításban kiválasztható-e.</text:p>
        </text:list-item>
        <text:list-item>
          <text:p text:style-name="Numbering_20_1_Content"> <text:span text:style-name="Strong_20_Emphasis"><text:a xlink:type="simple" xlink:href="https://doc.evir.hu/doku.php/evir:webshop:webshop_cikk_tulajdonsagok" text:style-name="Internet_20_link" text:visited-style-name="Visited_20_Internet_20_Link">Webshop cikk tulajdonságok</text:a></text:span> <text:line-break/>A konkrét cikkhez tartozó értékek, képek, dokumentumok, webcímek, címkék, kapcsolódó és helyettesítő cikkek megadása — egy űrlapon.</text:p>
        </text:list-item>
        <text:list-item>
          <text:p text:style-name="Numbering_20_1_Content"> <text:span text:style-name="Strong_20_Emphasis"><text:a xlink:type="simple" xlink:href="https://doc.evir.hu/doku.php/evir:webshop:webshop_cikk_kepek" text:style-name="Internet_20_link" text:visited-style-name="Visited_20_Internet_20_Link">Webshop cikk képek</text:a></text:span> <text:line-break/>Termékfotók feltöltése az eVIR-be (egyesével vagy tömegesen).</text:p>
        </text:list-item>
        <text:list-item>
          <text:p text:style-name="Numbering_20_1_Content"> <text:span text:style-name="Strong_20_Emphasis"><text:a xlink:type="simple" xlink:href="https://doc.evir.hu/doku.php/evir:webshop:webshop_cikk_lathatosag" text:style-name="Internet_20_link" text:visited-style-name="Visited_20_Internet_20_Link">Cikkek láthatósága a webshopon</text:a></text:span> <text:line-break/>Cikkenként: <text:span text:style-name="Emphasis">Üresen hagyva</text:span> / <text:span text:style-name="Emphasis">Nem látszik</text:span> / <text:span text:style-name="Emphasis">Rendelhető</text:span> / <text:span text:style-name="Emphasis">Kifutó</text:span> / <text:span text:style-name="Emphasis">Csak készleten levő</text:span> / <text:span text:style-name="Emphasis">Mennyiség mutatása</text:span> / <text:span text:style-name="Emphasis">Végtelen mennyiség</text:span> / <text:span text:style-name="Emphasis">Archive</text:span>. <text:line-break/><text:span text:style-name=""/> Az alapértelmezés az <text:span text:style-name="Strong_20_Emphasis">üres</text:span> érték, ami azt jelenti: a termék <text:span text:style-name="Strong_20_Emphasis">nem jelenik meg</text:span>. Amíg ez nincs beállítva, hiába van kész minden más.</text:p>
        </text:list-item>
        <text:list-item>
          <text:p text:style-name="Numbering_20_1_Content"> <text:span text:style-name="Strong_20_Emphasis">A leírás-mezők forrása</text:span> <text:line-break/>Melyik cikktulajdonságból lesz a leírás, és mi a visszaesési sorrend: <text:line-break/><text:a xlink:type="simple" xlink:href="https://doc.evir.hu/doku.php/evir:webshop:leiras_megjelenites" text:style-name="Internet_20_link" text:visited-style-name="Visited_20_Internet_20_Link">Leírás</text:a> · <text:a xlink:type="simple" xlink:href="https://doc.evir.hu/doku.php/evir:webshop:rovid_leiras_megjelenites" text:style-name="Internet_20_link" text:visited-style-name="Visited_20_Internet_20_Link">Rövid leírás</text:a> · <text:a xlink:type="simple" xlink:href="https://doc.evir.hu/doku.php/evir:webshop:lista_leiras_megjelenites" text:style-name="Internet_20_link" text:visited-style-name="Visited_20_Internet_20_Link">Lista leírás</text:a></text:p>
        </text:list-item>
        <text:list-item>
          <text:p text:style-name="Numbering_20_1_Content_Last"> <text:span text:style-name="Strong_20_Emphasis"><text:a xlink:type="simple" xlink:href="https://doc.evir.hu/doku.php/evir:webshop:cikk_adatok_oldal" text:style-name="Internet_20_link" text:visited-style-name="Visited_20_Internet_20_Link">Cikk adatok oldal alapértelmezett felépítése</text:a></text:span> <text:line-break/>Mi hol jelenik meg a termék adatlapján, és melyik adat honnan jön — érdemes a tulajdonságok kitalálása <text:span text:style-name="Strong_20_Emphasis">előtt</text:span> elolvasni.</text:p>
        </text:list-item>
      </text:list>
      <text:p text:style-name="Text_20_body"> Tömegesen ugyanezek a láthatósági beállítások: <text:span text:style-name="Source_20_Text">Webshop → <text:span text:style-name="Strong_20_Emphasis">Cikk</text:span> → Webshop beállítás</text:span> — termékkategóriánként felsorolva.</text:p>
      <text:p text:style-name="Text_20_body">Részletes törzsadat-oldal: <text:a xlink:type="simple" xlink:href="https://doc.evir.hu/doku.php/evir:folyamatok:elokeszites" text:style-name="Internet_20_link" text:visited-style-name="Visited_20_Internet_20_Link">Előkészítés — törzsadatok</text:a></text:p>
      <text:p text:style-name="Horizontal_20_Line"/>
      <text:h text:style-name="Heading_20_3" text:outline-level="3"><text:bookmark-start text:name="__RefHeading___toemeges_feltoeltes_5"/><text:bookmark-start text:name="toemeges_feltoeltes"/>2. Tömeges feltöltés<text:bookmark-end text:name="__RefHeading___toemeges_feltoeltes_5"/><text:bookmark-end text:name="toemeges_feltoeltes"/></text:h>
      <text:p text:style-name="Text_20_body"><text:span text:style-name="Strong_20_Emphasis">[opcionális]</text:span> — sok termék esetén a cikkadatok táblázatból is feltölthetők. A műveletek a <text:span text:style-name="Source_20_Text">Törzsadatok → Cikkszámok → <text:span text:style-name="Strong_20_Emphasis">Tömeges műveletek</text:span></text:span> menüpont alatt indíthatók, az importálás általános felülete: <text:a xlink:type="simple" xlink:href="https://doc.evir.hu/doku.php/evir:tomeges_muveletek:csv_xlsx_import" text:style-name="Internet_20_link" text:visited-style-name="Visited_20_Internet_20_Link">CSV, XLSX importálás</text:a>.</text:p>
      <text:list text:style-name="List_20_1" text:continue-numbering="false">
        <text:list-item>
          <text:p text:style-name="List_20_1_Content_First"> <text:span text:style-name="Strong_20_Emphasis"><text:a xlink:type="simple" xlink:href="https://doc.evir.hu/doku.php/evir:webshop:cikk_kategoria_csoport_import" text:style-name="Internet_20_link" text:visited-style-name="Visited_20_Internet_20_Link">További kategóriák export / import</text:a></text:span> — a fő kategórián felüli <text:span text:style-name="Source_20_Text">(kategória, csoport)</text:span> hozzárendelések.</text:p>
        </text:list-item>
        <text:list-item>
          <text:p text:style-name="List_20_1_Content"> <text:span text:style-name="Strong_20_Emphasis"><text:a xlink:type="simple" xlink:href="https://doc.evir.hu/doku.php/evir:webshop:cikk_kapcsolatok_import" text:style-name="Internet_20_link" text:visited-style-name="Visited_20_Internet_20_Link">Cikk-kapcsolatok export / import</text:a></text:span> — kapcsolódó, helyettesítő és variáns cikkek.</text:p>
        </text:list-item>
        <text:list-item>
          <text:p text:style-name="List_20_1_Content"> <text:span text:style-name="Strong_20_Emphasis"><text:a xlink:type="simple" xlink:href="https://doc.evir.hu/doku.php/evir:webshop:cikk_webcimek_import" text:style-name="Internet_20_link" text:visited-style-name="Visited_20_Internet_20_Link">Cikk webcímek export / import</text:a></text:span> — gyártói oldal, dokumentációs link, külső hivatkozás.</text:p>
        </text:list-item>
        <text:list-item>
          <text:p text:style-name="List_20_1_Content_Last"> <text:span text:style-name="Strong_20_Emphasis">Cikk képek</text:span> tömeges feltöltése és a kép-tulajdonságok export/importja: <text:a xlink:type="simple" xlink:href="https://doc.evir.hu/doku.php/evir:webshop:webshop_cikk_kepek" text:style-name="Internet_20_link" text:visited-style-name="Visited_20_Internet_20_Link">Webshop cikk képek</text:a>.</text:p>
        </text:list-item>
      </text:list>
      <text:p text:style-name="Text_20_body"><text:span text:style-name=""/> Mindhárom import a <text:span text:style-name="Strong_20_Emphasis">teljes csere</text:span> elvén működik, <text:span text:style-name="Strong_20_Emphasis">cikkszámonként</text:span>: a fájlban szereplő cikkszám <text:span text:style-name="Strong_20_Emphasis">összes</text:span> korábbi hozzárendelése törlődik, és a fájl tartalma lép a helyébe. A fájlban nem szereplő cikkszámok érintetlenek maradnak. Az export-szerkesztés-import kör ezért csak akkor biztonságos, ha a fájlból nem hagyunk ki sorokat.</text:p>
      <text:p text:style-name="Horizontal_20_Line"/>
      <text:h text:style-name="Heading_20_3" text:outline-level="3"><text:bookmark-start text:name="__RefHeading___webshop_mukoedes_6"/><text:bookmark-start text:name="webshop_mukoedes"/>3. Webshop működés<text:bookmark-end text:name="__RefHeading___webshop_mukoedes_6"/><text:bookmark-end text:name="webshop_mukoedes"/></text:h>
      <text:p text:style-name="Text_20_body"><text:span text:style-name="Strong_20_Emphasis">[KÖTELEZŐ]</text:span> — <text:span text:style-name="Source_20_Text">Webshop → <text:span text:style-name="Strong_20_Emphasis">Beállítás</text:span> → Webshop működés</text:span> → <text:a xlink:type="simple" xlink:href="https://doc.evir.hu/doku.php/evir:webshop:webshop_mukodes" text:style-name="Internet_20_link" text:visited-style-name="Visited_20_Internet_20_Link">Webshop működés</text:a></text:p>
      <text:p text:style-name="Text_20_body">E nélkül a termékek ára és készlet-információja nem az elvárt lesz. Kötelező minimum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Mező </text:p>
          </table:table-cell>
          <table:table-cell office:value-type="string" table:style-name="tableheader">
            <text:p text:style-name="Table_20_Heading"> Mit dönt el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Árkategória</text:span> </text:p>
          </table:table-cell>
          <table:table-cell office:value-type="string" table:style-name="tablecell">
            <text:p text:style-name="tablealignleft"> Milyen áron látja a vásárló a termékeket. Felülírhatja a partnerhez beállított árkategória.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Webshop raktár</text:span> </text:p>
          </table:table-cell>
          <table:table-cell office:value-type="string" table:style-name="tablecell">
            <text:p text:style-name="tablealignleft"> Melyik raktár készletét mutatja és foglalja a webshop.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Partner csoport</text:span> </text:p>
          </table:table-cell>
          <table:table-cell office:value-type="string" table:style-name="tablecell">
            <text:p text:style-name="tablealignleft"> A regisztráló látogatóból létrejövő partner melyik csoportba kerül.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Rendelés módja</text:span> </text:p>
          </table:table-cell>
          <table:table-cell office:value-type="string" table:style-name="tablecell">
            <text:p text:style-name="tablealignleft"> Készletkezelési mód — lásd alább. </text:p>
          </table:table-cell>
        </table:table-row>
      </table:table>
      <text:p text:style-name="Text_20_body">Itt állítható továbbá a leírásként használt cikktulajdonság, az ár nélküli termékek szűrése, a szállítási határidő, a rendelés BCC címe, valamint oszloponként a <text:span text:style-name="Strong_20_Emphasis">cikklista és a cikkoldal árképzése</text:span>.</text:p>
      <text:h text:style-name="Heading_20_4" text:outline-level="4"><text:bookmark-start text:name="__RefHeading___rendeles_modja_keszletkezeles_7"/><text:bookmark-start text:name="rendeles_modja_keszletkezeles"/>Rendelés módja (készletkezelés)<text:bookmark-end text:name="__RefHeading___rendeles_modja_keszletkezeles_7"/><text:bookmark-end text:name="rendeles_modja_keszletkezel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Mód </text:p>
          </table:table-cell>
          <table:table-cell office:value-type="string" table:style-name="tableheader">
            <text:p text:style-name="Table_20_Heading"> Mit jelent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Raktárból, ami nincs, azt cikktörzsből</text:span> </text:p>
          </table:table-cell>
          <table:table-cell office:value-type="string" table:style-name="tablecell">
            <text:p text:style-name="tablealignleft"> Az alapértelmezés: elsősorban a webshop raktárból, a hiányzót cikktörzsből.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Cikktörzsből</text:span> </text:p>
          </table:table-cell>
          <table:table-cell office:value-type="string" table:style-name="tablecell">
            <text:p text:style-name="tablealignleft"> Minden rendelhető, a készlettől függetlenül; nem csökkenti a készletet.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Raktárból</text:span> </text:p>
          </table:table-cell>
          <table:table-cell office:value-type="string" table:style-name="tablecell">
            <text:p text:style-name="tablealignleft"> Csak a webshop raktár készlete erejéig; ha nincs elég, a rendelés nem rögzül.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Tétel beszállítótól</text:span> </text:p>
          </table:table-cell>
          <table:table-cell office:value-type="string" table:style-name="tablecell">
            <text:p text:style-name="tablealignleft"> A rendelés egyben beszállítói rendelést is generál. </text:p>
          </table:table-cell>
        </table:table-row>
      </table:table>
      <text:p text:style-name="Text_20_body">Előnyök, hátrányok és a buktatók módonként: <text:a xlink:type="simple" xlink:href="https://doc.evir.hu/doku.php/evir:webshop:webshop_keszletkezeles" text:style-name="Internet_20_link" text:visited-style-name="Visited_20_Internet_20_Link">Webshop rendeléskor a készletkezelés beállításai</text:a></text:p>
      <text:p text:style-name="Horizontal_20_Line"/>
      <text:h text:style-name="Heading_20_3" text:outline-level="3"><text:bookmark-start text:name="__RefHeading___tartalmak_es_altalanos_beallitasok_8"/><text:bookmark-start text:name="tartalmak_es_altalanos_beallitasok"/>4. Tartalmak és általános beállítások<text:bookmark-end text:name="__RefHeading___tartalmak_es_altalanos_beallitasok_8"/><text:bookmark-end text:name="tartalmak_es_altalanos_beallitasok"/></text:h>
      <text:p text:style-name="Text_20_body"><text:span text:style-name="Strong_20_Emphasis">[KÖTELEZŐ]</text:span> — két lépés: előbb létrehozzuk a tartalmakat, aztán hozzárendeljük őket a webshophoz.</text:p>
      <text:h text:style-name="Heading_20_4" text:outline-level="4"><text:bookmark-start text:name="__RefHeading___a._a_tartalmak_letrehozasa_9"/><text:bookmark-start text:name="a._a_tartalmak_letrehozasa"/>4/a. A tartalmak létrehozása<text:bookmark-end text:name="__RefHeading___a._a_tartalmak_letrehozasa_9"/><text:bookmark-end text:name="a._a_tartalmak_letrehozasa"/></text:h>
      <text:p text:style-name="Text_20_body"><text:span text:style-name="Source_20_Text">Public web → <text:span text:style-name="Strong_20_Emphasis">Beállítás</text:span></text:span> → <text:a xlink:type="simple" xlink:href="https://doc.evir.hu/doku.php/evir:public_web:beallitas_menu" text:style-name="Internet_20_link" text:visited-style-name="Visited_20_Internet_20_Link">Public web: Beállítás menü</text:a></text:p>
      <text:list text:style-name="List_20_1" text:continue-numbering="false">
        <text:list-item>
          <text:p text:style-name="List_20_1_Content_First"> <text:span text:style-name="Strong_20_Emphasis"><text:a xlink:type="simple" xlink:href="https://doc.evir.hu/doku.php/evir:public_web:rendszeroldalak" text:style-name="Internet_20_link" text:visited-style-name="Visited_20_Internet_20_Link">Rendszeroldalak</text:a></text:span> — főoldal, sikeres rendelés utáni oldal, elfelejtett jelszó oldal. A lista alapértelmezett oldalakat is tartalmaz, ezek szerkeszthetők.</text:p>
        </text:list-item>
        <text:list-item>
          <text:p text:style-name="List_20_1_Content"> <text:span text:style-name="Strong_20_Emphasis"><text:a xlink:type="simple" xlink:href="https://doc.evir.hu/doku.php/evir:public_web:webshop_email_tartalom" text:style-name="Internet_20_link" text:visited-style-name="Visited_20_Internet_20_Link">Email tartalom</text:a></text:span> — a webshop műveletei után kiküldött levelek szövege.</text:p>
        </text:list-item>
        <text:list-item>
          <text:p text:style-name="List_20_1_Content"> <text:span text:style-name="Strong_20_Emphasis"><text:a xlink:type="simple" xlink:href="https://doc.evir.hu/doku.php/evir:public_web:oldal" text:style-name="Internet_20_link" text:visited-style-name="Visited_20_Internet_20_Link">Oldalak</text:a></text:span> — egyedi HTML oldalak, saját azonosítóval.</text:p>
        </text:list-item>
        <text:list-item>
          <text:p text:style-name="List_20_1_Content"> <text:span text:style-name="Strong_20_Emphasis"><text:a xlink:type="simple" xlink:href="https://doc.evir.hu/doku.php/evir:public_web:tartalomelem" text:style-name="Internet_20_link" text:visited-style-name="Visited_20_Internet_20_Link">Tartalomelemek</text:a></text:span> — nem egész oldal, hanem a felületre kitehető HTML elem.</text:p>
        </text:list-item>
        <text:list-item>
          <text:p text:style-name="List_20_1_Content"> <text:span text:style-name="Strong_20_Emphasis"><text:a xlink:type="simple" xlink:href="https://doc.evir.hu/doku.php/evir:public_web:webshop_header_trailer" text:style-name="Internet_20_link" text:visited-style-name="Visited_20_Internet_20_Link">HTML header-trailer</text:a></text:span> — minden oldal tetejére és aljára kikerülő tartalom.</text:p>
        </text:list-item>
        <text:list-item>
          <text:p text:style-name="List_20_1_Content_Last"> <text:span text:style-name="Strong_20_Emphasis"><text:a xlink:type="simple" xlink:href="https://doc.evir.hu/doku.php/evir:public_web:file_feltoltes" text:style-name="Internet_20_link" text:visited-style-name="Visited_20_Internet_20_Link">Fájl feltöltés</text:a></text:span> — a felületen megjelenő képek, dokumentumok.</text:p>
        </text:list-item>
      </text:list>
      <text:h text:style-name="Heading_20_4" text:outline-level="4"><text:bookmark-start text:name="__RefHeading___b._oesszekoetes_a_webshoppal_10"/><text:bookmark-start text:name="b._oesszekoetes_a_webshoppal"/>4/b. Összekötés a webshoppal<text:bookmark-end text:name="__RefHeading___b._oesszekoetes_a_webshoppal_10"/><text:bookmark-end text:name="b._oesszekoetes_a_webshoppal"/></text:h>
      <text:p text:style-name="Text_20_body"><text:span text:style-name="Source_20_Text">Webshop → <text:span text:style-name="Strong_20_Emphasis">Beállítás</text:span> → Általános beállítások</text:span> → <text:a xlink:type="simple" xlink:href="https://doc.evir.hu/doku.php/evir:webshop:altalanos_beallitasok" text:style-name="Internet_20_link" text:visited-style-name="Visited_20_Internet_20_Link">Általános beállítások</text:a></text:p>
      <text:p text:style-name="Text_20_body">Itt kell <text:span text:style-name="Strong_20_Emphasis">kiválasztani</text:span> a fent létrehozott elemeket: főoldal, e-mail sablonok, header-trailer, admin e-mail cím (ide megy a kapcsolatfelvételi űrlap), <text:span text:style-name="Source_20_Text">Title</text:span>, meta kulcsszavak.</text:p>
      <text:p text:style-name="Horizontal_20_Line"/>
      <text:h text:style-name="Heading_20_3" text:outline-level="3"><text:bookmark-start text:name="__RefHeading___feluelet_es_sablon_11"/><text:bookmark-start text:name="feluelet_es_sablon"/>5. Felület és sablon<text:bookmark-end text:name="__RefHeading___feluelet_es_sablon_11"/><text:bookmark-end text:name="feluelet_es_sablon"/></text:h>
      <text:p text:style-name="Text_20_body"><text:span text:style-name="Strong_20_Emphasis">[KÖTELEZŐ]</text:span> — a teljes menete, sorrenddel és oldalvázlattal: <text:span text:style-name="Strong_20_Emphasis"><text:a xlink:type="simple" xlink:href="https://doc.evir.hu/doku.php/evir:webshop:webshop_osszerakas" text:style-name="Internet_20_link" text:visited-style-name="Visited_20_Internet_20_Link">Webshop felületének összerakása</text:a></text:span></text:p>
      <text:p text:style-name="Text_20_body">A kinézet két, egymástól független dologból áll össze:</text:p>
      <text:list text:style-name="List_20_1" text:continue-numbering="false">
        <text:list-item>
          <text:p text:style-name="List_20_1_Content_First"> <text:span text:style-name="Strong_20_Emphasis">Mi kerül a felületre</text:span> — <text:span text:style-name="Source_20_Text">Webshop → Beállítás → Webshop felület</text:span> → <text:a xlink:type="simple" xlink:href="https://doc.evir.hu/doku.php/evir:webshop:felulet_beallitasok" text:style-name="Internet_20_link" text:visited-style-name="Visited_20_Internet_20_Link">Webshop felület szerkesztése</text:a> <text:line-break/>Az elemek (kosár, keresőmező, kategóriafa, login, nyelvválasztó, banner, linkek, tartalomelemek, bizonylatlisták) kihelyezése a felső, alsó, bal és jobb oldalrészre, sorrendezésük, és az elem elé/mögé szúrt header-trailer HTML.</text:p>
        </text:list-item>
        <text:list-item>
          <text:p text:style-name="List_20_1_Content_Last"> <text:span text:style-name="Strong_20_Emphasis">Hogyan néz ki egy-egy elem</text:span> — <text:span text:style-name="Source_20_Text">Webshop → Beállítás → Webshop sablon</text:span> → <text:a xlink:type="simple" xlink:href="https://doc.evir.hu/doku.php/evir:webshop:webshop_sablon" text:style-name="Internet_20_link" text:visited-style-name="Visited_20_Internet_20_Link">Webshop sablon</text:a> <text:line-break/><text:span text:style-name=""/> <text:span text:style-name="Strong_20_Emphasis">Nem kötelező sablont létrehozni.</text:span> Amíg egy oldalrészhez nincs sablon rögzítve, a gyári minta működik — a mentett sablon <text:span text:style-name="Strong_20_Emphasis">felülírás</text:span>, csak ott kell felvenni, ahol el akarunk térni.</text:p>
        </text:list-item>
      </text:list>
      <text:h text:style-name="Heading_20_4" text:outline-level="4"><text:bookmark-start text:name="__RefHeading___pelda_muveletek_12"/><text:bookmark-start text:name="pelda_muveletek"/>Példa műveletek<text:bookmark-end text:name="__RefHeading___pelda_muveletek_12"/><text:bookmark-end text:name="pelda_muveletek"/></text:h>
      <text:list text:style-name="List_20_1" text:continue-numbering="false">
        <text:list-item>
          <text:p text:style-name="List_20_1_Content_First"> <text:a xlink:type="simple" xlink:href="https://doc.evir.hu/doku.php/evir:webshop:fejlec_logo_kirakasa" text:style-name="Internet_20_link" text:visited-style-name="Visited_20_Internet_20_Link">Logó kirakása a webshop fejlécébe</text:a></text:p>
        </text:list-item>
        <text:list-item>
          <text:p text:style-name="List_20_1_Content"> <text:a xlink:type="simple" xlink:href="https://doc.evir.hu/doku.php/evir:webshop:banner_kirakasa" text:style-name="Internet_20_link" text:visited-style-name="Visited_20_Internet_20_Link">Banner kirakása a webshopra</text:a></text:p>
        </text:list-item>
        <text:list-item>
          <text:p text:style-name="List_20_1_Content_Last"> <text:a xlink:type="simple" xlink:href="https://doc.evir.hu/doku.php/evir:webshop:fejlec_nyelv_valaszto_kirakasa" text:style-name="Internet_20_link" text:visited-style-name="Visited_20_Internet_20_Link">Nyelvválasztó kirakása a webshop fejlécébe</text:a></text:p>
        </text:list-item>
      </text:list>
      <text:p text:style-name="Text_20_body"> A logó és a banner képe nem a Webshop menüben, hanem a <text:span text:style-name="Strong_20_Emphasis"><text:a xlink:type="simple" xlink:href="https://doc.evir.hu/doku.php/evir:rendszer:filekezelo" text:style-name="Internet_20_link" text:visited-style-name="Visited_20_Internet_20_Link">Fájlkezelő</text:a></text:span> <text:span text:style-name="Emphasis">Webshop grafikák</text:span> területén, <text:span text:style-name="Strong_20_Emphasis">kötött fájlnévvel</text:span> (<text:span text:style-name="Source_20_Text">fejlec_logo.*</text:span>, <text:span text:style-name="Source_20_Text">fejlec_banner.*</text:span>) töltendő fel.</text:p>
      <text:p text:style-name="Horizontal_20_Line"/>
      <text:h text:style-name="Heading_20_3" text:outline-level="3"><text:bookmark-start text:name="__RefHeading___rendelhetoseg_13"/><text:bookmark-start text:name="rendelhetoseg"/>6. Rendelhetőség<text:bookmark-end text:name="__RefHeading___rendelhetoseg_13"/><text:bookmark-end text:name="rendelhetoseg"/></text:h>
      <text:p text:style-name="Text_20_body"><text:span text:style-name="Strong_20_Emphasis">[KÖTELEZŐ a rendeléshez]</text:span> — ezek nélkül a vásárló a kosarát nem tudja rendelésre beküldeni.</text:p>
      <text:list text:style-name="List_20_1" text:continue-numbering="false">
        <text:list-item>
          <text:p text:style-name="List_20_1_Content_First"> <text:span text:style-name="Strong_20_Emphasis"><text:a xlink:type="simple" xlink:href="https://doc.evir.hu/doku.php/evir:webshop:webshop_atveteli_mod" text:style-name="Internet_20_link" text:visited-style-name="Visited_20_Internet_20_Link">Átvétel módja</text:a></text:span> — a rendelés elküldésekor választható átvételi módok; itt állítható, hogy az adott módnál kötelező-e szállítási cím.</text:p>
        </text:list-item>
        <text:list-item>
          <text:p text:style-name="List_20_1_Content"> <text:span text:style-name="Strong_20_Emphasis"><text:a xlink:type="simple" xlink:href="https://doc.evir.hu/doku.php/evir:webshop:webshop_fizetesi_mod" text:style-name="Internet_20_link" text:visited-style-name="Visited_20_Internet_20_Link">Fizetés módja</text:a></text:span> — a választható fizetési módok; partnercsoporthoz köthető, hogy ki melyiket használhatja.</text:p>
        </text:list-item>
        <text:list-item>
          <text:p text:style-name="List_20_1_Content_Last"> <text:span text:style-name="Strong_20_Emphasis">Generálható szolgáltatások</text:span> <text:span text:style-name="Emphasis">(opcionális)</text:span> — feltételekhez kötött engedmények és felárak automatikus számolása.</text:p>
        </text:list-item>
      </text:list>
      <text:p text:style-name="Text_20_body">Opcionális kiegészítők:</text:p>
      <text:list text:style-name="List_20_1" text:continue-numbering="false">
        <text:list-item>
          <text:p text:style-name="List_20_1_Content_First"> <text:span text:style-name="Strong_20_Emphasis"><text:a xlink:type="simple" xlink:href="https://doc.evir.hu/doku.php/evir:webshop:kapcsolat_oldal" text:style-name="Internet_20_link" text:visited-style-name="Visited_20_Internet_20_Link">Kapcsolat oldal</text:a></text:span> — a kapcsolatfelvételi űrlap fölé/alá tehető tartalom. A címzett az <text:span text:style-name="Emphasis">Általános beállítások</text:span> <text:span text:style-name="Emphasis">Admin email</text:span> mezője.</text:p>
        </text:list-item>
        <text:list-item>
          <text:p text:style-name="List_20_1_Content"> <text:span text:style-name="Strong_20_Emphasis"><text:a xlink:type="simple" xlink:href="https://doc.evir.hu/doku.php/evir:webshop:cimke_keresolinkek" text:style-name="Internet_20_link" text:visited-style-name="Visited_20_Internet_20_Link">Címke keresőlinkek</text:a></text:span> — minden cikk címkéhez kész, vágólapra másolható link a címke találati listájára (hírlevélbe, fejlécbe, egyedi oldalra).</text:p>
        </text:list-item>
        <text:list-item>
          <text:p text:style-name="List_20_1_Content"> <text:span text:style-name="Strong_20_Emphasis">Egyedi keresés</text:span> (<text:span text:style-name="Source_20_Text">Webshop → Beállítás → Egyedi keresés</text:span>) — egyedi keresőmezők a felületre.</text:p>
        </text:list-item>
        <text:list-item>
          <text:p text:style-name="List_20_1_Content"> <text:span text:style-name="Strong_20_Emphasis"><text:a xlink:type="simple" xlink:href="https://doc.evir.hu/doku.php/evir:torzsadatok:cikktorzs:webshop_kiszereles" text:style-name="Internet_20_link" text:visited-style-name="Visited_20_Internet_20_Link">Webshop kiszerelés</text:a></text:span> — minimum és maximum rendelhető mennyiség, lépésköz.</text:p>
        </text:list-item>
        <text:list-item>
          <text:p text:style-name="List_20_1_Content_Last"> <text:span text:style-name="Strong_20_Emphasis"><text:a xlink:type="simple" xlink:href="https://doc.evir.hu/doku.php/evir:torzsadatok:cikktorzs:idegen_nyelvi_megnevezesek" text:style-name="Internet_20_link" text:visited-style-name="Visited_20_Internet_20_Link">Idegen nyelvi megnevezések</text:a></text:span> — a termékadatok fordítása; e nélkül a nyelvválasztónak nincs mit felkínálnia.</text:p>
        </text:list-item>
      </text:list>
      <text:p text:style-name="Horizontal_20_Line"/>
      <text:h text:style-name="Heading_20_3" text:outline-level="3"><text:bookmark-start text:name="__RefHeading___felhasznalok_14"/><text:bookmark-start text:name="felhasznalok"/>7. Felhasználók<text:bookmark-end text:name="__RefHeading___felhasznalok_14"/><text:bookmark-end text:name="felhasznalok"/></text:h>
      <text:p text:style-name="Text_20_body"><text:span text:style-name="Strong_20_Emphasis">[KÖTELEZŐ]</text:span> — a webshop kétféleképpen működhet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Működés </text:p>
          </table:table-cell>
          <table:table-cell office:value-type="string" table:style-name="tableheader">
            <text:p text:style-name="Table_20_Heading"> Mit jelent </text:p>
          </table:table-cell>
          <table:table-cell office:value-type="string" table:style-name="tableheader">
            <text:p text:style-name="Table_20_Heading"> Mit kell csinálni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Zártkörű</text:span> </text:p>
          </table:table-cell>
          <table:table-cell office:value-type="string" table:style-name="tablecell">
            <text:p text:style-name="tablealignleft"> Csak azonosított felhasználók léphetnek be </text:p>
          </table:table-cell>
          <table:table-cell office:value-type="string" table:style-name="tablecell">
            <text:p text:style-name="tablealignleft"> A felhasználókat a <text:span text:style-name="Source_20_Text">Public Web → <text:span text:style-name="Strong_20_Emphasis">Felhasználók</text:span></text:span> menüpontban kell felvinni, a nevet és a jelszót eljuttatni hozzájuk.  Technikailag egy <text:span text:style-name="Strong_20_Emphasis">„Vendég”</text:span> felhasználót hozunk létre, és ahhoz állítjuk be az automatikus bejelentkezést; valódi belépéskor a rendszer átvált az igazi felhasználóra.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Nyílt</text:span> </text:p>
          </table:table-cell>
          <table:table-cell office:value-type="string" table:style-name="tablecell">
            <text:p text:style-name="tablealignleft"> Bárki regisztrálhat </text:p>
          </table:table-cell>
          <table:table-cell office:value-type="string" table:style-name="tablecell">
            <text:p text:style-name="tablealignleft"> → <text:a xlink:type="simple" xlink:href="https://doc.evir.hu/doku.php/evir:webshop:webshop_regisztracio" text:style-name="Internet_20_link" text:visited-style-name="Visited_20_Internet_20_Link">Webshop regisztráció</text:a>. A regisztrációs link a felületre kitett <text:span text:style-name="Strong_20_Emphasis">Login</text:span> elemen keresztül érhető el, a regisztráció e-mailes megerősítéssel zárul, és partnert is létrehoz. </text:p>
          </table:table-cell>
        </table:table-row>
      </table:table>
      <text:p text:style-name="Text_20_body">Részletesen: <text:a xlink:type="simple" xlink:href="https://doc.evir.hu/doku.php/evir:webshop:felhasznalok" text:style-name="Internet_20_link" text:visited-style-name="Visited_20_Internet_20_Link">Webshop felhasználók</text:a></text:p>
      <text:p text:style-name="Horizontal_20_Line"/>
      <text:h text:style-name="Heading_20_3" text:outline-level="3"><text:bookmark-start text:name="__RefHeading___uezemeltetes_a_rendeles_utja_15"/><text:bookmark-start text:name="uezemeltetes_a_rendeles_utja"/>8. Üzemeltetés, a rendelés útja<text:bookmark-end text:name="__RefHeading___uezemeltetes_a_rendeles_utja_15"/><text:bookmark-end text:name="uezemeltetes_a_rendeles_utja"/></text:h>
      <text:p text:style-name="Text_20_body">A webshopban leadott megrendelés az eVIR <text:span text:style-name="Strong_20_Emphasis">vevői rendeléskezelőjébe</text:span> kerül — ugyanoda, ahova a kézzel rögzített és a külső webshopból letöltött rendelések. Onnantól a folyamat azonos:</text:p>
      <text:list text:style-name="List_20_1" text:continue-numbering="false">
        <text:list-item>
          <text:p text:style-name="List_20_1_Content_First"> <text:a xlink:type="simple" xlink:href="https://doc.evir.hu/doku.php/evir:folyamatok:ertekesites" text:style-name="Internet_20_link" text:visited-style-name="Visited_20_Internet_20_Link">Értékesítési folyamat</text:a> — készlet biztosítása, rendelés állapotok</text:p>
        </text:list-item>
        <text:list-item>
          <text:p text:style-name="List_20_1_Content"> <text:a xlink:type="simple" xlink:href="https://doc.evir.hu/doku.php/evir:folyamatok:kiszallitas" text:style-name="Internet_20_link" text:visited-style-name="Visited_20_Internet_20_Link">Kiszállítási folyamat</text:a> — szállítólevél, futár</text:p>
        </text:list-item>
        <text:list-item>
          <text:p text:style-name="List_20_1_Content"> <text:a xlink:type="simple" xlink:href="https://doc.evir.hu/doku.php/evir:folyamatok:szamlazas" text:style-name="Internet_20_link" text:visited-style-name="Visited_20_Internet_20_Link">Számlázási folyamat</text:a></text:p>
        </text:list-item>
        <text:list-item>
          <text:p text:style-name="List_20_1_Content_Last"> <text:a xlink:type="simple" xlink:href="https://doc.evir.hu/doku.php/evir:folyamatok:logisztikai_folyamat" text:style-name="Internet_20_link" text:visited-style-name="Visited_20_Internet_20_Link">Az eVIR logisztikai folyamata</text:a> — teljes áttekintés</text:p>
        </text:list-item>
      </text:list>
      <text:p text:style-name="Text_20_body">Rendszeres webshopos műveletek: <text:span text:style-name="Source_20_Text">Webshop → <text:span text:style-name="Strong_20_Emphasis">Cikk lista export</text:span></text:span>, <text:span text:style-name="Source_20_Text">Webshop → <text:span text:style-name="Strong_20_Emphasis">Listák</text:span> → Aktuális cikkek</text:span>.</text:p>
      <text:p text:style-name="Horizontal_20_Line"/>
      <text:h text:style-name="Heading_20_3" text:outline-level="3"><text:bookmark-start text:name="__RefHeading___hol_allitom_be_16"/><text:bookmark-start text:name="hol_allitom_be"/>Hol állítom be…?<text:bookmark-end text:name="__RefHeading___hol_allitom_be_16"/><text:bookmark-end text:name="hol_allitom_be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Kérdés </text:p>
          </table:table-cell>
          <table:table-cell office:value-type="string" table:style-name="tableheader">
            <text:p text:style-name="Table_20_Heading"> Menüpont </text:p>
          </table:table-cell>
          <table:table-cell office:value-type="string" table:style-name="tableheader">
            <text:p text:style-name="Table_20_Heading"> Leírás </text:p>
          </table:table-cell>
        </table:table-row>
        <table:table-row>
          <table:table-cell office:value-type="string" table:style-name="tablecell">
            <text:p text:style-name="tablealignleft"> Miért nem látszik egy termék? </text:p>
          </table:table-cell>
          <table:table-cell office:value-type="string" table:style-name="tablecell">
            <text:p text:style-name="tablealignleft"> Cikk adatai, <text:span text:style-name="Emphasis">Webshop beállítás</text:span> mező </text:p>
          </table:table-cell>
          <table:table-cell office:value-type="string" table:style-name="tablecell">
            <text:p text:style-name="tablealignleft"> <text:a xlink:type="simple" xlink:href="https://doc.evir.hu/doku.php/evir:webshop:webshop_cikk_lathatosag" text:style-name="Internet_20_link" text:visited-style-name="Visited_20_Internet_20_Link">Cikkek láthatósága</text:a> </text:p>
          </table:table-cell>
        </table:table-row>
        <table:table-row>
          <table:table-cell office:value-type="string" table:style-name="tablecell">
            <text:p text:style-name="tablealignleft"> Milyen áron lássa a vásárló? </text:p>
          </table:table-cell>
          <table:table-cell office:value-type="string" table:style-name="tablecell">
            <text:p text:style-name="tablealignleft"> Webshop → Beállítás → Webshop működés </text:p>
          </table:table-cell>
          <table:table-cell office:value-type="string" table:style-name="tablecell">
            <text:p text:style-name="tablealignleft"> <text:a xlink:type="simple" xlink:href="https://doc.evir.hu/doku.php/evir:webshop:webshop_mukodes" text:style-name="Internet_20_link" text:visited-style-name="Visited_20_Internet_20_Link">Webshop működés</text:a> </text:p>
          </table:table-cell>
        </table:table-row>
        <table:table-row>
          <table:table-cell office:value-type="string" table:style-name="tablecell">
            <text:p text:style-name="tablealignleft"> Melyik raktár készlete látszik? </text:p>
          </table:table-cell>
          <table:table-cell office:value-type="string" table:style-name="tablecell">
            <text:p text:style-name="tablealignleft"> Webshop → Beállítás → Webshop működés </text:p>
          </table:table-cell>
          <table:table-cell office:value-type="string" table:style-name="tablecell">
            <text:p text:style-name="tablealignleft"> <text:a xlink:type="simple" xlink:href="https://doc.evir.hu/doku.php/evir:webshop:webshop_mukodes" text:style-name="Internet_20_link" text:visited-style-name="Visited_20_Internet_20_Link">Webshop működés</text:a> </text:p>
          </table:table-cell>
        </table:table-row>
        <table:table-row>
          <table:table-cell office:value-type="string" table:style-name="tablecell">
            <text:p text:style-name="tablealignleft"> Foglaljon-e készletet a rendelés? </text:p>
          </table:table-cell>
          <table:table-cell office:value-type="string" table:style-name="tablecell">
            <text:p text:style-name="tablealignleft"> Webshop → Beállítás → Webshop működés, <text:span text:style-name="Emphasis">Rendelés módja</text:span> </text:p>
          </table:table-cell>
          <table:table-cell office:value-type="string" table:style-name="tablecell">
            <text:p text:style-name="tablealignleft"> <text:a xlink:type="simple" xlink:href="https://doc.evir.hu/doku.php/evir:webshop:webshop_keszletkezeles" text:style-name="Internet_20_link" text:visited-style-name="Visited_20_Internet_20_Link">Készletkezelés</text:a> </text:p>
          </table:table-cell>
        </table:table-row>
        <table:table-row>
          <table:table-cell office:value-type="string" table:style-name="tablecell">
            <text:p text:style-name="tablealignleft"> Mi legyen a főoldalon? </text:p>
          </table:table-cell>
          <table:table-cell office:value-type="string" table:style-name="tablecell">
            <text:p text:style-name="tablealignleft"> Public web → Beállítás → Rendszeroldalak, majd Webshop → Beállítás → Általános beállítások </text:p>
          </table:table-cell>
          <table:table-cell office:value-type="string" table:style-name="tablecell">
            <text:p text:style-name="tablealignleft"> <text:a xlink:type="simple" xlink:href="https://doc.evir.hu/doku.php/evir:public_web:rendszeroldalak" text:style-name="Internet_20_link" text:visited-style-name="Visited_20_Internet_20_Link">Rendszeroldalak</text:a> </text:p>
          </table:table-cell>
        </table:table-row>
        <table:table-row>
          <table:table-cell office:value-type="string" table:style-name="tablecell">
            <text:p text:style-name="tablealignleft"> Mit tartalmazzon a visszaigazoló e-mail? </text:p>
          </table:table-cell>
          <table:table-cell office:value-type="string" table:style-name="tablecell">
            <text:p text:style-name="tablealignleft"> Public web → Beállítás → Email tartalom </text:p>
          </table:table-cell>
          <table:table-cell office:value-type="string" table:style-name="tablecell">
            <text:p text:style-name="tablealignleft"> <text:a xlink:type="simple" xlink:href="https://doc.evir.hu/doku.php/evir:public_web:webshop_email_tartalom" text:style-name="Internet_20_link" text:visited-style-name="Visited_20_Internet_20_Link">Email tartalom</text:a> </text:p>
          </table:table-cell>
        </table:table-row>
        <table:table-row>
          <table:table-cell office:value-type="string" table:style-name="tablecell">
            <text:p text:style-name="tablealignleft"> Hová kerüljön a kosár, a kereső, a kategóriafa? </text:p>
          </table:table-cell>
          <table:table-cell office:value-type="string" table:style-name="tablecell">
            <text:p text:style-name="tablealignleft"> Webshop → Beállítás → Webshop felület </text:p>
          </table:table-cell>
          <table:table-cell office:value-type="string" table:style-name="tablecell">
            <text:p text:style-name="tablealignleft"> <text:a xlink:type="simple" xlink:href="https://doc.evir.hu/doku.php/evir:webshop:felulet_beallitasok" text:style-name="Internet_20_link" text:visited-style-name="Visited_20_Internet_20_Link">Webshop felület</text:a> </text:p>
          </table:table-cell>
        </table:table-row>
        <table:table-row>
          <table:table-cell office:value-type="string" table:style-name="tablecell">
            <text:p text:style-name="tablealignleft"> Hogyan nézzen ki egy oldalrész? </text:p>
          </table:table-cell>
          <table:table-cell office:value-type="string" table:style-name="tablecell">
            <text:p text:style-name="tablealignleft"> Webshop → Beállítás → Webshop sablon </text:p>
          </table:table-cell>
          <table:table-cell office:value-type="string" table:style-name="tablecell">
            <text:p text:style-name="tablealignleft"> <text:a xlink:type="simple" xlink:href="https://doc.evir.hu/doku.php/evir:webshop:webshop_sablon" text:style-name="Internet_20_link" text:visited-style-name="Visited_20_Internet_20_Link">Webshop sablon</text:a> </text:p>
          </table:table-cell>
        </table:table-row>
        <table:table-row>
          <table:table-cell office:value-type="string" table:style-name="tablecell">
            <text:p text:style-name="tablealignleft"> Hogyan kerül ki a cég logója? </text:p>
          </table:table-cell>
          <table:table-cell office:value-type="string" table:style-name="tablecell">
            <text:p text:style-name="tablealignleft"> Rendszer → Fájlkezelő → Webshop grafikák </text:p>
          </table:table-cell>
          <table:table-cell office:value-type="string" table:style-name="tablecell">
            <text:p text:style-name="tablealignleft"> <text:a xlink:type="simple" xlink:href="https://doc.evir.hu/doku.php/evir:webshop:fejlec_logo_kirakasa" text:style-name="Internet_20_link" text:visited-style-name="Visited_20_Internet_20_Link">Logó kirakása</text:a> </text:p>
          </table:table-cell>
        </table:table-row>
        <table:table-row>
          <table:table-cell office:value-type="string" table:style-name="tablecell">
            <text:p text:style-name="tablealignleft"> Miből lesz a termék leírása? </text:p>
          </table:table-cell>
          <table:table-cell office:value-type="string" table:style-name="tablecell">
            <text:p text:style-name="tablealignleft"> Webshop → Beállítás → Webshop működés, <text:span text:style-name="Emphasis">Leírás</text:span> mező </text:p>
          </table:table-cell>
          <table:table-cell office:value-type="string" table:style-name="tablecell">
            <text:p text:style-name="tablealignleft"> <text:a xlink:type="simple" xlink:href="https://doc.evir.hu/doku.php/evir:webshop:leiras_megjelenites" text:style-name="Internet_20_link" text:visited-style-name="Visited_20_Internet_20_Link">Leírás megjelenítése</text:a> </text:p>
          </table:table-cell>
        </table:table-row>
        <table:table-row>
          <table:table-cell office:value-type="string" table:style-name="tablecell">
            <text:p text:style-name="tablealignleft"> Miért nem küldhető be a rendelés? </text:p>
          </table:table-cell>
          <table:table-cell office:value-type="string" table:style-name="tablecell">
            <text:p text:style-name="tablealignleft"> Webshop → Beállítás → Átvétel / Fizetés módja </text:p>
          </table:table-cell>
          <table:table-cell office:value-type="string" table:style-name="tablecell">
            <text:p text:style-name="tablealignleft"> <text:a xlink:type="simple" xlink:href="https://doc.evir.hu/doku.php/evir:webshop:webshop_atveteli_mod" text:style-name="Internet_20_link" text:visited-style-name="Visited_20_Internet_20_Link">Átvételi mód</text:a>, <text:a xlink:type="simple" xlink:href="https://doc.evir.hu/doku.php/evir:webshop:webshop_fizetesi_mod" text:style-name="Internet_20_link" text:visited-style-name="Visited_20_Internet_20_Link">Fizetési mód</text:a> </text:p>
          </table:table-cell>
        </table:table-row>
        <table:table-row>
          <table:table-cell office:value-type="string" table:style-name="tablecell">
            <text:p text:style-name="tablealignleft"> Hogyan lehet regisztrálni? </text:p>
          </table:table-cell>
          <table:table-cell office:value-type="string" table:style-name="tablecell">
            <text:p text:style-name="tablealignleft"> Webshop felület → Login elem </text:p>
          </table:table-cell>
          <table:table-cell office:value-type="string" table:style-name="tablecell">
            <text:p text:style-name="tablealignleft"> <text:a xlink:type="simple" xlink:href="https://doc.evir.hu/doku.php/evir:webshop:webshop_regisztracio" text:style-name="Internet_20_link" text:visited-style-name="Visited_20_Internet_20_Link">Regisztráció</text:a> </text:p>
          </table:table-cell>
        </table:table-row>
        <table:table-row>
          <table:table-cell office:value-type="string" table:style-name="tablecell">
            <text:p text:style-name="tablealignleft"> Hogyan adok át egy szűrt terméklistát? </text:p>
          </table:table-cell>
          <table:table-cell office:value-type="string" table:style-name="tablecell">
            <text:p text:style-name="tablealignleft"> Webshop → Beállítás → Címke keresőlinkek </text:p>
          </table:table-cell>
          <table:table-cell office:value-type="string" table:style-name="tablecell">
            <text:p text:style-name="tablealignleft"> <text:a xlink:type="simple" xlink:href="https://doc.evir.hu/doku.php/evir:webshop:cimke_keresolinkek" text:style-name="Internet_20_link" text:visited-style-name="Visited_20_Internet_20_Link">Címke keresőlinkek</text:a> </text:p>
          </table:table-cell>
        </table:table-row>
        <table:table-row>
          <table:table-cell office:value-type="string" table:style-name="tablecell">
            <text:p text:style-name="tablealignleft"> Több nyelven hogyan működik? </text:p>
          </table:table-cell>
          <table:table-cell office:value-type="string" table:style-name="tablecell">
            <text:p text:style-name="tablealignleft"> Törzsadatok → Cikkszámok → Idegen nyelvi megnevezések </text:p>
          </table:table-cell>
          <table:table-cell office:value-type="string" table:style-name="tablecell">
            <text:p text:style-name="tablealignleft"> <text:a xlink:type="simple" xlink:href="https://doc.evir.hu/doku.php/evir:torzsadatok:cikktorzs:idegen_nyelvi_megnevezesek" text:style-name="Internet_20_link" text:visited-style-name="Visited_20_Internet_20_Link">Idegen nyelvi megnevezések</text:a> </text:p>
          </table:table-cell>
        </table:table-row>
      </table:table>
      <text:p text:style-name="Horizontal_20_Line"/>
      <text:h text:style-name="Heading_20_3" text:outline-level="3"><text:bookmark-start text:name="__RefHeading___ha_valami_nem_jelenik_meg_17"/><text:bookmark-start text:name="ha_valami_nem_jelenik_meg"/>Ha valami nem jelenik meg<text:bookmark-end text:name="__RefHeading___ha_valami_nem_jelenik_meg_17"/><text:bookmark-end text:name="ha_valami_nem_jelenik_meg"/></text:h>
      <text:p text:style-name="Text_20_body">A tipikus okok és az ellenőrzés sorrendje (kitett elem nem látszik, szerkesztett sablon nem hat, termék nem jön elő, rendelés nem küldhető be, üres oldalsáv) a <text:span text:style-name="Strong_20_Emphasis"><text:a xlink:type="simple" xlink:href="https://doc.evir.hu/doku.php/evir:webshop:webshop_osszerakas#ha_valami_nem_jelenik_meg_ellenorzolista" text:style-name="Internet_20_link" text:visited-style-name="Visited_20_Internet_20_Link">Webshop felületének összerakása</text:a></text:span> oldal ellenőrzőlistáján van.</text:p>
      <text:p text:style-name="Text_20_body">Elemenkénti hibakeresés: <text:a xlink:type="simple" xlink:href="https://doc.evir.hu/doku.php/evir:webshop:fejlec_logo_kirakasa" text:style-name="Internet_20_link" text:visited-style-name="Visited_20_Internet_20_Link">logó</text:a> · <text:a xlink:type="simple" xlink:href="https://doc.evir.hu/doku.php/evir:webshop:banner_kirakasa" text:style-name="Internet_20_link" text:visited-style-name="Visited_20_Internet_20_Link">banner</text:a> · <text:a xlink:type="simple" xlink:href="https://doc.evir.hu/doku.php/evir:webshop:fejlec_nyelv_valaszto_kirakasa" text:style-name="Internet_20_link" text:visited-style-name="Visited_20_Internet_20_Link">nyelvválasztó</text:a></text:p>
      <text:p text:style-name="Horizontal_20_Line"/>
      <text:h text:style-name="Heading_20_3" text:outline-level="3"><text:bookmark-start text:name="__RefHeading___a_nevter_oldalai_18"/><text:bookmark-start text:name="a_nevter_oldalai"/>A névtér oldalai<text:bookmark-end text:name="__RefHeading___a_nevter_oldalai_18"/><text:bookmark-end text:name="a_nevter_oldalai"/></text:h>
      <text:h text:style-name="Heading_20_4" text:outline-level="4"><text:bookmark-start text:name="__RefHeading___attekintes_19"/><text:bookmark-start text:name="attekintes"/>Áttekintés<text:bookmark-end text:name="__RefHeading___attekintes_19"/><text:bookmark-end text:name="attekintes"/></text:h>
      <text:list text:style-name="List_20_1" text:continue-numbering="false">
        <text:list-item>
          <text:p text:style-name="List_20_1_Content_First"> <text:a xlink:type="simple" xlink:href="https://doc.evir.hu/doku.php/evir:webshop:altalanos" text:style-name="Internet_20_link" text:visited-style-name="Visited_20_Internet_20_Link">A webshop kezeléséről</text:a></text:p>
        </text:list-item>
        <text:list-item>
          <text:p text:style-name="List_20_1_Content"> <text:a xlink:type="simple" xlink:href="https://doc.evir.hu/doku.php/evir:webshop:beallitas_menu" text:style-name="Internet_20_link" text:visited-style-name="Visited_20_Internet_20_Link">Webshop beállítások (menü)</text:a></text:p>
        </text:list-item>
        <text:list-item>
          <text:p text:style-name="List_20_1_Content_Last"> <text:a xlink:type="simple" xlink:href="https://doc.evir.hu/doku.php/evir:webshop:webshop_osszerakas" text:style-name="Internet_20_link" text:visited-style-name="Visited_20_Internet_20_Link">Webshop felületének összerakása</text:a></text:p>
        </text:list-item>
      </text:list>
      <text:h text:style-name="Heading_20_4" text:outline-level="4"><text:bookmark-start text:name="__RefHeading___cikkek_20"/><text:bookmark-start text:name="cikkek"/>Cikkek<text:bookmark-end text:name="__RefHeading___cikkek_20"/><text:bookmark-end text:name="cikkek"/></text:h>
      <text:list text:style-name="List_20_1" text:continue-numbering="false">
        <text:list-item>
          <text:p text:style-name="List_20_1_Content_First"> <text:a xlink:type="simple" xlink:href="https://doc.evir.hu/doku.php/evir:webshop:webshop_cikk_beallitasok" text:style-name="Internet_20_link" text:visited-style-name="Visited_20_Internet_20_Link">Webshop cikk beállítások</text:a></text:p>
        </text:list-item>
        <text:list-item>
          <text:p text:style-name="List_20_1_Content"> <text:a xlink:type="simple" xlink:href="https://doc.evir.hu/doku.php/evir:webshop:webshop_cikk_tulajdonsagok" text:style-name="Internet_20_link" text:visited-style-name="Visited_20_Internet_20_Link">Webshop cikk tulajdonságok</text:a></text:p>
        </text:list-item>
        <text:list-item>
          <text:p text:style-name="List_20_1_Content"> <text:a xlink:type="simple" xlink:href="https://doc.evir.hu/doku.php/evir:webshop:cikk_tulajdonsag_beallitasai" text:style-name="Internet_20_link" text:visited-style-name="Visited_20_Internet_20_Link">Cikk tulajdonságok webshop beállításai</text:a></text:p>
        </text:list-item>
        <text:list-item>
          <text:p text:style-name="List_20_1_Content"> <text:a xlink:type="simple" xlink:href="https://doc.evir.hu/doku.php/evir:webshop:webshop_cikk_lathatosag" text:style-name="Internet_20_link" text:visited-style-name="Visited_20_Internet_20_Link">Cikkek láthatósága a webshopon</text:a></text:p>
        </text:list-item>
        <text:list-item>
          <text:p text:style-name="List_20_1_Content"> <text:a xlink:type="simple" xlink:href="https://doc.evir.hu/doku.php/evir:webshop:webshop_cikk_kepek" text:style-name="Internet_20_link" text:visited-style-name="Visited_20_Internet_20_Link">Webshop cikk képek</text:a></text:p>
        </text:list-item>
        <text:list-item>
          <text:p text:style-name="List_20_1_Content"> <text:a xlink:type="simple" xlink:href="https://doc.evir.hu/doku.php/evir:webshop:cikk_adatok_oldal" text:style-name="Internet_20_link" text:visited-style-name="Visited_20_Internet_20_Link">Cikk adatok oldal alapértelmezett felépítése</text:a></text:p>
        </text:list-item>
        <text:list-item>
          <text:p text:style-name="List_20_1_Content"> <text:a xlink:type="simple" xlink:href="https://doc.evir.hu/doku.php/evir:webshop:leiras_megjelenites" text:style-name="Internet_20_link" text:visited-style-name="Visited_20_Internet_20_Link">Leírás megjelenítésének folyamata</text:a></text:p>
        </text:list-item>
        <text:list-item>
          <text:p text:style-name="List_20_1_Content"> <text:a xlink:type="simple" xlink:href="https://doc.evir.hu/doku.php/evir:webshop:rovid_leiras_megjelenites" text:style-name="Internet_20_link" text:visited-style-name="Visited_20_Internet_20_Link">Rövid leírás megjelenítésének folyamata</text:a></text:p>
        </text:list-item>
        <text:list-item>
          <text:p text:style-name="List_20_1_Content_Last"> <text:a xlink:type="simple" xlink:href="https://doc.evir.hu/doku.php/evir:webshop:lista_leiras_megjelenites" text:style-name="Internet_20_link" text:visited-style-name="Visited_20_Internet_20_Link">Lista leírás megjelenítésének folyamata</text:a></text:p>
        </text:list-item>
      </text:list>
      <text:h text:style-name="Heading_20_4" text:outline-level="4"><text:bookmark-start text:name="__RefHeading___toemeges_muveletek_21"/><text:bookmark-start text:name="toemeges_muveletek"/>Tömeges műveletek<text:bookmark-end text:name="__RefHeading___toemeges_muveletek_21"/><text:bookmark-end text:name="toemeges_muveletek"/></text:h>
      <text:list text:style-name="List_20_1" text:continue-numbering="false">
        <text:list-item>
          <text:p text:style-name="List_20_1_Content_First"> <text:a xlink:type="simple" xlink:href="https://doc.evir.hu/doku.php/evir:webshop:cikk_kategoria_csoport_import" text:style-name="Internet_20_link" text:visited-style-name="Visited_20_Internet_20_Link">További kategóriák exportálása és importálása</text:a></text:p>
        </text:list-item>
        <text:list-item>
          <text:p text:style-name="List_20_1_Content"> <text:a xlink:type="simple" xlink:href="https://doc.evir.hu/doku.php/evir:webshop:cikk_kapcsolatok_import" text:style-name="Internet_20_link" text:visited-style-name="Visited_20_Internet_20_Link">Cikk-kapcsolatok exportálása és importálása</text:a></text:p>
        </text:list-item>
        <text:list-item>
          <text:p text:style-name="List_20_1_Content_Last"> <text:a xlink:type="simple" xlink:href="https://doc.evir.hu/doku.php/evir:webshop:cikk_webcimek_import" text:style-name="Internet_20_link" text:visited-style-name="Visited_20_Internet_20_Link">Cikk webcímek exportálása és importálása</text:a></text:p>
        </text:list-item>
      </text:list>
      <text:h text:style-name="Heading_20_4" text:outline-level="4"><text:bookmark-start text:name="__RefHeading___mukoedes_22"/><text:bookmark-start text:name="mukoedes"/>Működés<text:bookmark-end text:name="__RefHeading___mukoedes_22"/><text:bookmark-end text:name="mukoedes"/></text:h>
      <text:list text:style-name="List_20_1" text:continue-numbering="false">
        <text:list-item>
          <text:p text:style-name="List_20_1_Content_First"> <text:a xlink:type="simple" xlink:href="https://doc.evir.hu/doku.php/evir:webshop:webshop_mukodes" text:style-name="Internet_20_link" text:visited-style-name="Visited_20_Internet_20_Link">Webshop működés</text:a></text:p>
        </text:list-item>
        <text:list-item>
          <text:p text:style-name="List_20_1_Content"> <text:a xlink:type="simple" xlink:href="https://doc.evir.hu/doku.php/evir:webshop:webshop_keszletkezeles" text:style-name="Internet_20_link" text:visited-style-name="Visited_20_Internet_20_Link">Webshop rendeléskor a készletkezelés beállításai</text:a></text:p>
        </text:list-item>
        <text:list-item>
          <text:p text:style-name="List_20_1_Content_Last"> <text:a xlink:type="simple" xlink:href="https://doc.evir.hu/doku.php/evir:webshop:altalanos_beallitasok" text:style-name="Internet_20_link" text:visited-style-name="Visited_20_Internet_20_Link">Webshop általános beállításai</text:a></text:p>
        </text:list-item>
      </text:list>
      <text:h text:style-name="Heading_20_4" text:outline-level="4"><text:bookmark-start text:name="__RefHeading___feluelet_23"/><text:bookmark-start text:name="feluelet"/>Felület<text:bookmark-end text:name="__RefHeading___feluelet_23"/><text:bookmark-end text:name="feluelet"/></text:h>
      <text:list text:style-name="List_20_1" text:continue-numbering="false">
        <text:list-item>
          <text:p text:style-name="List_20_1_Content_First"> <text:a xlink:type="simple" xlink:href="https://doc.evir.hu/doku.php/evir:webshop:felulet_beallitasok" text:style-name="Internet_20_link" text:visited-style-name="Visited_20_Internet_20_Link">Webshop felület szerkesztése</text:a></text:p>
        </text:list-item>
        <text:list-item>
          <text:p text:style-name="List_20_1_Content"> <text:a xlink:type="simple" xlink:href="https://doc.evir.hu/doku.php/evir:webshop:webshop_sablon" text:style-name="Internet_20_link" text:visited-style-name="Visited_20_Internet_20_Link">Webshop sablon</text:a></text:p>
        </text:list-item>
        <text:list-item>
          <text:p text:style-name="List_20_1_Content"> <text:a xlink:type="simple" xlink:href="https://doc.evir.hu/doku.php/evir:webshop:fejlec_logo_kirakasa" text:style-name="Internet_20_link" text:visited-style-name="Visited_20_Internet_20_Link">Logó kirakása a webshop fejlécébe</text:a></text:p>
        </text:list-item>
        <text:list-item>
          <text:p text:style-name="List_20_1_Content"> <text:a xlink:type="simple" xlink:href="https://doc.evir.hu/doku.php/evir:webshop:banner_kirakasa" text:style-name="Internet_20_link" text:visited-style-name="Visited_20_Internet_20_Link">Banner kirakása a webshopra</text:a></text:p>
        </text:list-item>
        <text:list-item>
          <text:p text:style-name="List_20_1_Content"> <text:a xlink:type="simple" xlink:href="https://doc.evir.hu/doku.php/evir:webshop:fejlec_nyelv_valaszto_kirakasa" text:style-name="Internet_20_link" text:visited-style-name="Visited_20_Internet_20_Link">Nyelvválasztó kirakása a webshop fejlécébe</text:a></text:p>
        </text:list-item>
        <text:list-item>
          <text:p text:style-name="List_20_1_Content"> <text:a xlink:type="simple" xlink:href="https://doc.evir.hu/doku.php/evir:webshop:kapcsolat_oldal" text:style-name="Internet_20_link" text:visited-style-name="Visited_20_Internet_20_Link">Kapcsolat oldal</text:a></text:p>
        </text:list-item>
        <text:list-item>
          <text:p text:style-name="List_20_1_Content_Last"> <text:a xlink:type="simple" xlink:href="https://doc.evir.hu/doku.php/evir:webshop:cimke_keresolinkek" text:style-name="Internet_20_link" text:visited-style-name="Visited_20_Internet_20_Link">Címke keresőlinkek</text:a></text:p>
        </text:list-item>
      </text:list>
      <text:h text:style-name="Heading_20_4" text:outline-level="4"><text:bookmark-start text:name="__RefHeading___rendeles_es_felhasznalok_24"/><text:bookmark-start text:name="rendeles_es_felhasznalok"/>Rendelés és felhasználók<text:bookmark-end text:name="__RefHeading___rendeles_es_felhasznalok_24"/><text:bookmark-end text:name="rendeles_es_felhasznalok"/></text:h>
      <text:list text:style-name="List_20_1" text:continue-numbering="false">
        <text:list-item>
          <text:p text:style-name="List_20_1_Content_First"> <text:a xlink:type="simple" xlink:href="https://doc.evir.hu/doku.php/evir:webshop:webshop_atveteli_mod" text:style-name="Internet_20_link" text:visited-style-name="Visited_20_Internet_20_Link">Átvételi mód</text:a></text:p>
        </text:list-item>
        <text:list-item>
          <text:p text:style-name="List_20_1_Content"> <text:a xlink:type="simple" xlink:href="https://doc.evir.hu/doku.php/evir:webshop:webshop_fizetesi_mod" text:style-name="Internet_20_link" text:visited-style-name="Visited_20_Internet_20_Link">Fizetési mód</text:a></text:p>
        </text:list-item>
        <text:list-item>
          <text:p text:style-name="List_20_1_Content"> <text:a xlink:type="simple" xlink:href="https://doc.evir.hu/doku.php/evir:webshop:felhasznalok" text:style-name="Internet_20_link" text:visited-style-name="Visited_20_Internet_20_Link">Webshop felhasználók</text:a></text:p>
        </text:list-item>
        <text:list-item>
          <text:p text:style-name="List_20_1_Content_Last"> <text:a xlink:type="simple" xlink:href="https://doc.evir.hu/doku.php/evir:webshop:webshop_regisztracio" text:style-name="Internet_20_link" text:visited-style-name="Visited_20_Internet_20_Link">Webshop regisztráció</text:a></text:p>
        </text:list-item>
      </text:list>
      <text:p text:style-name="Horizontal_20_Line"/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folyamatok:webshop_belso" text:style-name="Internet_20_link" text:visited-style-name="Visited_20_Internet_20_Link">Belső (B2B) webshop beüzemelése</text:a></text:p>
        </text:list-item>
        <text:list-item>
          <text:p text:style-name="List_20_1_Content"> <text:a xlink:type="simple" xlink:href="https://doc.evir.hu/doku.php/evir:folyamatok:webshop_kulso" text:style-name="Internet_20_link" text:visited-style-name="Visited_20_Internet_20_Link">Külső webshop csatlakoztatása</text:a></text:p>
        </text:list-item>
        <text:list-item>
          <text:p text:style-name="List_20_1_Content"> <text:a xlink:type="simple" xlink:href="https://doc.evir.hu/doku.php/evir:folyamatok:elokeszites" text:style-name="Internet_20_link" text:visited-style-name="Visited_20_Internet_20_Link">Előkészítés — törzsadatok</text:a></text:p>
        </text:list-item>
        <text:list-item>
          <text:p text:style-name="List_20_1_Content"> <text:a xlink:type="simple" xlink:href="https://doc.evir.hu/doku.php/evir:folyamatok:logisztikai_folyamat" text:style-name="Internet_20_link" text:visited-style-name="Visited_20_Internet_20_Link">Az eVIR logisztikai folyamata</text:a></text:p>
        </text:list-item>
        <text:list-item>
          <text:p text:style-name="List_20_1_Content"> <text:a xlink:type="simple" xlink:href="https://doc.evir.hu/doku.php/evir:webshop_connector:kulso_webshop" text:style-name="Internet_20_link" text:visited-style-name="Visited_20_Internet_20_Link">Külső webshop üzemeltetése</text:a></text:p>
        </text:list-item>
        <text:list-item>
          <text:p text:style-name="List_20_1_Content"> <text:a xlink:type="simple" xlink:href="https://doc.evir.hu/doku.php/evir:public_web:beallitas_menu" text:style-name="Internet_20_link" text:visited-style-name="Visited_20_Internet_20_Link">Public web: Beállítás menü</text:a></text:p>
        </text:list-item>
        <text:list-item>
          <text:p text:style-name="List_20_1_Content_Last"> <text:a xlink:type="simple" xlink:href="https://doc.evir.hu/doku.php/evir-faq:webshop_inditas" text:style-name="Internet_20_link" text:visited-style-name="Visited_20_Internet_20_Link">Webshop indítás — üzleti és technikai előfeltétele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2::08:50</meta:creation-date>
    <dc:creator>Generated</dc:creator>
    <dc:date>2026-09-14T12::08:50</dc:date>
    <dc:language>en-US</dc:language>
    <meta:editing-cycles>1</meta:editing-cycles>
    <meta:editing-duration>PT0S</meta:editing-duration>
    <dc:title>evir:webshop:00_osszefoglalo</dc:title>
  </office:meta>
</office:document-meta>
</file>