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a17e9b8dbdd0df7d3bca8b2557a1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altalanos"/><text:bookmark-start text:name="__RefHeading___webshop_1"/><text:bookmark-start text:name="webshop"/>Webshop<text:bookmark-end text:name="__RefHeading___webshop_1"/><text:bookmark-end text:name="webshop"/></text:h>
      <text:p text:style-name="Text_20_body">Az eVIR rendszerhez elérhető egy B2B webshop modul, amivel a viszonteladók, partnerek részére többek között valós idejű készlet és ár információk érhetőek el közvetlenül a rendszerből, szinkronizálás vagy más külső folyamat közbeiktatása nélkül. <text:line-break/>
Ez a webshop nem annyira végfelhasználók (fogyasztók) számára lett kialakítva, így nincs optimalizálva SEO szempontból, nincs implementálva benne a bankkártyás vagy paypal fizetés, stb. <text:line-break/>
Amennyiben ilyen igényekkel kell megvalósítani egy végfelhasználói webshopot, akkor arra <text:span text:style-name="Strong_20_Emphasis"><text:a xlink:type="simple" xlink:href="https://doc.evir.hu/doku.php/evir:webshop_connector:kulso_webshop" text:style-name="Internet_20_link" text:visited-style-name="Visited_20_Internet_20_Link">külső webshop használat</text:a></text:span>át javasoljuk, melyekkel természetesen tud szinkronizálni az eVIR.</text:p>
      <text:p text:style-name="Text_20_body">A webshop használatához szükség van az induláskor az alapbeállítások elvégzésére, ezek: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webshop:webshop_cikk_beallitasok" text:style-name="Internet_20_link" text:visited-style-name="Visited_20_Internet_20_Link">Webshopban árult cikkek beállításai</text:a></text:span> <text:line-break/><text:span text:style-name=""/> Ezeknek az elvégzése külső és belső webshop használata esetén egyaránt szükséges. </text:p>
        </text:list-item>
        <text:list-item>
          <text:p text:style-name="Numbering_20_1_Content"> <text:span text:style-name="Strong_20_Emphasis"><text:a xlink:type="simple" xlink:href="https://doc.evir.hu/doku.php/evir:webshop:beallitas_menu" text:style-name="Internet_20_link" text:visited-style-name="Visited_20_Internet_20_Link">Webshop működését befolyásoló beállítások</text:a></text:span></text:p>
        </text:list-item>
        <text:list-item>
          <text:p text:style-name="Numbering_20_1_Content"> <text:span text:style-name="Strong_20_Emphasis"><text:a xlink:type="simple" xlink:href="https://doc.evir.hu/doku.php/evir:webshop:felhasznalok" text:style-name="Internet_20_link" text:visited-style-name="Visited_20_Internet_20_Link">Webshop felhasználók kezelése</text:a></text:span>  <text:line-break/>A webshop működése lehet zártkörű, vagy nyitott:</text:p>
          <text:list text:style-name="List_20_1">
            <text:list-item>
              <text:p text:style-name="List_20_1_Content"> <text:span text:style-name="Strong_20_Emphasis">zártkörű működés</text:span> esetén kizárólag felhasználói névvel és jelszóval azonosított felhasználók léphetnek be a webshopba. Ebben az esetben a felhasználót az eVIR felületen a <text:span text:style-name="Source_20_Text">Public Web → <text:a xlink:type="simple" xlink:href="https://doc.evir.hu/doku.php/evir:webshop:felhasznalok" text:style-name="Internet_20_link" text:visited-style-name="Visited_20_Internet_20_Link">Felhasználók</text:a></text:span> menüpontban lehet felvinni, majd a nevet és a jelszót valamilyen úton eljuttatni hozzá.<text:line-break/>Technikailag ilyenkor létrehozunk egy „Vendég” felhasználót, és a rendszer beállításaiban ehhez a felhasználóhoz állítjuk be az automatikus bejelentkezést, amikor pedig a tényleges felhasználó bejelentkezik, akkor vált át arra a rendszer.</text:p>
            </text:list-item>
            <text:list-item>
              <text:p text:style-name="List_20_1_Content_Last"> <text:span text:style-name="Strong_20_Emphasis">nyílt működés</text:span> esetén <text:a xlink:type="simple" xlink:href="https://doc.evir.hu/doku.php/evir:webshop:webshop_regisztracio" text:style-name="Internet_20_link" text:visited-style-name="Visited_20_Internet_20_Link">szabadon lehet regisztrálni</text:a>, <text:a xlink:type="simple" xlink:href="https://doc.evir.hu/doku.php/evir:webshop:felhasznalok" text:style-name="Internet_20_link" text:visited-style-name="Visited_20_Internet_20_Link">új felhasználót létrehozni</text:a>.</text:p>
            </text:list-item>
          </text:list>
        </text:list-item>
      </text:list>
      <text:p text:style-name="Text_20_body"><draw:frame draw:style-name="media" draw:name="0" text:anchor-type="as-char" draw:z-index="0" svg:width="37.041666666667cm" style:rel-width="100%" svg:height="28.495625cm" style:rel-height="scale"><draw:image xlink:href="Pictures/14a17e9b8dbdd0df7d3bca8b2557a1ff.png" xlink:type="simple" xlink:show="embed" xlink:actuate="onLoad"/></draw:frame></text:p>
      <text:p text:style-name="Horizontal_20_Line"/>
      <text:p text:style-name="Text_20_body"><text:span text:style-name="underline">Folyamat-leírások:</text:span></text:p>
      <text:list text:style-name="List_20_1" text:continue-numbering="false">
        <text:list-item>
          <text:p text:style-name="List_20_1_Content_First"> <text:a xlink:type="simple" xlink:href="https://doc.evir.hu/doku.php/evir:folyamatok:webshop_belso" text:style-name="Internet_20_link" text:visited-style-name="Visited_20_Internet_20_Link">Belső (B2B) webshop beüzemelése</text:a> — lépéssor nulláról</text:p>
        </text:list-item>
        <text:list-item>
          <text:p text:style-name="List_20_1_Content"> <text:a xlink:type="simple" xlink:href="https://doc.evir.hu/doku.php/evir:folyamatok:webshop_kulso" text:style-name="Internet_20_link" text:visited-style-name="Visited_20_Internet_20_Link">Külső webshop csatlakoztatása</text:a> — Unas, Shoprenter, Shopify, WooCommerce</text:p>
        </text:list-item>
        <text:list-item>
          <text:p text:style-name="List_20_1_Content_Last"> <text:a xlink:type="simple" xlink:href="https://doc.evir.hu/doku.php/evir:folyamatok:logisztikai_folyamat" text:style-name="Internet_20_link" text:visited-style-name="Visited_20_Internet_20_Link">Az eVIR logisztikai folyamata</text:a> — teljes áttekint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2::04:32</meta:creation-date>
    <dc:creator>Generated</dc:creator>
    <dc:date>2026-09-05T12::04:32</dc:date>
    <dc:language>en-US</dc:language>
    <meta:editing-cycles>1</meta:editing-cycles>
    <meta:editing-duration>PT0S</meta:editing-duration>
    <dc:title>evir:webshop:altalanos</dc:title>
  </office:meta>
</office:document-meta>
</file>