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banner_kirakasa"/><text:bookmark-start text:name="__RefHeading___banner_kirakasa_a_webshopra_1"/><text:bookmark-start text:name="banner_kirakasa_a_webshopra"/>Banner kirakása a webshopra<text:bookmark-end text:name="__RefHeading___banner_kirakasa_a_webshopra_1"/><text:bookmark-end text:name="banner_kirakasa_a_webshopra"/></text:h>
      <text:p text:style-name="Text_20_body">A <text:span text:style-name="Strong_20_Emphasis">Banner box</text:span> egy képet jelenít meg a webshop oldalán (jellemzően a felső részen, a fejléc alatt), amely a webshop kezdőoldalára kattintható.</text:p>
      <text:p text:style-name="Text_20_body"> A banner képét nem a Webshop menüben, hanem a <text:span text:style-name="Strong_20_Emphasis"><text:a xlink:type="simple" xlink:href="https://doc.evir.hu/doku.php/evir:rendszer:filekezelo" text:style-name="Internet_20_link" text:visited-style-name="Visited_20_Internet_20_Link">Fájlkezelő</text:a></text:span>ben töltjük fel, a <text:span text:style-name="Strong_20_Emphasis">Webshop grafikák</text:span> területre. A rendszer a fájlt a <text:span text:style-name="Strong_20_Emphasis">neve alapján</text:span> találja meg — ezért a fájlnév kötött.</text:p>
      <text:p text:style-name="Horizontal_20_Line"/>
      <text:h text:style-name="Heading_20_3" text:outline-level="3"><text:bookmark-start text:name="__RefHeading___a_kep_feltoeltese_2"/><text:bookmark-start text:name="a_kep_feltoeltese"/>1. A kép feltöltése<text:bookmark-end text:name="__RefHeading___a_kep_feltoeltese_2"/><text:bookmark-end text:name="a_kep_feltoeltese"/></text:h>
      <text:list text:style-name="Numbering_20_1" text:continue-numbering="false">
        <text:list-item>
          <text:p text:style-name="Numbering_20_1_Content_First"> <text:span text:style-name="Strong_20_Emphasis">Rendszer → <text:a xlink:type="simple" xlink:href="https://doc.evir.hu/doku.php/evir:rendszer:filekezelo" text:style-name="Internet_20_link" text:visited-style-name="Visited_20_Internet_20_Link">Fájlkezelő</text:a></text:span> menüpont, <text:span text:style-name="Strong_20_Emphasis">Webshop grafikák</text:span> fül.</text:p>
        </text:list-item>
        <text:list-item>
          <text:p text:style-name="Numbering_20_1_Content"> A feltöltés a terület <text:span text:style-name="Strong_20_Emphasis">gyökerébe</text:span> történjen (ne alkönyvtárba) — a banner csak ott keresi a fájlt.</text:p>
        </text:list-item>
        <text:list-item>
          <text:p text:style-name="Numbering_20_1_Content"> A fájl neve kötelezően: <text:span text:style-name="Source_20_Text">fejlec_banner.&lt;kiterjesztés&gt;</text:span> (pl. <text:span text:style-name="Source_20_Text">fejlec_banner.png</text:span>).</text:p>
        </text:list-item>
        <text:list-item>
          <text:p text:style-name="Numbering_20_1_Content"> Támogatott kiterjesztések ebben a sorrendben: <text:span text:style-name="Source_20_Text">png</text:span>, <text:span text:style-name="Source_20_Text">jpg</text:span>, <text:span text:style-name="Source_20_Text">jpeg</text:span>, <text:span text:style-name="Source_20_Text">webp</text:span>, <text:span text:style-name="Source_20_Text">gif</text:span> — ha többféle is fent van, a felsorolásban előbb álló nyer. <text:line-break/><text:span text:style-name=""/> <text:span text:style-name="Strong_20_Emphasis">SVG nem használható</text:span> banner-képként (a rendszer biztonsági okból nem engedi feltölteni).</text:p>
        </text:list-item>
        <text:list-item>
          <text:p text:style-name="Numbering_20_1_Content_Last"> Méret: a rendszer nem ír elő képméretet; a feltölthető fájl legfeljebb 10 MB. Célszerű webre optimalizált, a webshop teljes szélességéhez illő (fekvő, széles) képet használni.</text:p>
        </text:list-item>
      </text:list>
      <text:h text:style-name="Heading_20_3" text:outline-level="3"><text:bookmark-start text:name="__RefHeading___a_banner_box_kihelyezese_3"/><text:bookmark-start text:name="a_banner_box_kihelyezese"/>2. A banner box kihelyezése<text:bookmark-end text:name="__RefHeading___a_banner_box_kihelyezese_3"/><text:bookmark-end text:name="a_banner_box_kihelyezese"/></text:h>
      <text:list text:style-name="Numbering_20_1" text:continue-numbering="false">
        <text:list-item>
          <text:p text:style-name="Numbering_20_1_Content_First"> <text:span text:style-name="Strong_20_Emphasis">Webshop → <text:a xlink:type="simple" xlink:href="https://doc.evir.hu/doku.php/evir:webshop:beallitas_menu" text:style-name="Internet_20_link" text:visited-style-name="Visited_20_Internet_20_Link">Beállítás</text:a> → <text:a xlink:type="simple" xlink:href="https://doc.evir.hu/doku.php/evir:webshop:felulet_beallitasok" text:style-name="Internet_20_link" text:visited-style-name="Visited_20_Internet_20_Link">Webshop felület</text:a></text:span> menüpont.</text:p>
        </text:list-item>
        <text:list-item>
          <text:p text:style-name="Numbering_20_1_Content"> Annak az oldalrésznek (jellemzően <text:span text:style-name="Strong_20_Emphasis">Felső rész</text:span>) az <text:span text:style-name="Emphasis">Új elem</text:span> legördülőjéből válasszuk a <text:span text:style-name="Strong_20_Emphasis">Banner box</text:span>-ot, majd <text:span text:style-name="Strong_20_Emphasis">Hozzáad</text:span>.</text:p>
        </text:list-item>
        <text:list-item>
          <text:p text:style-name="Numbering_20_1_Content_Last"> A <text:span text:style-name="Strong_20_Emphasis">Fel</text:span> / <text:span text:style-name="Strong_20_Emphasis">Le</text:span> gombokkal állítható be, hogy a fejléc, a keresőmező vagy a kosár előtt/után jelenjen meg.</text:p>
        </text:list-item>
      </text:list>
      <text:h text:style-name="Heading_20_3" text:outline-level="3"><text:bookmark-start text:name="__RefHeading___eredmeny_4"/><text:bookmark-start text:name="eredmeny"/>3. Eredmény<text:bookmark-end text:name="__RefHeading___eredmeny_4"/><text:bookmark-end text:name="eredmeny"/></text:h>
      <text:list text:style-name="List_20_1" text:continue-numbering="false">
        <text:list-item>
          <text:p text:style-name="List_20_1_Content_First"> A banner a feltöltött képet mutatja, és a webshop <text:span text:style-name="Strong_20_Emphasis">kezdőoldalára</text:span> mutató linkként működik. <text:line-break/> A hivatkozás célja nem állítható: mindig a kezdőoldalra visz. Ha a bannernek máshova kell mutatnia, arra a <text:span text:style-name="Emphasis">Fejléc box</text:span> sablonjába írt saját HTML (kép + link) a megoldás — lásd <text:a xlink:type="simple" xlink:href="https://doc.evir.hu/doku.php/evir:webshop:webshop_sablon" text:style-name="Internet_20_link" text:visited-style-name="Visited_20_Internet_20_Link">Webshop sablon</text:a>.</text:p>
        </text:list-item>
        <text:list-item>
          <text:p text:style-name="List_20_1_Content_Last"> <text:span text:style-name=""/> A gyári sablon a bannert <text:span text:style-name="Strong_20_Emphasis">kis kijelzőn (mobilon) elrejti</text:span>, csak tablet- és desktop-méretben jelenik meg. Ha mobilon is kell, a <text:span text:style-name="Emphasis">Banner box</text:span> sablonját kell módosítani (<text:a xlink:type="simple" xlink:href="https://doc.evir.hu/doku.php/evir:webshop:webshop_sablon" text:style-name="Internet_20_link" text:visited-style-name="Visited_20_Internet_20_Link">Webshop sablon</text:a>).</text:p>
        </text:list-item>
      </text:list>
      <text:p text:style-name="Horizontal_20_Line"/>
      <text:h text:style-name="Heading_20_3" text:outline-level="3"><text:bookmark-start text:name="__RefHeading___ha_nem_latszik_a_banner_5"/><text:bookmark-start text:name="ha_nem_latszik_a_banner"/>Ha nem látszik a banner<text:bookmark-end text:name="__RefHeading___ha_nem_latszik_a_banner_5"/><text:bookmark-end text:name="ha_nem_latszik_a_banner"/></text:h>
      <text:list text:style-name="List_20_1" text:continue-numbering="false">
        <text:list-item>
          <text:p text:style-name="List_20_1_Content_First"> <text:span text:style-name="Strong_20_Emphasis">Nincs feltöltve a fájl, vagy más a neve.</text:span> A név pontosan <text:span text:style-name="Source_20_Text">fejlec_banner.&lt;kiterjesztés&gt;</text:span> legyen, a <text:span text:style-name="Emphasis">Webshop grafikák</text:span> terület gyökerében. Rossz név vagy alkönyvtár esetén a banner <text:span text:style-name="Strong_20_Emphasis">csendben kimarad</text:span> — nem jelez hibát a látogatónak.</text:p>
        </text:list-item>
        <text:list-item>
          <text:p text:style-name="List_20_1_Content"> <text:span text:style-name="Strong_20_Emphasis">Nincs kitéve a Banner box</text:span> a <text:a xlink:type="simple" xlink:href="https://doc.evir.hu/doku.php/evir:webshop:felulet_beallitasok" text:style-name="Internet_20_link" text:visited-style-name="Visited_20_Internet_20_Link">Webshop felület</text:a>en.</text:p>
        </text:list-item>
        <text:list-item>
          <text:p text:style-name="List_20_1_Content"> <text:span text:style-name="Strong_20_Emphasis">Mobilon nézzük</text:span> — a gyári sablon ott elrejti (lásd fent).</text:p>
        </text:list-item>
        <text:list-item>
          <text:p text:style-name="List_20_1_Content"> <text:span text:style-name="Strong_20_Emphasis">SVG-t töltöttünk fel</text:span> — nem támogatott, tölts fel PNG/JPG/WEBP változatot.</text:p>
        </text:list-item>
        <text:list-item>
          <text:p text:style-name="List_20_1_Content_Last"> Ha a Fájlkezelő <text:span text:style-name="Emphasis">Webshop grafikák</text:span> füle hibát ad vagy nem elérhető, a feltöltési terület nincs beüzemelve az adott telepítésen — ez rendszergazdai feladat.</text:p>
        </text:list-item>
      </text:list>
      <text:p text:style-name="Text_20_body"> Több, egymástól független banner (pl. felső és oldalsó) kihelyezése a gyári felületről nem állítható be: a kitehető <text:span text:style-name="Emphasis">Banner box</text:span> mindig a <text:span text:style-name="Source_20_Text">fejlec_banner</text:span> képet mutatja. Több banner fejlesztői beállítást igényel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webshop:felulet_beallitasok" text:style-name="Internet_20_link" text:visited-style-name="Visited_20_Internet_20_Link">Webshop felület szerkesztése</text:a></text:p>
        </text:list-item>
        <text:list-item>
          <text:p text:style-name="List_20_1_Content"> <text:a xlink:type="simple" xlink:href="https://doc.evir.hu/doku.php/evir:webshop:webshop_sablon" text:style-name="Internet_20_link" text:visited-style-name="Visited_20_Internet_20_Link">Webshop sablon</text:a></text:p>
        </text:list-item>
        <text:list-item>
          <text:p text:style-name="List_20_1_Content"> <text:a xlink:type="simple" xlink:href="https://doc.evir.hu/doku.php/evir:webshop:webshop_osszerakas" text:style-name="Internet_20_link" text:visited-style-name="Visited_20_Internet_20_Link">Webshop felületének összerakása</text:a></text:p>
        </text:list-item>
        <text:list-item>
          <text:p text:style-name="List_20_1_Content_Last"> <text:a xlink:type="simple" xlink:href="https://doc.evir.hu/doku.php/evir:rendszer:filekezelo" text:style-name="Internet_20_link" text:visited-style-name="Visited_20_Internet_20_Link">Fájlkezelő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8::47:56</meta:creation-date>
    <dc:creator>Generated</dc:creator>
    <dc:date>2026-09-10T08::47:56</dc:date>
    <dc:language>en-US</dc:language>
    <meta:editing-cycles>1</meta:editing-cycles>
    <meta:editing-duration>PT0S</meta:editing-duration>
    <dc:title>evir:webshop:banner_kirakasa</dc:title>
  </office:meta>
</office:document-meta>
</file>