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73983fe7d837c6132c09fb88a0e62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beallitas_menu"/><text:bookmark-start text:name="__RefHeading___webshop_beallitasok_1"/><text:bookmark-start text:name="webshop_beallitasok"/>Webshop beállítások<text:bookmark-end text:name="__RefHeading___webshop_beallitasok_1"/><text:bookmark-end text:name="webshop_beallitasok"/></text:h>
      <text:p text:style-name="Text_20_body"><draw:frame draw:style-name="mediaright" draw:name="0" text:anchor-type="paragraph" draw:z-index="0" svg:width="18.520833333333cm" style:rel-width="100%" svg:height="13.738508645533cm" style:rel-height="scale"><draw:image xlink:href="Pictures/2173983fe7d837c6132c09fb88a0e62c.png" xlink:type="simple" xlink:show="embed" xlink:actuate="onLoad"/></draw:frame></text:p>
      <text:p text:style-name="Text_20_body">A <text:span text:style-name="Strong_20_Emphasis"><text:a xlink:type="simple" xlink:href="https://doc.evir.hu/doku.php/evir:webshop:altalanos" text:style-name="Internet_20_link" text:visited-style-name="Visited_20_Internet_20_Link">Webshop</text:a> → Beállítás</text:span> menüpontban lehet a webshop működését befolyásoló paramétereket beállítani. <text:line-break/>
Ezek főbb részei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:altalanos_beallitasok" text:style-name="Internet_20_link" text:visited-style-name="Visited_20_Internet_20_Link">Általános beállítások</text:a></text:span> <text:line-break/>A <text:a xlink:type="simple" xlink:href="https://doc.evir.hu/doku.php/evir:public_web:rendszeroldalak" text:style-name="Internet_20_link" text:visited-style-name="Visited_20_Internet_20_Link">webshop alap oldalainak</text:a> és <text:a xlink:type="simple" xlink:href="https://doc.evir.hu/doku.php/evir:public_web:webshop_email_tartalom" text:style-name="Internet_20_link" text:visited-style-name="Visited_20_Internet_20_Link">kiküldött email sablonjainak</text:a> kiválasztása, általános paraméterek beállítása, <text:a xlink:type="simple" xlink:href="https://doc.evir.hu/doku.php/evir:public_web:webshop_header_trailer" text:style-name="Internet_20_link" text:visited-style-name="Visited_20_Internet_20_Link">header-trailer</text:a> kiválasztás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:felulet_beallitasok" text:style-name="Internet_20_link" text:visited-style-name="Visited_20_Internet_20_Link">Webshop felület</text:a></text:span>: <text:line-break/>A <text:a xlink:type="simple" xlink:href="https://doc.evir.hu/doku.php/evir:webshop:webshop_osszerakas" text:style-name="Internet_20_link" text:visited-style-name="Visited_20_Internet_20_Link">kinézet testre szabása</text:a>, azaz az oldalon belül mi-hol helyezkedjen 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:webshop_mukodes" text:style-name="Internet_20_link" text:visited-style-name="Visited_20_Internet_20_Link">Webshop működés</text:a></text:span>: <text:line-break/>A működéssel kapcsolatos beállítások (pl. raktár, árkategóriák, stb.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:kapcsolat_oldal" text:style-name="Internet_20_link" text:visited-style-name="Visited_20_Internet_20_Link">Kapcsolat oldal</text:a></text:span>: <text:line-break/>a kapcsolat oldal tartalmának szerkesz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:webshop_atveteli_mod" text:style-name="Internet_20_link" text:visited-style-name="Visited_20_Internet_20_Link">Átvétel módja</text:a></text:span>: <text:line-break/>webshop rendeléskor az átvétel módja legördülő tartal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:webshop_fizetesi_mod" text:style-name="Internet_20_link" text:visited-style-name="Visited_20_Internet_20_Link">Fizetés módja</text:a></text:span>: <text:line-break/>webshop rendelésnél a fizetés módja legördülő tartal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enerálható szolgáltatások</text:span>: <text:line-break/>webshop rendelésnél különböző feltételek szerinti engedmények, felárak automatikus számolásának beállítás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:webshop_sablon" text:style-name="Internet_20_link" text:visited-style-name="Visited_20_Internet_20_Link">Webshop sablon</text:a></text:span>: <text:line-break/>A webshop oldalrészeinek (pl. kosár, terméklista, keresőmező) HTML sablonjainak létrehozása és szerkesz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:webshop_egyedi_kereso" text:style-name="Internet_20_link" text:visited-style-name="Visited_20_Internet_20_Link">Egyedi keresés</text:a></text:span>: <text:line-break/>egyedi keresőmezők létrehozása a webshop felületre.</text:p>
        </text:list-item>
      </text:list>
      <text:p text:style-name="Text_20_body">A <text:span text:style-name="Strong_20_Emphasis">Webshop → Cikk → Webshop beállítás</text:span>: <text:line-break/>Termék kategóriánként felsorolt cikkenként beállítható, hogy az adott cikk hogyan szerepeljen a webshopban. Ugyan azt a beállítást lehet itt tömegesen megcsinálni, mint ami a <text:a xlink:type="simple" xlink:href="https://doc.evir.hu/doku.php/evir:webshop:webshop_cikk_beallitasok" text:style-name="Internet_20_link" text:visited-style-name="Visited_20_Internet_20_Link">Webshop cikk beállítások</text:a> részen egyesével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webshop:webshop_osszerakas" text:style-name="Internet_20_link" text:visited-style-name="Visited_20_Internet_20_Link">Webshop összeállítása</text:a></text:p>
        </text:list-item>
        <text:list-item>
          <text:p text:style-name="List_20_1_Content"> <text:a xlink:type="simple" xlink:href="https://doc.evir.hu/doku.php/evir:webshop:altalanos" text:style-name="Internet_20_link" text:visited-style-name="Visited_20_Internet_20_Link">A webshop kezelésről</text:a></text:p>
        </text:list-item>
        <text:list-item>
          <text:p text:style-name="List_20_1_Content_Las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8::48:05</meta:creation-date>
    <dc:creator>Generated</dc:creator>
    <dc:date>2026-08-30T18::48:05</dc:date>
    <dc:language>en-US</dc:language>
    <meta:editing-cycles>1</meta:editing-cycles>
    <meta:editing-duration>PT0S</meta:editing-duration>
    <dc:title>evir:webshop:beallitas_menu</dc:title>
  </office:meta>
</office:document-meta>
</file>