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cikk_adatok_oldal"/><text:bookmark-start text:name="__RefHeading___cikk_adatok_oldal_alapertelmezett_felepitese_1"/><text:bookmark-start text:name="cikk_adatok_oldal_alapertelmezett_felepitese"/>Cikk adatok oldal alapértelmezett felépítése<text:bookmark-end text:name="__RefHeading___cikk_adatok_oldal_alapertelmezett_felepitese_1"/><text:bookmark-end text:name="cikk_adatok_oldal_alapertelmezett_felepitese"/></text:h>
      <text:p text:style-name="Text_20_body">A <text:span text:style-name="Strong_20_Emphasis">cikk adatok oldal</text:span> (termék adatlap) a webshop egy termékének részletes oldala. A látogató a <text:a xlink:type="simple" xlink:href="https://doc.evir.hu/doku.php/evir:webshop:webshop_osszerakas" text:style-name="Internet_20_link" text:visited-style-name="Visited_20_Internet_20_Link">terméklistából</text:a> a termék megnevezésére vagy képére kattintva jut ide.</text:p>
      <text:p text:style-name="Text_20_body"> Ha a hivatkozott termék nem érhető el a webshopban (nem létező cikkszám, elavult link, vagy a termék <text:a xlink:type="simple" xlink:href="https://doc.evir.hu/doku.php/evir:webshop:webshop_cikk_lathatosag" text:style-name="Internet_20_link" text:visited-style-name="Visited_20_Internet_20_Link">beállítása</text:a> szerint nem jelenhet meg), a rendszer hibaüzenettel a webshop nyitóoldalára küldi vissza a látogatót — üres termékoldal helyett.</text:p>
      <text:p text:style-name="Text_20_body">Az alábbi leírás a <text:span text:style-name="Strong_20_Emphasis">gyári (alapértelmezett) sablonok szerinti</text:span> felépítést mutatja: melyik blokk hol áll, és az egyes adatai honnan jönnek. Az oldal felépítése és megjelenése a <text:span text:style-name="Source_20_Text">Webshop → <text:a xlink:type="simple" xlink:href="https://doc.evir.hu/doku.php/evir:webshop:beallitas_menu" text:style-name="Internet_20_link" text:visited-style-name="Visited_20_Internet_20_Link">Beállítás</text:a> → <text:a xlink:type="simple" xlink:href="https://doc.evir.hu/doku.php/evir:webshop:webshop_sablon" text:style-name="Internet_20_link" text:visited-style-name="Visited_20_Internet_20_Link">Webshop sablon</text:a></text:span> menüpontban, a <text:span text:style-name="Strong_20_Emphasis"><text:span text:style-name="Emphasis">Cikkoldal</text:span></text:span> template-tel szabható testre — saját sablon esetén az itt leírt sorrend és tagolás szabadon módosul.</text:p>
      <text:p text:style-name="Horizontal_20_Line"/>
      <text:h text:style-name="Heading_20_3" text:outline-level="3"><text:bookmark-start text:name="__RefHeading___az_oldal_reszei_2"/><text:bookmark-start text:name="az_oldal_reszei"/>Az oldal részei<text:bookmark-end text:name="__RefHeading___az_oldal_reszei_2"/><text:bookmark-end text:name="az_oldal_reszei"/></text:h>
      <text:p text:style-name="Preformatted_20_Text">+-----------------------------------------------------------+<text:line-break/>|<text:s text:c="2"/>Termék megnevezése<text:s text:c="39"/>|<text:line-break/>|<text:s text:c="2"/>Kategória-útvonal (Főkategória &gt; Alkategória &gt; ...)<text:s text:c="6"/>|<text:line-break/>+---------------------+------------------+------------------+<text:line-break/>|<text:s text:c="21"/>| Cikkszám<text:s text:c="9"/>|<text:s text:c="2"/>Árak<text:s text:c="12"/>|<text:line-break/>|<text:s text:c="3"/>Fő kép<text:s text:c="12"/>| Rövid leírás<text:s text:c="5"/>|<text:s text:c="2"/>Partner ár<text:s text:c="6"/>|<text:line-break/>|<text:s text:c="3"/>+ képgaléria<text:s text:c="6"/>| Készlet-infó<text:s text:c="5"/>|<text:s text:c="2"/>Kosárba gomb<text:s text:c="4"/>|<text:line-break/>|<text:s text:c="21"/>| (+ mennyiség)<text:s text:c="4"/>|<text:s text:c="2"/>(+ kiszerelés)<text:s text:c="2"/>|<text:line-break/>+---------------------+------------------+------------------+<text:line-break/>|<text:s text:c="2"/>Fülek: Leírás | Adatok | Kapcsolódó termékek |<text:s text:c="11"/>|<text:line-break/>|<text:s text:c="9"/>Helyettesítő termékek | Termékváltozatok | Címkék |<text:line-break/>+-----------------------------------------------------------+<text:line-break/>|<text:s text:c="2"/>A kiválasztott fül tartalma<text:s text:c="30"/>|<text:line-break/>+-----------------------------------------------------------+<text:line-break/>|<text:s text:c="2"/>Cikkoldal szövegei (minden terméknél azonos)<text:s text:c="13"/>|<text:line-break/>+-----------------------------------------------------------+</text:p>
      <text:h text:style-name="Heading_20_4" text:outline-level="4"><text:bookmark-start text:name="__RefHeading___felso_blokk_3"/><text:bookmark-start text:name="felso_blokk"/>Felső blokk<text:bookmark-end text:name="__RefHeading___felso_blokk_3"/><text:bookmark-end text:name="felso_blokk"/></text:h>
      <text:list text:style-name="List_20_1" text:continue-numbering="false">
        <text:list-item>
          <text:p text:style-name="List_20_1_Content_First"> <text:span text:style-name="Strong_20_Emphasis">Termék megnevezése</text:span> — a <text:a xlink:type="simple" xlink:href="https://doc.evir.hu/doku.php/evir:torzsadatok:cikktorzs:termekek" text:style-name="Internet_20_link" text:visited-style-name="Visited_20_Internet_20_Link">cikktörzs megnevezése</text:a>, illetve ha a <text:span text:style-name="Source_20_Text">Webshop → Beállítás → <text:a xlink:type="simple" xlink:href="https://doc.evir.hu/doku.php/evir:webshop:webshop_mukodes" text:style-name="Internet_20_link" text:visited-style-name="Visited_20_Internet_20_Link">Webshop működés</text:a></text:span> menüben a <text:span text:style-name="Strong_20_Emphasis"><text:span text:style-name="Source_20_Text">Név</text:span></text:span> beállításnál ki van választva egy cikktulajdonság, akkor annak az értéke.</text:p>
        </text:list-item>
        <text:list-item>
          <text:p text:style-name="List_20_1_Content"> <text:span text:style-name="Strong_20_Emphasis">Kategória-útvonal</text:span> — a termék <text:a xlink:type="simple" xlink:href="https://doc.evir.hu/doku.php/evir:torzsadatok:cikktorzs:cikk_kategoriak" text:style-name="Internet_20_link" text:visited-style-name="Visited_20_Internet_20_Link">kategóriájának</text:a> hierarchiája, kattintható linkekkel a kategória terméklistájára.</text:p>
        </text:list-item>
        <text:list-item>
          <text:p text:style-name="List_20_1_Content"> <text:span text:style-name="Strong_20_Emphasis">Fő kép és képgaléria</text:span> — a termékhez <text:a xlink:type="simple" xlink:href="https://doc.evir.hu/doku.php/evir:webshop:webshop_cikk_kepek" text:style-name="Internet_20_link" text:visited-style-name="Visited_20_Internet_20_Link">feltöltött képek</text:a>. A <text:span text:style-name="Emphasis">Fő kép</text:span> a nagy kép; ha több kép is van, alatta bélyegkép-sáv jelenik meg, a nagy képen előző/következő nyilakkal, és a képre kattintva nagyított (lightbox) nézettel.</text:p>
        </text:list-item>
        <text:list-item>
          <text:p text:style-name="List_20_1_Content"> <text:span text:style-name="Strong_20_Emphasis">Cikkszám</text:span></text:p>
        </text:list-item>
        <text:list-item>
          <text:p text:style-name="List_20_1_Content"> <text:span text:style-name="Strong_20_Emphasis"><text:a xlink:type="simple" xlink:href="https://doc.evir.hu/doku.php/evir:webshop:rovid_leiras_megjelenites" text:style-name="Internet_20_link" text:visited-style-name="Visited_20_Internet_20_Link">Rövid leírás</text:a></text:span> — a <text:span text:style-name="Emphasis">Webshop működés</text:span> <text:span text:style-name="Emphasis">Rövid leírás</text:span> beállításában kijelölt cikktulajdonság értéke. Csak akkor jelenik meg, ha az adott terméknél van kitöltve.</text:p>
        </text:list-item>
        <text:list-item>
          <text:p text:style-name="List_20_1_Content"> <text:span text:style-name="Strong_20_Emphasis">Készlet-információ</text:span> — a termék <text:a xlink:type="simple" xlink:href="https://doc.evir.hu/doku.php/evir:webshop:webshop_keszletkezeles" text:style-name="Internet_20_link" text:visited-style-name="Visited_20_Internet_20_Link">webshopos készlet-beállítása</text:a> szerinti szöveg (pl. <text:span text:style-name="Emphasis">Raktáron</text:span>, <text:span text:style-name="Emphasis">Rendelhető</text:span>), illetve — beállítástól függően — a készleten lévő mennyiség és mértékegység.</text:p>
        </text:list-item>
        <text:list-item>
          <text:p text:style-name="List_20_1_Content"> <text:span text:style-name="Strong_20_Emphasis">Árak</text:span> — a <text:span text:style-name="Emphasis">Webshop működés</text:span> <text:span text:style-name="Strong_20_Emphasis"><text:span text:style-name="Source_20_Text">Cikkoldal ár 1…8</text:span></text:span> beállításai szerinti árak felsorolása, alattuk kiemelten a látogatóra számolt (partner) ár. <text:line-break/> A partner-ár csak bejelentkezett <text:a xlink:type="simple" xlink:href="https://doc.evir.hu/doku.php/evir:webshop:felhasznalok" text:style-name="Internet_20_link" text:visited-style-name="Visited_20_Internet_20_Link">webshop felhasználónál</text:a> számolódik a partner árkategóriája szerint.</text:p>
        </text:list-item>
        <text:list-item>
          <text:p text:style-name="List_20_1_Content_Last"> <text:span text:style-name="Strong_20_Emphasis">Kosárba gomb</text:span> — mellette a mennyiség megadása; ha a termékhez van <text:a xlink:type="simple" xlink:href="https://doc.evir.hu/doku.php/evir:webshop:webshop_cikk_beallitasok" text:style-name="Internet_20_link" text:visited-style-name="Visited_20_Internet_20_Link">kiszerelés</text:a> (minimum, maximum, lépésköz) beállítva, a mennyiség e szerint adható meg.</text:p>
        </text:list-item>
      </text:list>
      <text:h text:style-name="Heading_20_4" text:outline-level="4"><text:bookmark-start text:name="__RefHeading___fuelek_4"/><text:bookmark-start text:name="fuelek"/>Fülek<text:bookmark-end text:name="__RefHeading___fuelek_4"/><text:bookmark-end text:name="fuelek"/></text:h>
      <text:p text:style-name="Text_20_body">A fülek <text:span text:style-name="Strong_20_Emphasis">csak akkor jelennek meg, ha van mit megjeleníteniük</text:span> — amelyik fül tartalma üres, az a fül nem is látszik. Ha egyik fülnek sincs tartalma, a teljes fül-blokk kimarad az oldalról.</text:p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webshop:leiras_megjelenites" text:style-name="Internet_20_link" text:visited-style-name="Visited_20_Internet_20_Link">Leírás</text:a></text:span> — a <text:span text:style-name="Emphasis">Webshop működés</text:span> <text:span text:style-name="Emphasis">Leírás</text:span> beállításában kijelölt cikktulajdonság értéke. <text:line-break/> Ha van leírás, ez a nyitó (aktív) fül; ha nincs, az <text:span text:style-name="Emphasis">Adatok</text:span> fül nyílik meg elsőként.</text:p>
        </text:list-item>
        <text:list-item>
          <text:p text:style-name="List_20_1_Content"> <text:span text:style-name="Strong_20_Emphasis">Adatok</text:span> — négy szakaszból áll (bal és jobb hasáb):</text:p>
          <text:list text:style-name="List_20_1">
            <text:list-item>
              <text:p text:style-name="List_20_1_Content"> <text:span text:style-name="Strong_20_Emphasis">Paraméterek</text:span> — a termék <text:a xlink:type="simple" xlink:href="https://doc.evir.hu/doku.php/evir:webshop:webshop_cikk_tulajdonsagok" text:style-name="Internet_20_link" text:visited-style-name="Visited_20_Internet_20_Link">cikktulajdonságai</text:a> <text:span text:style-name="Emphasis">megnevezés: érték</text:span> formában, mértékegységgel. <text:line-break/><text:span text:style-name=""/> Csak azok a tulajdonságok jelennek meg, amelyeknél a <text:a xlink:type="simple" xlink:href="https://doc.evir.hu/doku.php/evir:torzsadatok:cikktorzs:cikk_kategoriak" text:style-name="Internet_20_link" text:visited-style-name="Visited_20_Internet_20_Link">cikk kategóriájánál</text:a> a tulajdonság <text:span text:style-name="Emphasis"><text:span text:style-name="Strong_20_Emphasis">Webshop</text:span></text:span> jelölése be van kapcsolva, és amelyek nem <text:span text:style-name="Emphasis">Metaadat</text:span>-ként vannak rögzítve. A leírás-szerepre kijelölt (hosszú, szöveges) tulajdonságok szándékosan nem kerülnek ebbe a felsorolásba.</text:p>
            </text:list-item>
            <text:list-item>
              <text:p text:style-name="List_20_1_Content"> <text:span text:style-name="Strong_20_Emphasis">További kategóriák</text:span> — a termék további kategóriái, kattintható linkként.</text:p>
            </text:list-item>
            <text:list-item>
              <text:p text:style-name="List_20_1_Content"> <text:span text:style-name="Strong_20_Emphasis">Dokumentumok</text:span> — a termékhez feltöltött, letölthető dokumentumok (pl. adatlap, kézikönyv).</text:p>
            </text:list-item>
            <text:list-item>
              <text:p text:style-name="List_20_1_Content"> <text:span text:style-name="Strong_20_Emphasis">Hivatkozások</text:span> — a termékhez rögzített webcímek (pl. gyártó oldala).</text:p>
            </text:list-item>
          </text:list>
        </text:list-item>
        <text:list-item>
          <text:p text:style-name="List_20_1_Content"> <text:span text:style-name="Strong_20_Emphasis">Kapcsolódó termékek</text:span>, <text:span text:style-name="Strong_20_Emphasis">Helyettesítő termékek</text:span>, <text:span text:style-name="Strong_20_Emphasis">Termékváltozatok</text:span> — a termékhez a <text:a xlink:type="simple" xlink:href="https://doc.evir.hu/doku.php/evir:webshop:webshop_cikk_tulajdonsagok" text:style-name="Internet_20_link" text:visited-style-name="Visited_20_Internet_20_Link">cikk tulajdonságok</text:a> oldalon rögzített termékek, ugyanolyan termékkártyákkal, mint a terméklista kártya nézetében. <text:line-break/> Mindhárom fülön legfeljebb <text:span text:style-name="Strong_20_Emphasis">9</text:span> termék jelenik meg.</text:p>
        </text:list-item>
        <text:list-item>
          <text:p text:style-name="List_20_1_Content_Last"> <text:span text:style-name="Strong_20_Emphasis">Címkék</text:span> — a termék <text:a xlink:type="simple" xlink:href="https://doc.evir.hu/doku.php/evir:torzsadatok:cikktorzs:cikk_cimke_beallitas" text:style-name="Internet_20_link" text:visited-style-name="Visited_20_Internet_20_Link">cikk címkéi</text:a>; mindegyik linkként az azonos címkével ellátott termékek listájára mutat.</text:p>
        </text:list-item>
      </text:list>
      <text:h text:style-name="Heading_20_4" text:outline-level="4"><text:bookmark-start text:name="__RefHeading___az_oldal_alja_5"/><text:bookmark-start text:name="az_oldal_alja"/>Az oldal alja<text:bookmark-end text:name="__RefHeading___az_oldal_alja_5"/><text:bookmark-end text:name="az_oldal_alja"/></text:h>
      <text:list text:style-name="List_20_1" text:continue-numbering="false">
        <text:list-item>
          <text:p text:style-name="LastListParagraph_List_20_1_Content_First"> <text:span text:style-name="Strong_20_Emphasis">Cikkoldal szövegei</text:span> — a <text:span text:style-name="Emphasis">Webshop működés</text:span> <text:span text:style-name="Strong_20_Emphasis"><text:span text:style-name="Source_20_Text">Cikkoldal szövegei</text:span></text:span> mezőjének tartalma: minden termék adatlapján azonos, nyelvenként külön megadható szöveg (pl. szállítási vagy garanciális tájékoztató).</text:p>
        </text:list-item>
      </text:list>
      <text:p text:style-name="Horizontal_20_Line"/>
      <text:h text:style-name="Heading_20_3" text:outline-level="3"><text:bookmark-start text:name="__RefHeading___amit_erdemes_tudni_6"/><text:bookmark-start text:name="amit_erdemes_tudni"/>Amit érdemes tudni<text:bookmark-end text:name="__RefHeading___amit_erdemes_tudni_6"/><text:bookmark-end text:name="amit_erdemes_tudni"/></text:h>
      <text:list text:style-name="List_20_1" text:continue-numbering="false">
        <text:list-item>
          <text:p text:style-name="List_20_1_Content_First">  A rendszer naplózza, hogy a látogató mely termékek adatlapját nézte meg.</text:p>
        </text:list-item>
        <text:list-item>
          <text:p text:style-name="List_20_1_Content"> A <text:span text:style-name="Emphasis">Cikkoldal</text:span> sablonban behelyettesíthető adatok közül a leírásokhoz tartozók: <text:span text:style-name="Source_20_Text">{cikk.leiras}</text:span>, <text:span text:style-name="Source_20_Text">{cikk.rovid_leiras}</text:span> (a lista leírás — <text:span text:style-name="Source_20_Text">{lista_leiras}</text:span> — a terméklista <text:span text:style-name="Emphasis">Cikk adatok</text:span> sablonjában használható). A további adatok: <text:span text:style-name="Source_20_Text">{cikk.nev}</text:span>, <text:span text:style-name="Source_20_Text">{cikk.cikkszam}</text:span>, <text:span text:style-name="Source_20_Text">{cikk.arak}</text:span>, <text:span text:style-name="Source_20_Text">{cikk.partner_ar}</text:span>, <text:span text:style-name="Source_20_Text">{cikk.raktar_info}</text:span>, <text:span text:style-name="Source_20_Text">{cikk.tulajdonsagok}</text:span>, <text:span text:style-name="Source_20_Text">{cikk.document}</text:span>, <text:span text:style-name="Source_20_Text">{cikk.link}</text:span>, <text:span text:style-name="Source_20_Text">{cikk.cimkek}</text:span>, <text:span text:style-name="Source_20_Text">{cikk.cikk_static_text}</text:span>.</text:p>
        </text:list-item>
        <text:list-item>
          <text:p text:style-name="List_20_1_Content"> <text:span text:style-name=""/> Az adatlap egyes részei (fő kép galéria, kosárba gomb, <text:span text:style-name="Emphasis">Paraméterek</text:span> felsorolás) gyári, a felületről <text:span text:style-name="Strong_20_Emphasis">nem szerkeszthető</text:span> részsablonok — lásd <text:a xlink:type="simple" xlink:href="https://doc.evir.hu/doku.php/evir:webshop:webshop_osszerakas" text:style-name="Internet_20_link" text:visited-style-name="Visited_20_Internet_20_Link">Webshop felületének összerakása</text:a>.</text:p>
        </text:list-item>
        <text:list-item>
          <text:p text:style-name="List_20_1_Content_Last"> A feliratok (<text:span text:style-name="Emphasis">Leírás</text:span>, <text:span text:style-name="Emphasis">Adatok</text:span>, <text:span text:style-name="Emphasis">Cikkszám</text:span>, stb.) a rendszer szótárából jönnek, tehát a látogató által választott nyelven jelennek meg; a termék adatai a törzsadatok <text:a xlink:type="simple" xlink:href="https://doc.evir.hu/doku.php/evir:torzsadatok:cikktorzs:idegen_nyelvi_megnevezesek" text:style-name="Internet_20_link" text:visited-style-name="Visited_20_Internet_20_Link">idegen nyelvi mezőiből</text:a> fordulnak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:leiras_megjelenites" text:style-name="Internet_20_link" text:visited-style-name="Visited_20_Internet_20_Link">Leírás megjelenítésének folyamata</text:a></text:p>
        </text:list-item>
        <text:list-item>
          <text:p text:style-name="List_20_1_Content"> <text:a xlink:type="simple" xlink:href="https://doc.evir.hu/doku.php/evir:webshop:rovid_leiras_megjelenites" text:style-name="Internet_20_link" text:visited-style-name="Visited_20_Internet_20_Link">Rövid leírás megjelenítésének folyamata</text:a></text:p>
        </text:list-item>
        <text:list-item>
          <text:p text:style-name="List_20_1_Content"> <text:a xlink:type="simple" xlink:href="https://doc.evir.hu/doku.php/evir:webshop:lista_leiras_megjelenites" text:style-name="Internet_20_link" text:visited-style-name="Visited_20_Internet_20_Link">Lista leírás megjelenítésének folyamata</text:a></text:p>
        </text:list-item>
        <text:list-item>
          <text:p text:style-name="List_20_1_Content"> <text:a xlink:type="simple" xlink:href="https://doc.evir.hu/doku.php/evir:webshop:webshop_sablon" text:style-name="Internet_20_link" text:visited-style-name="Visited_20_Internet_20_Link">Webshop sablon</text:a></text:p>
        </text:list-item>
        <text:list-item>
          <text:p text:style-name="List_20_1_Content"> <text:a xlink:type="simple" xlink:href="https://doc.evir.hu/doku.php/evir:webshop:webshop_mukodes" text:style-name="Internet_20_link" text:visited-style-name="Visited_20_Internet_20_Link">Webshop működés</text:a></text:p>
        </text:list-item>
        <text:list-item>
          <text:p text:style-name="List_20_1_Content"> <text:a xlink:type="simple" xlink:href="https://doc.evir.hu/doku.php/evir:webshop:webshop_cikk_tulajdonsagok" text:style-name="Internet_20_link" text:visited-style-name="Visited_20_Internet_20_Link">Webshop cikk tulajdonságok</text:a></text:p>
        </text:list-item>
        <text:list-item>
          <text:p text:style-name="List_20_1_Content"> <text:a xlink:type="simple" xlink:href="https://doc.evir.hu/doku.php/evir:webshop:webshop_cikk_kepek" text:style-name="Internet_20_link" text:visited-style-name="Visited_20_Internet_20_Link">Webshop cikk képek</text:a></text:p>
        </text:list-item>
        <text:list-item>
          <text:p text:style-name="List_20_1_Content"> <text:a xlink:type="simple" xlink:href="https://doc.evir.hu/doku.php/evir:webshop:webshop_cikk_lathatosag" text:style-name="Internet_20_link" text:visited-style-name="Visited_20_Internet_20_Link">Cikkek láthatósága a webshopban</text:a></text:p>
        </text:list-item>
        <text:list-item>
          <text:p text:style-name="List_20_1_Content"> <text:a xlink:type="simple" xlink:href="https://doc.evir.hu/doku.php/evir:webshop:webshop_osszerakas" text:style-name="Internet_20_link" text:visited-style-name="Visited_20_Internet_20_Link">Webshop felületének összerakása</text:a></text:p>
        </text:list-item>
        <text:list-item>
          <text:p text:style-name="List_20_1_Content"> <text:a xlink:type="simple" xlink:href="https://doc.evir.hu/doku.php/evir:webshop:altalanos" text:style-name="Internet_20_link" text:visited-style-name="Visited_20_Internet_20_Link">A webshop kezeléséről</text:a></text:p>
        </text:list-item>
        <text:list-item>
          <text:p text:style-name="List_20_1_Content"> <text:a xlink:type="simple" xlink:href="https://doc.evir.hu/doku.php/evir:webshop:altalanos_beallitasok" text:style-name="Internet_20_link" text:visited-style-name="Visited_20_Internet_20_Link">Webshop általános beállításai</text:a></text:p>
        </text:list-item>
        <text:list-item>
          <text:p text:style-name="List_20_1_Content"> <text:a xlink:type="simple" xlink:href="https://doc.evir.hu/doku.php/evir:webshop:beallitas_menu" text:style-name="Internet_20_link" text:visited-style-name="Visited_20_Internet_20_Link">Webshop beállítások</text:a></text:p>
        </text:list-item>
        <text:list-item>
          <text:p text:style-name="List_20_1_Content"> <text:a xlink:type="simple" xlink:href="https://doc.evir.hu/doku.php/evir:webshop:cikk_kapcsolatok_import" text:style-name="Internet_20_link" text:visited-style-name="Visited_20_Internet_20_Link">Cikk-kapcsolatok exportálása és importálása</text:a></text:p>
        </text:list-item>
        <text:list-item>
          <text:p text:style-name="List_20_1_Content"> <text:a xlink:type="simple" xlink:href="https://doc.evir.hu/doku.php/evir:webshop:cikk_kategoria_csoport_import" text:style-name="Internet_20_link" text:visited-style-name="Visited_20_Internet_20_Link">További kategóriák exportálása és importálása</text:a></text:p>
        </text:list-item>
        <text:list-item>
          <text:p text:style-name="List_20_1_Content"> <text:a xlink:type="simple" xlink:href="https://doc.evir.hu/doku.php/evir:webshop:cikk_tulajdonsag_beallitasai" text:style-name="Internet_20_link" text:visited-style-name="Visited_20_Internet_20_Link">Cikk tulajdonságok webshop beállításai</text:a></text:p>
        </text:list-item>
        <text:list-item>
          <text:p text:style-name="List_20_1_Content"> <text:a xlink:type="simple" xlink:href="https://doc.evir.hu/doku.php/evir:webshop:cikk_webcimek_import" text:style-name="Internet_20_link" text:visited-style-name="Visited_20_Internet_20_Link">Cikk webcímek exportálása és importálása</text:a></text:p>
        </text:list-item>
        <text:list-item>
          <text:p text:style-name="List_20_1_Content"> <text:a xlink:type="simple" xlink:href="https://doc.evir.hu/doku.php/evir:webshop:felhasznalok" text:style-name="Internet_20_link" text:visited-style-name="Visited_20_Internet_20_Link">Webshop felhasználók</text:a></text:p>
        </text:list-item>
        <text:list-item>
          <text:p text:style-name="List_20_1_Content"> <text:a xlink:type="simple" xlink:href="https://doc.evir.hu/doku.php/evir:webshop:felulet_beallitasok" text:style-name="Internet_20_link" text:visited-style-name="Visited_20_Internet_20_Link">Webshop felület szerkesztése</text:a></text:p>
        </text:list-item>
        <text:list-item>
          <text:p text:style-name="List_20_1_Content"> <text:a xlink:type="simple" xlink:href="https://doc.evir.hu/doku.php/evir:webshop:kapcsolat_oldal" text:style-name="Internet_20_link" text:visited-style-name="Visited_20_Internet_20_Link">Kapcsolat oldal</text:a></text:p>
        </text:list-item>
        <text:list-item>
          <text:p text:style-name="List_20_1_Content"> <text:a xlink:type="simple" xlink:href="https://doc.evir.hu/doku.php/evir:webshop:webshop_atveteli_mod" text:style-name="Internet_20_link" text:visited-style-name="Visited_20_Internet_20_Link">Átvételi mód</text:a></text:p>
        </text:list-item>
        <text:list-item>
          <text:p text:style-name="List_20_1_Content"> <text:a xlink:type="simple" xlink:href="https://doc.evir.hu/doku.php/evir:webshop:webshop_cikk_beallitasok" text:style-name="Internet_20_link" text:visited-style-name="Visited_20_Internet_20_Link">Webshop cikk beállítások</text:a></text:p>
        </text:list-item>
        <text:list-item>
          <text:p text:style-name="List_20_1_Content"> <text:a xlink:type="simple" xlink:href="https://doc.evir.hu/doku.php/evir:webshop:webshop_fizetesi_mod" text:style-name="Internet_20_link" text:visited-style-name="Visited_20_Internet_20_Link">Fizetési mód</text:a></text:p>
        </text:list-item>
        <text:list-item>
          <text:p text:style-name="List_20_1_Content"> <text:a xlink:type="simple" xlink:href="https://doc.evir.hu/doku.php/evir:webshop:webshop_keszletkezeles" text:style-name="Internet_20_link" text:visited-style-name="Visited_20_Internet_20_Link">Webshop rendeléskor a készletkezelés beállításai</text:a></text:p>
        </text:list-item>
        <text:list-item>
          <text:p text:style-name="List_20_1_Content_Last"> <text:a xlink:type="simple" xlink:href="https://doc.evir.hu/doku.php/evir:webshop:webshop_regisztracio" text:style-name="Internet_20_link" text:visited-style-name="Visited_20_Internet_20_Link">Webshop regisztráció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0::02:58</meta:creation-date>
    <dc:creator>Generated</dc:creator>
    <dc:date>2026-09-09T20::02:58</dc:date>
    <dc:language>en-US</dc:language>
    <meta:editing-cycles>1</meta:editing-cycles>
    <meta:editing-duration>PT0S</meta:editing-duration>
    <dc:title>evir:webshop:cikk_adatok_oldal</dc:title>
  </office:meta>
</office:document-meta>
</file>