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cikk_kereses_box_megjelenitese"/><text:bookmark-start text:name="__RefHeading___cikk_kereses_box_megjelenitese_1"/><text:bookmark-start text:name="cikk_kereses_box_megjelenitese"/>Cikk keresés box megjelenítése<text:bookmark-end text:name="__RefHeading___cikk_kereses_box_megjelenitese_1"/><text:bookmark-end text:name="cikk_kereses_box_megjelenitese"/></text:h>
      <text:p text:style-name="Text_20_body">A webshop keresőmezője <text:span text:style-name="Strong_20_Emphasis">kétféleképpen</text:span> kerülhet a felületre:</text:p>
      <text:list text:style-name="List_20_1" text:continue-numbering="false">
        <text:list-item>
          <text:p text:style-name="List_20_1_Content_First"> a <text:span text:style-name="Strong_20_Emphasis">Fejléc box</text:span>ba építve — az alapértelmezett fejléc-minta tartalmazza, tehát alapból <text:span text:style-name="Strong_20_Emphasis">ez van kint</text:span>;</text:p>
        </text:list-item>
        <text:list-item>
          <text:p text:style-name="List_20_1_Content_Last"> külön <text:span text:style-name="Strong_20_Emphasis">Cikk keresés</text:span> boxként, a <text:a xlink:type="simple" xlink:href="https://doc.evir.hu/doku.php/evir:webshop:felulet_beallitasok" text:style-name="Internet_20_link" text:visited-style-name="Visited_20_Internet_20_Link">Webshop felület</text:a> bármelyik részére (felső, alsó, bal, jobb) kitéve.</text:p>
        </text:list-item>
      </text:list>
      <text:p text:style-name="Text_20_body"><text:span text:style-name=""/> <text:span text:style-name="Strong_20_Emphasis">A kettő közül egyszerre csak az EGYIK lehet kint.</text:span> Ha mindkettő látszik, a <text:span text:style-name="Strong_20_Emphasis">második kereső nem működik</text:span>: a két mező azonos nevű, és a webshop mindig az oldalon <text:span text:style-name="Strong_20_Emphasis">elsőként</text:span> szereplő (fejléc) mező tartalmát küldi el. A tünet néma — a látogató beírja a keresőszót, Enter, és ugyanaz az oldal jön vissza üres mezővel, hibaüzenet nélkül.</text:p>
      <text:p text:style-name="Horizontal_20_Line"/>
      <text:h text:style-name="Heading_20_3" text:outline-level="3"><text:bookmark-start text:name="__RefHeading___kereso_a_fejlecben_alapertelmezett_2"/><text:bookmark-start text:name="kereso_a_fejlecben_alapertelmezett"/>1. Kereső a fejlécben (alapértelmezett)<text:bookmark-end text:name="__RefHeading___kereso_a_fejlecben_alapertelmezett_2"/><text:bookmark-end text:name="kereso_a_fejlecben_alapertelmezett"/></text:h>
      <text:p text:style-name="Text_20_body">Nincs teendő: a Fejléc box gyári mintája tartalmazza a keresőmezőt.</text:p>
      <text:p text:style-name="Text_20_body"> Ilyenkor a <text:span text:style-name="Strong_20_Emphasis">Cikk keresés</text:span> boxot <text:span text:style-name="Strong_20_Emphasis">nem szabad kitenni</text:span> a Webshop felület egyik részére sem.</text:p>
      <text:h text:style-name="Heading_20_3" text:outline-level="3"><text:bookmark-start text:name="__RefHeading___kereso_kueloen_boxban_3"/><text:bookmark-start text:name="kereso_kueloen_boxban"/>2. Kereső külön boxban<text:bookmark-end text:name="__RefHeading___kereso_kueloen_boxban_3"/><text:bookmark-end text:name="kereso_kueloen_boxban"/></text:h>
      <text:p text:style-name="Text_20_body">Ha a keresőnek az oldalsávban (vagy máshol) a helye, <text:span text:style-name="Strong_20_Emphasis">előbb a fejlécből kell kivenni</text:span>, és csak utána szabad kitenni a boxot:</text:p>
      <text:list text:style-name="Numbering_20_1" text:continue-numbering="false">
        <text:list-item>
          <text:p text:style-name="Numbering_20_1_Content_First"> <text:span text:style-name="Strong_20_Emphasis">Webshop → <text:a xlink:type="simple" xlink:href="https://doc.evir.hu/doku.php/evir:webshop:beallitas_menu" text:style-name="Internet_20_link" text:visited-style-name="Visited_20_Internet_20_Link">Beállítás</text:a> → <text:a xlink:type="simple" xlink:href="https://doc.evir.hu/doku.php/evir:webshop:webshop_sablon" text:style-name="Internet_20_link" text:visited-style-name="Visited_20_Internet_20_Link">Webshop sablon</text:a></text:span>, <text:span text:style-name="Emphasis">Template: Fejléc box</text:span>.</text:p>
        </text:list-item>
        <text:list-item>
          <text:p text:style-name="Numbering_20_1_Content"> A <text:span text:style-name="Source_20_Text">HTML</text:span> mezőben meg kell keresni a kereső blokkját, és <text:span text:style-name="Strong_20_Emphasis">ki kell kommentelni</text:span>: </text:p>
          <text:p text:style-name="Preformatted_20_Text"><text:s text:c="6"/>&lt;!-- &lt;div class="col-12 col-md-6 col-lg-4"&gt;<text:line-break/><text:s text:c="8"/>{insert_template:keresomezo_main}<text:line-break/><text:s text:c="6"/>&lt;/div&gt; --&gt;</text:p>
        </text:list-item>
        <text:list-item>
          <text:p text:style-name="Numbering_20_1_Content"> <text:span text:style-name=""><text:span text:style-name="Strong_20_Emphasis">| <text:span text:style-name="">Felvesz</text:span> |</text:span></text:span> — ezzel a fejléc sablonja mentve lesz az adatbázisba.</text:p>
        </text:list-item>
        <text:list-item>
          <text:p text:style-name="Numbering_20_1_Content_Last"> Ezután <text:span text:style-name="Strong_20_Emphasis">Webshop → <text:a xlink:type="simple" xlink:href="https://doc.evir.hu/doku.php/evir:webshop:beallitas_menu" text:style-name="Internet_20_link" text:visited-style-name="Visited_20_Internet_20_Link">Beállítás</text:a> → <text:a xlink:type="simple" xlink:href="https://doc.evir.hu/doku.php/evir:webshop:felulet_beallitasok" text:style-name="Internet_20_link" text:visited-style-name="Visited_20_Internet_20_Link">Webshop felület</text:a></text:span>, a kívánt oldalrészen <text:span text:style-name="Emphasis">Új elem</text:span> → <text:span text:style-name="Strong_20_Emphasis">Cikk keresés</text:span> → <text:span text:style-name="Emphasis">Hozzáad</text:span>.</text:p>
        </text:list-item>
      </text:list>
      <text:list text:style-name="List_20_1" text:continue-numbering="false">
        <text:list-item>
          <text:p text:style-name="List_20_1_Content_First"> <text:span text:style-name=""/> Ha a fejlécnek vannak kitöltött <text:span text:style-name="Strong_20_Emphasis">idegen nyelvi sablonjai</text:span>, a kivételt <text:span text:style-name="Strong_20_Emphasis">azokban is</text:span> el kell végezni — különben az idegen nyelvű látogatónál két kereső lesz kint, és a boxban lévő nem fog működni.</text:p>
        </text:list-item>
        <text:list-item>
          <text:p text:style-name="List_20_1_Content_Last"> <text:span text:style-name=""/> A <text:span text:style-name="Strong_20_Emphasis"><text:span text:style-name="Emphasis">Minta betöltése</text:span> gomb erre nem jó</text:span>: az a teljes <text:span text:style-name="Source_20_Text">HTML</text:span> mezőt felülírja a gyári mintával — tehát visszahozza a keresőt a fejlécbe, és elviszi a fejléc többi testreszabását is.</text:p>
        </text:list-item>
      </text:list>
      <text:p text:style-name="Horizontal_20_Line"/>
      <text:h text:style-name="Heading_20_3" text:outline-level="3"><text:bookmark-start text:name="__RefHeading___ha_a_kereses_nem_csinal_semmit_4"/><text:bookmark-start text:name="ha_a_kereses_nem_csinal_semmit"/>Ha a keresés nem csinál semmit<text:bookmark-end text:name="__RefHeading___ha_a_kereses_nem_csinal_semmit_4"/><text:bookmark-end text:name="ha_a_kereses_nem_csinal_semmit"/></text:h>
      <text:list text:style-name="List_20_1" text:continue-numbering="false">
        <text:list-item>
          <text:p text:style-name="List_20_1_Content_First"> <text:span text:style-name="Strong_20_Emphasis">Két kereső van kint</text:span> (fejléc + box) — ez a leggyakoribb ok. Érdemes megnézni a webshop nyitóoldalát: ha két keresőmező látszik, az egyiket a 2. pont szerint ki kell venni.</text:p>
        </text:list-item>
        <text:list-item>
          <text:p text:style-name="List_20_1_Content"> A mentett fejléc-sablonban benne maradt a kereső blokk, pedig a box is ki van téve.</text:p>
        </text:list-item>
        <text:list-item>
          <text:p text:style-name="List_20_1_Content_Last"> Idegen nyelven nézve: a nyelvi sablonból nem lett kivéve a blokk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"> <text:a xlink:type="simple" xlink:href="https://doc.evir.hu/doku.php/evir:webshop:webshop_sablon" text:style-name="Internet_20_link" text:visited-style-name="Visited_20_Internet_20_Link">Webshop sablon</text:a></text:p>
        </text:list-item>
        <text:list-item>
          <text:p text:style-name="List_20_1_Content"> <text:a xlink:type="simple" xlink:href="https://doc.evir.hu/doku.php/evir:webshop:fejlec_logo_kirakasa" text:style-name="Internet_20_link" text:visited-style-name="Visited_20_Internet_20_Link">Logó kirakása a webshop fejlécébe</text:a></text:p>
        </text:list-item>
        <text:list-item>
          <text:p text:style-name="List_20_1_Content"> <text:a xlink:type="simple" xlink:href="https://doc.evir.hu/doku.php/evir:webshop:fejlec_nyelv_valaszto_kirakasa" text:style-name="Internet_20_link" text:visited-style-name="Visited_20_Internet_20_Link">Nyelvválasztó kirakása a webshop fejlécébe</text:a></text:p>
        </text:list-item>
        <text:list-item>
          <text:p text:style-name="List_20_1_Content_Last"> <text:a xlink:type="simple" xlink:href="https://doc.evir.hu/doku.php/evir:webshop:webshop_osszerakas" text:style-name="Internet_20_link" text:visited-style-name="Visited_20_Internet_20_Link">Webshop össz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32:19</meta:creation-date>
    <dc:creator>Generated</dc:creator>
    <dc:date>2026-09-16T14::32:19</dc:date>
    <dc:language>en-US</dc:language>
    <meta:editing-cycles>1</meta:editing-cycles>
    <meta:editing-duration>PT0S</meta:editing-duration>
    <dc:title>evir:webshop:cikk_kereses_box_megjelenitese</dc:title>
  </office:meta>
</office:document-meta>
</file>