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fejlec_logo_kirakasa"/><text:bookmark-start text:name="__RefHeading___logo_kirakasa_a_webshop_fejlecebe_1"/><text:bookmark-start text:name="logo_kirakasa_a_webshop_fejlecebe"/>Logó kirakása a webshop fejlécébe<text:bookmark-end text:name="__RefHeading___logo_kirakasa_a_webshop_fejlecebe_1"/><text:bookmark-end text:name="logo_kirakasa_a_webshop_fejlecebe"/></text:h>
      <text:p text:style-name="Text_20_body">A webshop <text:span text:style-name="Strong_20_Emphasis">Fejléc box</text:span>ában, a gyorskereső előtt megjeleníthető a cég logója, amely a webshop kezdőoldalára kattintható.</text:p>
      <text:p text:style-name="Text_20_body"> A logó képét nem a Webshop menüben, hanem a <text:span text:style-name="Strong_20_Emphasis"><text:a xlink:type="simple" xlink:href="https://doc.evir.hu/doku.php/evir:rendszer:filekezelo" text:style-name="Internet_20_link" text:visited-style-name="Visited_20_Internet_20_Link">Fájlkezelő</text:a></text:span>ben töltjük fel, a <text:span text:style-name="Strong_20_Emphasis">Webshop grafikák</text:span> területre — ugyanoda, ahová a <text:a xlink:type="simple" xlink:href="https://doc.evir.hu/doku.php/evir:webshop:banner_kirakasa" text:style-name="Internet_20_link" text:visited-style-name="Visited_20_Internet_20_Link">banner</text:a> képét. A rendszer a fájlt a <text:span text:style-name="Strong_20_Emphasis">neve alapján</text:span> találja meg, ezért a fájlnév kötött.</text:p>
      <text:p text:style-name="Text_20_body"><text:span text:style-name=""/> A banner külön kitehető box, a logó viszont <text:span text:style-name="Strong_20_Emphasis">a Fejléc box sablonjának része</text:span>. Ezért két teendő van: a kép feltöltése (1. pont) és — ha a fejléc sablonja már el van mentve az adatbázisban — a logó blokk bemásolása a sablonba (2. pont).</text:p>
      <text:p text:style-name="Horizontal_20_Line"/>
      <text:h text:style-name="Heading_20_3" text:outline-level="3"><text:bookmark-start text:name="__RefHeading___a_kep_feltoeltese_2"/><text:bookmark-start text:name="a_kep_feltoeltese"/>1. A kép feltöltése<text:bookmark-end text:name="__RefHeading___a_kep_feltoeltese_2"/><text:bookmark-end text:name="a_kep_feltoeltese"/></text:h>
      <text:list text:style-name="Numbering_20_1" text:continue-numbering="false">
        <text:list-item>
          <text:p text:style-name="Numbering_20_1_Content_First"> <text:span text:style-name="Strong_20_Emphasis">Rendszer → <text:a xlink:type="simple" xlink:href="https://doc.evir.hu/doku.php/evir:rendszer:filekezelo" text:style-name="Internet_20_link" text:visited-style-name="Visited_20_Internet_20_Link">Fájlkezelő</text:a></text:span> menüpont, <text:span text:style-name="Strong_20_Emphasis">Webshop grafikák</text:span> fül.</text:p>
        </text:list-item>
        <text:list-item>
          <text:p text:style-name="Numbering_20_1_Content"> A feltöltés a terület <text:span text:style-name="Strong_20_Emphasis">gyökerébe</text:span> történjen (ne alkönyvtárba) — a fejléc csak ott keresi a fájlt.</text:p>
        </text:list-item>
        <text:list-item>
          <text:p text:style-name="Numbering_20_1_Content"> A fájl neve kötelezően: <text:span text:style-name="Source_20_Text">fejlec_logo.&lt;kiterjesztés&gt;</text:span> (pl. <text:span text:style-name="Source_20_Text">fejlec_logo.png</text:span>).</text:p>
        </text:list-item>
        <text:list-item>
          <text:p text:style-name="Numbering_20_1_Content"> Támogatott kiterjesztések ebben a sorrendben: <text:span text:style-name="Source_20_Text">png</text:span>, <text:span text:style-name="Source_20_Text">jpg</text:span>, <text:span text:style-name="Source_20_Text">jpeg</text:span>, <text:span text:style-name="Source_20_Text">webp</text:span>, <text:span text:style-name="Source_20_Text">gif</text:span> — ha többféle is fent van, a felsorolásban előbb álló nyer. <text:line-break/><text:span text:style-name=""/> <text:span text:style-name="Strong_20_Emphasis">SVG nem használható</text:span> (a rendszer biztonsági okból nem engedi feltölteni).</text:p>
        </text:list-item>
        <text:list-item>
          <text:p text:style-name="Numbering_20_1_Content_Last"> Méret: a rendszer nem ír elő képméretet; a feltölthető fájl legfeljebb 10 MB. A fejléc a képet magasságra korlátozza (gyárilag 48 képpont), ezért álló vagy nagyon nagy kép helyett érdemes fekvő, webre optimalizált logót feltölteni.</text:p>
        </text:list-item>
      </text:list>
      <text:h text:style-name="Heading_20_3" text:outline-level="3"><text:bookmark-start text:name="__RefHeading___a_logo_blokk_a_fejlec_box_sablonjaban_3"/><text:bookmark-start text:name="a_logo_blokk_a_fejlec_box_sablonjaban"/>2. A logó blokk a Fejléc box sablonjában<text:bookmark-end text:name="__RefHeading___a_logo_blokk_a_fejlec_box_sablonjaban_3"/><text:bookmark-end text:name="a_logo_blokk_a_fejlec_box_sablonjaban"/></text:h>
      <text:p text:style-name="Text_20_body">Az <text:span text:style-name="Strong_20_Emphasis">alapértelmezett minta</text:span> már tartalmazza a logót, tehát ha a fejléc sablonja <text:span text:style-name="Strong_20_Emphasis">nincs elmentve</text:span> az adatbázisban, a logó a kép feltöltése után azonnal megjelenik — nincs további teendő.</text:p>
      <text:p text:style-name="Text_20_body">Ha a <text:span text:style-name="Strong_20_Emphasis">Fejléc box sablonja már el van mentve</text:span> (Webshop → Beállítás → <text:a xlink:type="simple" xlink:href="https://doc.evir.hu/doku.php/evir:webshop:webshop_sablon" text:style-name="Internet_20_link" text:visited-style-name="Visited_20_Internet_20_Link">Webshop sablon</text:a>, <text:span text:style-name="Emphasis">Template: Fejléc box</text:span>), akkor a mentett sablon az erősebb, és a logó blokkot <text:span text:style-name="Strong_20_Emphasis">kézzel kell bemásolni</text:span> a <text:span text:style-name="Source_20_Text">HTML</text:span> mezőbe, a keresőmezőt tartalmazó oszlop elé:</text:p>
      <text:p text:style-name="Preformatted_20_Text"><text:s text:c="6"/>{if:logo(adat.logo_img)}<text:line-break/><text:s text:c="6"/>&lt;div class="col-12 col-md-auto text-center text-md-start"&gt;<text:line-break/><text:s text:c="8"/>{if:logolink(adat.logo_href)}<text:line-break/><text:s text:c="8"/>&lt;a href="{adat.logo_href}" class="d-inline-block"&gt;<text:line-break/><text:s text:c="8"/>{endif:logolink}<text:line-break/><text:s text:c="10"/>&lt;img src="{adat.logo_img}" alt="Logó" class="webshop-logo img-fluid" style="max-height:48px;"&gt;<text:line-break/><text:s text:c="8"/>{if:logolink(adat.logo_href)}<text:line-break/><text:s text:c="8"/>&lt;/a&gt;<text:line-break/><text:s text:c="8"/>{endif:logolink}<text:line-break/><text:s text:c="6"/>&lt;/div&gt;<text:line-break/><text:s text:c="6"/>{endif:logo}</text:p>
      <text:list text:style-name="List_20_1" text:continue-numbering="false">
        <text:list-item>
          <text:p text:style-name="List_20_1_Content_First"> A blokk a <text:span text:style-name="Source_20_Text">{insert_template:keresomezo_main}</text:span> sorát tartalmazó <text:span text:style-name="Source_20_Text">&lt;div class=„col-12 col-md-6 col-lg-4”&gt;</text:span> <text:span text:style-name="Strong_20_Emphasis">elé</text:span> kerüljön.</text:p>
        </text:list-item>
        <text:list-item>
          <text:p text:style-name="List_20_1_Content"> A logó mérete a <text:span text:style-name="Source_20_Text">style=„max-height:48px;”</text:span> értékkel állítható.</text:p>
        </text:list-item>
        <text:list-item>
          <text:p text:style-name="List_20_1_Content"> <text:span text:style-name=""/> Ha a fejlécnek vannak kitöltött <text:span text:style-name="Strong_20_Emphasis">idegen nyelvi sablonjai</text:span>, a blokkot <text:span text:style-name="Strong_20_Emphasis">azokba is</text:span> be kell másolni — különben az adott nyelvű látogató nem látja a logót.</text:p>
        </text:list-item>
        <text:list-item>
          <text:p text:style-name="List_20_1_Content_Last"> <text:span text:style-name=""/> Erre a <text:span text:style-name="Strong_20_Emphasis"><text:span text:style-name="Emphasis">Minta betöltése</text:span> gomb nem jó</text:span>: az a teljes <text:span text:style-name="Source_20_Text">HTML</text:span> mezőt felülírja a gyári mintával, tehát elveszik a fejléc minden testreszabása (pl. az információs sávba írt telefonszám, e-mail), az idegen nyelvi sablonokat pedig érintetlenül, a régi tartalommal hagyja. A minta betöltése egyébként <text:span text:style-name="Strong_20_Emphasis">magától nem ment</text:span> — csak a <text:span text:style-name="Emphasis">Felvesz</text:span> gomb ír adatbázisba.</text:p>
        </text:list-item>
      </text:list>
      <text:h text:style-name="Heading_20_3" text:outline-level="3"><text:bookmark-start text:name="__RefHeading___eredmeny_4"/><text:bookmark-start text:name="eredmeny"/>3. Eredmény<text:bookmark-end text:name="__RefHeading___eredmeny_4"/><text:bookmark-end text:name="eredmeny"/></text:h>
      <text:list text:style-name="List_20_1" text:continue-numbering="false">
        <text:list-item>
          <text:p text:style-name="List_20_1_Content_First"> A logó a <text:span text:style-name="Strong_20_Emphasis">gyorskereső előtt</text:span> jelenik meg: tablet- és desktop-méretben a keresőmezőtől balra, egy sorban; kis kijelzőn (mobilon) külön sorban, középen, a kereső fölött.</text:p>
        </text:list-item>
        <text:list-item>
          <text:p text:style-name="List_20_1_Content"> A logó a webshop <text:span text:style-name="Strong_20_Emphasis">kezdőoldalára</text:span> mutató linkként működik. <text:line-break/> A hivatkozás célja nem állítható. Ha máshova kell mutatnia, a fenti blokkban az <text:span text:style-name="Source_20_Text">&lt;a href=„{adat.logo_href}”&gt;</text:span> helyére saját hivatkozás írható — lásd <text:a xlink:type="simple" xlink:href="https://doc.evir.hu/doku.php/evir:webshop:webshop_sablon" text:style-name="Internet_20_link" text:visited-style-name="Visited_20_Internet_20_Link">Webshop sablon</text:a>.</text:p>
        </text:list-item>
        <text:list-item>
          <text:p text:style-name="List_20_1_Content_Last"> Amíg nincs feltöltve a kép, a fejléc pontosan úgy néz ki, mint korábban: a logó helye nem marad üresen, a kereső nem csúszik el.</text:p>
        </text:list-item>
      </text:list>
      <text:p text:style-name="Horizontal_20_Line"/>
      <text:h text:style-name="Heading_20_3" text:outline-level="3"><text:bookmark-start text:name="__RefHeading___ha_nem_latszik_a_logo_5"/><text:bookmark-start text:name="ha_nem_latszik_a_logo"/>Ha nem látszik a logó<text:bookmark-end text:name="__RefHeading___ha_nem_latszik_a_logo_5"/><text:bookmark-end text:name="ha_nem_latszik_a_logo"/></text:h>
      <text:list text:style-name="List_20_1" text:continue-numbering="false">
        <text:list-item>
          <text:p text:style-name="List_20_1_Content_First"> <text:span text:style-name="Strong_20_Emphasis">Nincs feltöltve a fájl, vagy más a neve.</text:span> A név pontosan <text:span text:style-name="Source_20_Text">fejlec_logo.&lt;kiterjesztés&gt;</text:span> legyen, a <text:span text:style-name="Emphasis">Webshop grafikák</text:span> terület gyökerében. Rossz név vagy alkönyvtár esetén a logó <text:span text:style-name="Strong_20_Emphasis">csendben kimarad</text:span> — nem jelez hibát a látogatónak.</text:p>
        </text:list-item>
        <text:list-item>
          <text:p text:style-name="List_20_1_Content"> <text:span text:style-name="Strong_20_Emphasis">A mentett fejléc-sablonból hiányzik a logó blokk</text:span> (2. pont).</text:p>
        </text:list-item>
        <text:list-item>
          <text:p text:style-name="List_20_1_Content"> <text:span text:style-name="Strong_20_Emphasis">Idegen nyelven nézzük</text:span>, és a nyelvi sablonba nem került be a blokk (2. pont).</text:p>
        </text:list-item>
        <text:list-item>
          <text:p text:style-name="List_20_1_Content"> <text:span text:style-name="Strong_20_Emphasis">SVG-t töltöttünk fel</text:span> — nem támogatott, tölts fel PNG/JPG/WEBP változatot.</text:p>
        </text:list-item>
        <text:list-item>
          <text:p text:style-name="List_20_1_Content_Last"> Ha a Fájlkezelő <text:span text:style-name="Emphasis">Webshop grafikák</text:span> füle hibát ad vagy nem elérhető, a feltöltési terület nincs beüzemelve az adott telepítésen — ez rendszergazdai feladat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fejlec_nyelv_valaszto_kirakasa" text:style-name="Internet_20_link" text:visited-style-name="Visited_20_Internet_20_Link">Nyelvválasztó kirakása a webshop fejlécébe</text:a></text:p>
        </text:list-item>
        <text:list-item>
          <text:p text:style-name="List_20_1_Content"> <text:a xlink:type="simple" xlink:href="https://doc.evir.hu/doku.php/evir:webshop:banner_kirakasa" text:style-name="Internet_20_link" text:visited-style-name="Visited_20_Internet_20_Link">Banner kirakása a webshopra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  <text:list-item>
          <text:p text:style-name="List_20_1_Content_Last"> <text:a xlink:type="simple" xlink:href="https://doc.evir.hu/doku.php/evir:rendszer:filekezelo" text:style-name="Internet_20_link" text:visited-style-name="Visited_20_Internet_20_Link">Fájlkezel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4::34:27</meta:creation-date>
    <dc:creator>Generated</dc:creator>
    <dc:date>2026-09-10T14::34:27</dc:date>
    <dc:language>en-US</dc:language>
    <meta:editing-cycles>1</meta:editing-cycles>
    <meta:editing-duration>PT0S</meta:editing-duration>
    <dc:title>evir:webshop:fejlec_logo_kirakasa</dc:title>
  </office:meta>
</office:document-meta>
</file>