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:fejlec_nyelv_valaszto_kirakasa"/><text:bookmark-start text:name="__RefHeading___nyelvvalaszto_kirakasa_a_webshop_fejlecebe_1"/><text:bookmark-start text:name="nyelvvalaszto_kirakasa_a_webshop_fejlecebe"/>Nyelvválasztó kirakása a webshop fejlécébe<text:bookmark-end text:name="__RefHeading___nyelvvalaszto_kirakasa_a_webshop_fejlecebe_1"/><text:bookmark-end text:name="nyelvvalaszto_kirakasa_a_webshop_fejlecebe"/></text:h>
      <text:p text:style-name="Text_20_body">A webshop <text:span text:style-name="Strong_20_Emphasis">Fejléc box</text:span>ában, a kosár ikon mellett megjeleníthető egy legördülő <text:span text:style-name="Strong_20_Emphasis">nyelvválasztó</text:span>, amellyel a látogató egy kattintással nyelvet vált.</text:p>
      <text:p text:style-name="Text_20_body"> Ez a kitehető <text:span text:style-name="Strong_20_Emphasis">Nyelvválasztó box</text:span> (<text:a xlink:type="simple" xlink:href="https://doc.evir.hu/doku.php/evir:webshop:felulet_beallitasok" text:style-name="Internet_20_link" text:visited-style-name="Visited_20_Internet_20_Link">Webshop felület</text:a>) kistestvére: ugyanazokat a nyelveket kínálja és ugyanúgy vált nyelvet, csak helytakarékos, legördülő formában, a fejlécbe építve. A kettő közül elég az egyiket használni.</text:p>
      <text:p text:style-name="Text_20_body"><text:span text:style-name=""/> <text:span text:style-name="Strong_20_Emphasis">Előfeltétel: legalább egy idegen nyelvi hely legyen beállítva</text:span> (<text:a xlink:type="simple" xlink:href="https://doc.evir.hu/doku.php/evir:torzsadatok:cikktorzs:idegen_nyelvi_megnevezesek" text:style-name="Internet_20_link" text:visited-style-name="Visited_20_Internet_20_Link">Idegen nyelvi megnevezések</text:a>). Ha csak egy nyelv van, a választó <text:span text:style-name="Strong_20_Emphasis">szándékosan nem jelenik meg</text:span> — nincs mit felkínálnia.</text:p>
      <text:p text:style-name="Horizontal_20_Line"/>
      <text:h text:style-name="Heading_20_3" text:outline-level="3"><text:bookmark-start text:name="__RefHeading___a_nyelvvalaszto_kihelyezese_2"/><text:bookmark-start text:name="a_nyelvvalaszto_kihelyezese"/>1. A nyelvválasztó kihelyezése<text:bookmark-end text:name="__RefHeading___a_nyelvvalaszto_kihelyezese_2"/><text:bookmark-end text:name="a_nyelvvalaszto_kihelyezese"/></text:h>
      <text:p text:style-name="Text_20_body">Az <text:span text:style-name="Strong_20_Emphasis">alapértelmezett minta</text:span> már tartalmazza, tehát ha a fejléc sablonja <text:span text:style-name="Strong_20_Emphasis">nincs elmentve</text:span> az adatbázisban, a nyelvválasztó magától megjelenik — nincs teendő.</text:p>
      <text:p text:style-name="Text_20_body">Ha a <text:span text:style-name="Strong_20_Emphasis">Fejléc box sablonja már el van mentve</text:span> (Webshop → Beállítás → <text:a xlink:type="simple" xlink:href="https://doc.evir.hu/doku.php/evir:webshop:webshop_sablon" text:style-name="Internet_20_link" text:visited-style-name="Visited_20_Internet_20_Link">Webshop sablon</text:a>, <text:span text:style-name="Emphasis">Template: Fejléc box</text:span>), akkor a mentett sablon az erősebb, és az alábbi részletet <text:span text:style-name="Strong_20_Emphasis">kézzel kell bemásolni</text:span> a <text:span text:style-name="Source_20_Text">HTML</text:span> mezőbe, a mini kosarat tartalmazó <text:span text:style-name="Source_20_Text">&lt;span&gt;</text:span> elé:</text:p>
      <text:p text:style-name="Preformatted_20_Text"><text:s text:c="8"/>&lt;span class="me-3"&gt;<text:line-break/><text:s text:c="10"/>{insert_module:mini_nyelv_valaszto}<text:line-break/><text:s text:c="8"/>&lt;/span&gt;</text:p>
      <text:list text:style-name="List_20_1" text:continue-numbering="false">
        <text:list-item>
          <text:p text:style-name="List_20_1_Content_First"> A beszúrás helye a jobb oldali, <text:span text:style-name="Source_20_Text">&lt;div class=„col text-end …”&gt;</text:span> oszlop, a <text:span text:style-name="Source_20_Text">{insert_module:mini_kosar}</text:span> sora <text:span text:style-name="Strong_20_Emphasis">elé</text:span>.</text:p>
        </text:list-item>
        <text:list-item>
          <text:p text:style-name="List_20_1_Content"> <text:span text:style-name=""/> Ha a fejlécnek vannak kitöltött <text:span text:style-name="Strong_20_Emphasis">idegen nyelvi sablonjai</text:span>, a sort <text:span text:style-name="Strong_20_Emphasis">azokba is</text:span> be kell másolni — különben épp az idegen nyelvű látogató nem tud visszaváltani.</text:p>
        </text:list-item>
        <text:list-item>
          <text:p text:style-name="List_20_1_Content_Last"> <text:span text:style-name=""/> Erre a <text:span text:style-name="Strong_20_Emphasis"><text:span text:style-name="Emphasis">Minta betöltése</text:span> gomb nem jó</text:span>: az a teljes <text:span text:style-name="Source_20_Text">HTML</text:span> mezőt felülírja a gyári mintával, tehát elveszik a fejléc testreszabása, az idegen nyelvi sablonokat pedig a régi tartalommal hagyja. (A minta betöltése magától nem ment — csak a <text:span text:style-name="Emphasis">Felvesz</text:span> gomb ír adatbázisba.)</text:p>
        </text:list-item>
      </text:list>
      <text:p text:style-name="Text_20_body"> Magának a legördülőnek a kinézete (a <text:span text:style-name="Source_20_Text">&lt;select&gt;</text:span> HTML-je) az admin felületen <text:span text:style-name="Strong_20_Emphasis">nem szerkeszthető</text:span> — ez beépített elem, ahogy a mini kosár is. Módosítása fejlesztői feladat.</text:p>
      <text:h text:style-name="Heading_20_3" text:outline-level="3"><text:bookmark-start text:name="__RefHeading___eredmeny_3"/><text:bookmark-start text:name="eredmeny"/>2. Eredmény<text:bookmark-end text:name="__RefHeading___eredmeny_3"/><text:bookmark-end text:name="eredmeny"/></text:h>
      <text:list text:style-name="List_20_1" text:continue-numbering="false">
        <text:list-item>
          <text:p text:style-name="List_20_1_Content_First"> A fejlécben egy legördülő jelenik meg, benne az összes választható nyelv; az éppen aktív nyelv a kiválasztott.</text:p>
        </text:list-item>
        <text:list-item>
          <text:p text:style-name="List_20_1_Content"> Másik nyelvet választva az oldal azonnal átvált — ugyanaz a nyelvváltás, mint a Nyelvválasztó boxban.</text:p>
        </text:list-item>
        <text:list-item>
          <text:p text:style-name="List_20_1_Content_Last">  Nyelvváltáskor a <text:span text:style-name="Strong_20_Emphasis">termékek adatai</text:span> (megnevezés, kategória-leírás, tulajdonságok) jelennek meg a választott nyelven. Ha a választott nyelvhez nincs eVIR felület-fordítás, a webshop saját feliratai az alapértelmezett nyelven maradnak — ez nem hiba.</text:p>
        </text:list-item>
      </text:list>
      <text:p text:style-name="Horizontal_20_Line"/>
      <text:h text:style-name="Heading_20_3" text:outline-level="3"><text:bookmark-start text:name="__RefHeading___ha_nem_latszik_a_nyelvvalaszto_4"/><text:bookmark-start text:name="ha_nem_latszik_a_nyelvvalaszto"/>Ha nem látszik a nyelvválasztó<text:bookmark-end text:name="__RefHeading___ha_nem_latszik_a_nyelvvalaszto_4"/><text:bookmark-end text:name="ha_nem_latszik_a_nyelvvalaszto"/></text:h>
      <text:list text:style-name="List_20_1" text:continue-numbering="false">
        <text:list-item>
          <text:p text:style-name="List_20_1_Content_First"> <text:span text:style-name="Strong_20_Emphasis">Csak egy nyelv van beállítva</text:span> — ilyenkor nem jelenik meg. Állíts be idegen nyelvi helyet: <text:a xlink:type="simple" xlink:href="https://doc.evir.hu/doku.php/evir:torzsadatok:cikktorzs:idegen_nyelvi_megnevezesek" text:style-name="Internet_20_link" text:visited-style-name="Visited_20_Internet_20_Link">Idegen nyelvi megnevezések</text:a>.</text:p>
        </text:list-item>
        <text:list-item>
          <text:p text:style-name="List_20_1_Content"> <text:span text:style-name="Strong_20_Emphasis">A mentett fejléc-sablonból hiányzik a sor</text:span> (1. pont).</text:p>
        </text:list-item>
        <text:list-item>
          <text:p text:style-name="List_20_1_Content_Last"> <text:span text:style-name="Strong_20_Emphasis">Idegen nyelven nézzük</text:span>, és a nyelvi sablonba nem került be a sor (1. pont).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:fejlec_logo_kirakasa" text:style-name="Internet_20_link" text:visited-style-name="Visited_20_Internet_20_Link">Logó kirakása a webshop fejlécébe</text:a></text:p>
        </text:list-item>
        <text:list-item>
          <text:p text:style-name="List_20_1_Content"> <text:a xlink:type="simple" xlink:href="https://doc.evir.hu/doku.php/evir:webshop:webshop_sablon" text:style-name="Internet_20_link" text:visited-style-name="Visited_20_Internet_20_Link">Webshop sablon</text:a></text:p>
        </text:list-item>
        <text:list-item>
          <text:p text:style-name="List_20_1_Content"> <text:a xlink:type="simple" xlink:href="https://doc.evir.hu/doku.php/evir:webshop:felulet_beallitasok" text:style-name="Internet_20_link" text:visited-style-name="Visited_20_Internet_20_Link">Webshop felület szerkesztése</text:a></text:p>
        </text:list-item>
        <text:list-item>
          <text:p text:style-name="List_20_1_Content"> <text:a xlink:type="simple" xlink:href="https://doc.evir.hu/doku.php/evir:torzsadatok:cikktorzs:idegen_nyelvi_megnevezesek" text:style-name="Internet_20_link" text:visited-style-name="Visited_20_Internet_20_Link">Idegen nyelvi megnevezések</text:a></text:p>
        </text:list-item>
        <text:list-item>
          <text:p text:style-name="List_20_1_Content_Last"> <text:a xlink:type="simple" xlink:href="https://doc.evir.hu/doku.php/evir:webshop:banner_kirakasa" text:style-name="Internet_20_link" text:visited-style-name="Visited_20_Internet_20_Link">Banner kirakása a webshopr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5::25:00</meta:creation-date>
    <dc:creator>Generated</dc:creator>
    <dc:date>2026-09-10T15::25:00</dc:date>
    <dc:language>en-US</dc:language>
    <meta:editing-cycles>1</meta:editing-cycles>
    <meta:editing-duration>PT0S</meta:editing-duration>
    <dc:title>evir:webshop:fejlec_nyelv_valaszto_kirakasa</dc:title>
  </office:meta>
</office:document-meta>
</file>