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90ed2fc61bdf97241ec4bccb8178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felhasznalok"/><text:bookmark-start text:name="__RefHeading___webshop_felhasznalok_1"/><text:bookmark-start text:name="webshop_felhasznalok"/>Webshop felhasználók<text:bookmark-end text:name="__RefHeading___webshop_felhasznalok_1"/><text:bookmark-end text:name="webshop_felhasznalok"/></text:h>
      <text:p text:style-name="Text_20_body"><text:span text:style-name=""/> A <text:a xlink:type="simple" xlink:href="https://doc.evir.hu/doku.php/evir:webshop:altalanos_beallitasok" text:style-name="Internet_20_link" text:visited-style-name="Visited_20_Internet_20_Link">webshop modul</text:a> felhasználói teljesen függetlenek az <text:a xlink:type="simple" xlink:href="https://doc.evir.hu/doku.php/evir:rendszer:felhasznalok:felhasznalok" text:style-name="Internet_20_link" text:visited-style-name="Visited_20_Internet_20_Link">eVIR rendszer felhasználói</text:a>tól, nincs a kettő között átjárás.</text:p>
      <text:p text:style-name="Text_20_body"><draw:frame draw:style-name="mediaright" draw:name="0" text:anchor-type="paragraph" draw:z-index="0" svg:width="18.520833333333cm" style:rel-width="100%" svg:height="19.350124378109cm" style:rel-height="scale"><draw:image xlink:href="Pictures/0c90ed2fc61bdf97241ec4bccb8178fb.png" xlink:type="simple" xlink:show="embed" xlink:actuate="onLoad"/></draw:frame></text:p>
      <text:list text:style-name="Numbering_20_1" text:continue-numbering="false">
        <text:list-item>
          <text:p text:style-name="Numbering_20_1_Content_First"> Ha a webshop zártkörűen működik, akkor a webshop hozzáféréssel rendelkezni kívánó felhasználóknak a <text:span text:style-name="Strong_20_Emphasis">Public Web</text:span>,</text:p>
        </text:list-item>
        <text:list-item>
          <text:p text:style-name="Numbering_20_1_Content"> <text:span text:style-name="Strong_20_Emphasis">Felhasználók</text:span></text:p>
        </text:list-item>
        <text:list-item>
          <text:p text:style-name="Numbering_20_1_Content"> <text:span text:style-name="Strong_20_Emphasis">Új felhasználó</text:span> menüpontban lehet létrehozni a felhasználói nevet és jelszót.</text:p>
          <text:list text:style-name="List_20_1">
            <text:list-item>
              <text:p text:style-name="List_20_1_Content"> <text:span text:style-name="Strong_20_Emphasis">Ha a webshop nyílt működésű</text:span>, akkor <text:a xlink:type="simple" xlink:href="https://doc.evir.hu/doku.php/evir:webshop:webshop_regisztracio" text:style-name="Internet_20_link" text:visited-style-name="Visited_20_Internet_20_Link">a felhasználók szabadon regisztrálhatnak</text:a>, de akkor is a <text:span text:style-name="Source_20_Text">Public Web → Felhasználók</text:span> menüpontban lehet megnézni, szerkeszteni őket.</text:p>
            </text:list-item>
            <text:list-item>
              <text:p text:style-name="List_20_1_Content"> <text:span text:style-name="Strong_20_Emphasis">Ha a webshop zárt működésű</text:span>, akkor csak itt lehet új webshop felhasználót rögzíteni.</text:p>
            </text:list-item>
          </text:list>
        </text:list-item>
        <text:list-item>
          <text:p text:style-name="Numbering_20_1_Content"> <text:span text:style-name="Strong_20_Emphasis">Paraméterek</text:span> <text:line-break/>A megadandó adatok:</text:p>
          <text:list text:style-name="List_20_1">
            <text:list-item>
              <text:p text:style-name="List_20_1_Content"> <text:span text:style-name="Source_20_Text"><text:span text:style-name="Strong_20_Emphasis">Felhasználónév</text:span></text:span> <text:line-break/>A felhasználó neve, amivel a webshopba bejelentkezhet.</text:p>
            </text:list-item>
            <text:list-item>
              <text:p text:style-name="List_20_1_Content"> <text:span text:style-name="Source_20_Text"><text:span text:style-name="Strong_20_Emphasis">Email cím</text:span></text:span> <text:line-break/>Ez az email cím lett megerősítve regisztrációkor, ide küldhető jelszóemlékeztető.</text:p>
            </text:list-item>
            <text:list-item>
              <text:p text:style-name="List_20_1_Content"> <text:span text:style-name="Source_20_Text"><text:span text:style-name="Strong_20_Emphasis">Jelszó</text:span></text:span> <text:line-break/>A felhasználónévhez tartozó jelszó.</text:p>
            </text:list-item>
            <text:list-item>
              <text:p text:style-name="List_20_1_Content"> <text:span text:style-name="Source_20_Text"><text:span text:style-name="Strong_20_Emphasis">Jelszó megerősítése</text:span></text:span> <text:line-break/>A jelszó ismétlése.</text:p>
            </text:list-item>
            <text:list-item>
              <text:p text:style-name="List_20_1_Content"> <text:span text:style-name="Source_20_Text"><text:span text:style-name="Strong_20_Emphasis">Megerősítve</text:span></text:span> <text:line-break/>Nyílt regisztráció esetén rákattintott az emailben található linkre. <text:line-break/><text:span text:style-name=""/> Csak megerősített státusszal rendelkező felhasználó tud belépni.</text:p>
            </text:list-item>
            <text:list-item>
              <text:p text:style-name="List_20_1_Content"> <text:span text:style-name="Source_20_Text"><text:span text:style-name="Strong_20_Emphasis">Partner neve</text:span></text:span> <text:line-break/>A felhasználóhoz tartozó partner az adatbázisból. Erre a partnerre készülnek a bizonylatok.</text:p>
            </text:list-item>
            <text:list-item>
              <text:p text:style-name="List_20_1_Content"> <text:span text:style-name="Source_20_Text"><text:span text:style-name="Strong_20_Emphasis">Jog</text:span></text:span></text:p>
              <text:list text:style-name="List_20_1">
                <text:list-item>
                  <text:p text:style-name="List_20_1_Content"> <text:span text:style-name="Source_20_Text">(#p01) Public Web,Public Web</text:span>: az alap Public Web hozzáférés (a Public Web / webshop belépési pontja). Önregisztrációkor a <text:span text:style-name="Source_20_Text">#w01</text:span> joggal együtt automatikusan megkapja minden felhasználó.</text:p>
                </text:list-item>
                <text:list-item>
                  <text:p text:style-name="List_20_1_Content"> <text:span text:style-name="Source_20_Text">(#w01) Webshop,Webshop</text:span>: jogosult a webshop használatára.</text:p>
                </text:list-item>
                <text:list-item>
                  <text:p text:style-name="List_20_1_Content"> <text:span text:style-name="Source_20_Text">(#w02) Webshop,Cikk lista export</text:span>: jogosult árlista / cikk lista letöltésére XLSX formátumban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Raktár</text:span></text:span> <text:line-break/>Készletinformációhoz, rendeléshez ha nem az alapértelmezett raktárat kell használni ennél a felhasználónál, akkor azt itt lehet beállítani (pl. másik telephelyről kell kiszolgálni, stb.).</text:p>
            </text:list-item>
            <text:list-item>
              <text:p text:style-name="List_20_1_Content"> <text:span text:style-name="Source_20_Text"><text:span text:style-name="Strong_20_Emphasis">Telephely</text:span></text:span> <text:line-break/>Telephely modul esetén itt választható ki a felhasználóhoz tartozó alapértelmezett telephely.</text:p>
            </text:list-item>
            <text:list-item>
              <text:p text:style-name="List_20_1_Content"> <text:span text:style-name="Source_20_Text"><text:span text:style-name="Strong_20_Emphasis">Nyelv</text:span></text:span> <text:line-break/>A felület nyelve ennél a felhasználónál. <text:span text:style-name="Source_20_Text">–Alapértelmezett–</text:span> esetén a rendszerben beállított nyelvet kapja. <text:line-break/><text:span text:style-name=""/> Ha a felhasználó a webshopon nyelvet vált, a választása ide mentődik, és a következő belépéskor már azon a nyelven indul a felület. <text:line-break/><text:span text:style-name=""/> <text:span text:style-name="Strong_20_Emphasis">Nyílt működésű webshop</text:span> esetén a vendég felhasználónál beállított nyelv a bejelentkezés nélküli látogatók nyelve. A látogatók nyelvváltása ilyenkor szándékosan <text:span text:style-name="Strong_20_Emphasis">nem</text:span> íródik vissza ide, csak a saját böngészésükre hat — különben az utolsó látogató választása lenne mindenki más alapértelmezése. <text:line-break/>A mező csak akkor jelenik meg, ha a rendszerben egynél több felületi nyelv van beállítva — ez telepítési beállítás, a rendszer üzemeltetője tudja módosítani.</text:p>
            </text:list-item>
            <text:list-item>
              <text:p text:style-name="List_20_1_Content"> A további jogosultságok jelölőnégyzetekkel kapcsolhatók be:</text:p>
              <text:list text:style-name="List_20_1">
                <text:list-item>
                  <text:p text:style-name="List_20_1_Content"> <text:span text:style-name="Source_20_Text"><text:span text:style-name="Strong_20_Emphasis">Többszörösen bejelentkezhet, (nem őrzi meg a kosarat) (MULTITASK)</text:span></text:span> <text:line-break/>Ha többszörösen bejelentkezhet, akkor ugyanazzal a névvel egyszerre többen tudnak önállóan dolgozni, rendelni. Ha ez nincs engedélyezve, akkor egyszerre csak egy böngészőből lehet használni, az új bejelentkezés megkapja a korábbi kosár tartalmát is.</text:p>
                </text:list-item>
                <text:list-item>
                  <text:p text:style-name="List_20_1_Content"> <text:span text:style-name="Source_20_Text"><text:span text:style-name="Strong_20_Emphasis">A partner adatai nem módosíthatók a webshop-ban (DISABLEPARTNERMOD)</text:span></text:span> <text:line-break/>Bekapcsolva a partner adatai (címek, telefonszám, e-mail) nem módosíthatók a webshop felületről.</text:p>
                </text:list-item>
                <text:list-item>
                  <text:p text:style-name="List_20_1_Content"> <text:span text:style-name="Source_20_Text"><text:span text:style-name="Strong_20_Emphasis">Az alapértelmezett címek nem módosíthatóak (DISABLEDOTHERADDRESS)</text:span></text:span> <text:line-break/>Bekapcsolva a webshop rendelésnél csak az alapértelmezett számlázási és szállítási cím használható, a vásárló nem választhat vagy adhat meg másik címet. (webshop modul)</text:p>
                </text:list-item>
                <text:list-item>
                  <text:p text:style-name="List_20_1_Content"> <text:span text:style-name="Source_20_Text"><text:span text:style-name="Strong_20_Emphasis">2FA - Email (EMAIL_2FA)</text:span></text:span> <text:line-break/>Kétfaktoros hitelesítés: belépéskor emailben kapott kód is szükséges.</text:p>
                </text:list-item>
                <text:list-item>
                  <text:p text:style-name="List_20_1_Content"> <text:span text:style-name="Source_20_Text"><text:span text:style-name="Strong_20_Emphasis">Tokenes felhasználó bezárásának feloldása (TOKEN_NOCAPTIVE)</text:span></text:span> <text:line-break/>Tokenes bejelentkezés esetén a felhasználó ne legyen egyetlen művelethez kötve.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webshop:altalanos" text:style-name="Internet_20_link" text:visited-style-name="Visited_20_Internet_20_Link">A webshop kezelésről</text:a></text:p>
        </text:list-item>
        <text:list-item>
          <text:p text:style-name="List_20_1_Content"> <text:a xlink:type="simple" xlink:href="https://doc.evir.hu/doku.php/evir:webshop:beallitas_menu" text:style-name="Internet_20_link" text:visited-style-name="Visited_20_Internet_20_Link">Webshop beállítások menü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"> <text:a xlink:type="simple" xlink:href="https://doc.evir.hu/doku.php/evir:public_web:tartalomelem" text:style-name="Internet_20_link" text:visited-style-name="Visited_20_Internet_20_Link">Webshop egyedi elemek</text:a></text:p>
        </text:list-item>
        <text:list-item>
          <text:p text:style-name="List_20_1_Content"> <text:a xlink:type="simple" xlink:href="https://doc.evir.hu/doku.php/evir:public_web:oldal" text:style-name="Internet_20_link" text:visited-style-name="Visited_20_Internet_20_Link">Webshop egyedi oldalak</text:a></text:p>
        </text:list-item>
        <text:list-item>
          <text:p text:style-name="List_20_1_Content"> <text:a xlink:type="simple" xlink:href="https://doc.evir.hu/doku.php/evir:public_web:rendszeroldalak" text:style-name="Internet_20_link" text:visited-style-name="Visited_20_Internet_20_Link">Oldalak</text:a></text:p>
        </text:list-item>
        <text:list-item>
          <text:p text:style-name="List_20_1_Content"> <text:a xlink:type="simple" xlink:href="https://doc.evir.hu/doku.php/evir:public_web:file_feltoltes" text:style-name="Internet_20_link" text:visited-style-name="Visited_20_Internet_20_Link">Fájl feltöltés</text:a></text:p>
        </text:list-item>
        <text:list-item>
          <text:p text:style-name="List_20_1_Content"> <text:a xlink:type="simple" xlink:href="https://doc.evir.hu/doku.php/evir:public_web:webshop_email_tartalom" text:style-name="Internet_20_link" text:visited-style-name="Visited_20_Internet_20_Link">Email tartalom</text:a></text:p>
        </text:list-item>
        <text:list-item>
          <text:p text:style-name="List_20_1_Content"> <text:a xlink:type="simple" xlink:href="https://doc.evir.hu/doku.php/evir:webshop:felulet_beallitasok" text:style-name="Internet_20_link" text:visited-style-name="Visited_20_Internet_20_Link">Webshop felület</text:a></text:p>
        </text:list-item>
        <text:list-item>
          <text:p text:style-name="List_20_1_Content"> <text:a xlink:type="simple" xlink:href="https://doc.evir.hu/doku.php/evir:webshop:kapcsolat_oldal" text:style-name="Internet_20_link" text:visited-style-name="Visited_20_Internet_20_Link">Kapcsolat oldal</text:a></text:p>
        </text:list-item>
        <text:list-item>
          <text:p text:style-name="List_20_1_Content_Last"> <text:a xlink:type="simple" xlink:href="https://doc.evir.hu/doku.php/evir-faq:idegen_nyelvek" text:style-name="Internet_20_link" text:visited-style-name="Visited_20_Internet_20_Link">Idegen nyelvek az eVIR-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41:25</meta:creation-date>
    <dc:creator>Generated</dc:creator>
    <dc:date>2026-08-31T16::41:25</dc:date>
    <dc:language>en-US</dc:language>
    <meta:editing-cycles>1</meta:editing-cycles>
    <meta:editing-duration>PT0S</meta:editing-duration>
    <dc:title>evir:webshop:felhasznalok</dc:title>
  </office:meta>
</office:document-meta>
</file>