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a803c2270c37a1406bd90c412d4ad1c.png"/>
  <manifest:file-entry manifest:media-type="image/png" manifest:full-path="Pictures/9b429bbbed6c3e43eed82a5669950d3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:felulet_beallitasok"/><text:bookmark-start text:name="__RefHeading___webshop_feluelet_szerkesztese_1"/><text:bookmark-start text:name="webshop_feluelet_szerkesztese"/>Webshop felület szerkesztése<text:bookmark-end text:name="__RefHeading___webshop_feluelet_szerkesztese_1"/><text:bookmark-end text:name="webshop_feluelet_szerkesztese"/></text:h>
      <text:p text:style-name="Text_20_body"><draw:frame draw:style-name="mediaright" draw:name="0" text:anchor-type="paragraph" draw:z-index="0" svg:width="18.520833333333cm" style:rel-width="100%" svg:height="19.909895833333cm" style:rel-height="scale"><draw:image xlink:href="Pictures/1a803c2270c37a1406bd90c412d4ad1c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Webshop</text:span>,</text:p>
        </text:list-item>
        <text:list-item>
          <text:p text:style-name="Numbering_20_1_Content"> <text:span text:style-name="Strong_20_Emphasis"><text:a xlink:type="simple" xlink:href="https://doc.evir.hu/doku.php/evir:webshop:beallitas_menu" text:style-name="Internet_20_link" text:visited-style-name="Visited_20_Internet_20_Link">Beállítás</text:a></text:span></text:p>
        </text:list-item>
        <text:list-item>
          <text:p text:style-name="Numbering_20_1_Content"> <text:span text:style-name="Strong_20_Emphasis">Webshop felület</text:span> menüpont alatt lehet a webshop felületére elemeket elhelyezni.</text:p>
          <text:list text:style-name="Numbering_20_1">
            <text:list-item>
              <text:p text:style-name="Numbering_20_1_Content"> <text:span text:style-name="Strong_20_Emphasis">Felső rész elemei</text:span></text:p>
            </text:list-item>
            <text:list-item>
              <text:p text:style-name="Numbering_20_1_Content"> <text:span text:style-name="Strong_20_Emphasis">Alsó rész elemei</text:span></text:p>
            </text:list-item>
            <text:list-item>
              <text:p text:style-name="Numbering_20_1_Content"> <text:span text:style-name="Strong_20_Emphasis">Bal rész elemei</text:span></text:p>
            </text:list-item>
            <text:list-item>
              <text:p text:style-name="Numbering_20_1_Content"> <text:span text:style-name="Strong_20_Emphasis">Jobb rész elemei</text:span></text:p>
            </text:list-item>
            <text:list-item>
              <text:p text:style-name="Numbering_20_1_Content"> A webshop „közepén” pedig az oldalak, tartalmak jelennek meg.</text:p>
            </text:list-item>
          </text:list>
        </text:list-item>
        <text:list-item>
          <text:p text:style-name="Numbering_20_1_Content"> <text:span text:style-name="Strong_20_Emphasis">Új elem</text:span> legördülő mező tartalmazza az elemeket. <text:line-break/>A következőkből lehet itt választani:</text:p>
          <text:list text:style-name="Numbering_20_1">
            <text:list-item>
              <text:p text:style-name="Numbering_20_1_Content"> <text:span text:style-name="Strong_20_Emphasis">Public web → Beállítás → Tartalomelemek</text:span> menüpont alatt rögzített <text:span text:style-name="Strong_20_Emphasis"><text:a xlink:type="simple" xlink:href="https://doc.evir.hu/doku.php/evir:public_web:tartalomelem" text:style-name="Internet_20_link" text:visited-style-name="Visited_20_Internet_20_Link">tartalomelemek</text:a></text:span>,</text:p>
            </text:list-item>
            <text:list-item>
              <text:p text:style-name="Numbering_20_1_Content"> <text:span text:style-name="Strong_20_Emphasis">Public web → Beállítás → Oldalak</text:span> menüpont alatt rögzített <text:span text:style-name="Strong_20_Emphasis"><text:a xlink:type="simple" xlink:href="https://doc.evir.hu/doku.php/evir:public_web:oldal" text:style-name="Internet_20_link" text:visited-style-name="Visited_20_Internet_20_Link">egyedi oldalak</text:a></text:span>: az oldal <text:span text:style-name="Source_20_Text">Neve</text:span> kerül a felületre, ami linkként mutat az oldalra.</text:p>
            </text:list-item>
            <text:list-item>
              <text:p text:style-name="Numbering_20_1_Content"> <text:span text:style-name="Strong_20_Emphasis">Public web → Beállítás → Fájl feltöltés</text:span> menüpont alatt rögzített <text:span text:style-name="Strong_20_Emphasis"><text:a xlink:type="simple" xlink:href="https://doc.evir.hu/doku.php/evir:public_web:file_feltoltes" text:style-name="Internet_20_link" text:visited-style-name="Visited_20_Internet_20_Link">feltöltött fájl</text:a>ok</text:span>,</text:p>
            </text:list-item>
            <text:list-item>
              <text:p text:style-name="Numbering_20_1_Content"> <text:span text:style-name="Strong_20_Emphasis">A webshop alap elemeit:</text:span></text:p>
              <text:list text:style-name="List_20_1">
                <text:list-item>
                  <text:p text:style-name="List_20_1_Content"> <text:span text:style-name="Strong_20_Emphasis"><text:a xlink:type="simple" xlink:href="https://doc.evir.hu/doku.php/evir:torzsadatok:cikktorzs:cikk_kategoriak" text:style-name="Internet_20_link" text:visited-style-name="Visited_20_Internet_20_Link">Cikk kategóriák</text:a></text:span>: Azon cikk kategóriák hierarchiája, melyeknél a <text:span text:style-name="Source_20_Text">Webshop beállítás</text:span> legördülőből a <text:span text:style-name="Strong_20_Emphasis">Használva a webshopban</text:span> van kiválasztva!</text:p>
                </text:list-item>
                <text:list-item>
                  <text:p text:style-name="List_20_1_Content"> <text:span text:style-name="Strong_20_Emphasis">Cikk keresés</text:span>: a webshop felületén lehet vele keresést indítani.</text:p>
                </text:list-item>
                <text:list-item>
                  <text:p text:style-name="List_20_1_Content"> <text:span text:style-name="Strong_20_Emphasis">Kosár</text:span>: a kosár tartalmát mutatja.</text:p>
                </text:list-item>
                <text:list-item>
                  <text:p text:style-name="List_20_1_Content"> <text:span text:style-name="Strong_20_Emphasis">Login</text:span>: A bejelentkező terület, a bejelentkezett felhasználó adatait mutatja. Innen érhető el a <text:a xlink:type="simple" xlink:href="https://doc.evir.hu/doku.php/evir:webshop:webshop_regisztracio" text:style-name="Internet_20_link" text:visited-style-name="Visited_20_Internet_20_Link">regisztrációs űrlap a webshop felületen</text:a>.</text:p>
                </text:list-item>
                <text:list-item>
                  <text:p text:style-name="List_20_1_Content"> <text:span text:style-name="Strong_20_Emphasis">Nyelvválasztó</text:span>: A látogató ezzel válthat nyelvet a webshopban. <text:line-break/>A felkínált nyelvek azok, amelyekhez a <text:a xlink:type="simple" xlink:href="https://doc.evir.hu/doku.php/evir:rendszer:beallitasok:cikktorzs" text:style-name="Internet_20_link" text:visited-style-name="Visited_20_Internet_20_Link">rendszerbeállítások</text:a>ban be van állítva <text:a xlink:type="simple" xlink:href="https://doc.evir.hu/doku.php/evir:torzsadatok:cikktorzs:idegen_nyelvi_megnevezesek" text:style-name="Internet_20_link" text:visited-style-name="Visited_20_Internet_20_Link">idegen nyelvi megnevezés</text:a> — plusz az alapértelmezett nyelv. <text:line-break/> Nyelvváltáskor a <text:span text:style-name="Strong_20_Emphasis">termékek adatai</text:span> (megnevezés, kategória-leírás, tulajdonságok) jelennek meg a választott nyelven. Ha a választott nyelvhez nincs eVIR felület-fordítás, a webshop saját feliratai az alapértelmezett nyelven maradnak — ez nem hiba. <text:line-break/> A box kinézete a <text:a xlink:type="simple" xlink:href="https://doc.evir.hu/doku.php/evir:webshop:webshop_sablon" text:style-name="Internet_20_link" text:visited-style-name="Visited_20_Internet_20_Link">Webshop sablon</text:a> menüpontban, a <text:span text:style-name="Emphasis">Nyelvválasztó box</text:span> template-ben szerkeszthető. <text:line-break/><text:span text:style-name=""/> Ha egyetlen idegen nyelv sincs beállítva, a boxnak nincs mit felkínálnia — ilyenkor nem érdemes kitenni.</text:p>
                </text:list-item>
              </text:list>
            </text:list-item>
            <text:list-item>
              <text:p text:style-name="Numbering_20_1_Content"> <text:span text:style-name="Strong_20_Emphasis">A <text:a xlink:type="simple" xlink:href="https://doc.evir.hu/doku.php/evir:webshop:felhasznalok" text:style-name="Internet_20_link" text:visited-style-name="Visited_20_Internet_20_Link">webshopba bejelentkezett felhasználó</text:a> bizonylatait listázó oldalakra mutató linkeket:</text:span></text:p>
              <text:list text:style-name="List_20_1">
                <text:list-item>
                  <text:p text:style-name="List_20_1_Content"> Függő rendelések listája</text:p>
                </text:list-item>
                <text:list-item>
                  <text:p text:style-name="List_20_1_Content"> Rendeléseim listája</text:p>
                </text:list-item>
                <text:list-item>
                  <text:p text:style-name="List_20_1_Content"> Szállítóleveleim listája</text:p>
                </text:list-item>
                <text:list-item>
                  <text:p text:style-name="List_20_1_Content"> Számláim listája</text:p>
                </text:list-item>
              </text:list>
            </text:list-item>
          </text:list>
        </text:list-item>
        <text:list-item>
          <text:p text:style-name="Numbering_20_1_Content"> <text:span text:style-name=""><text:span text:style-name="Strong_20_Emphasis">| <text:span text:style-name="">Hozzáad</text:span> |</text:span></text:span> gombra kattintva teszi ki a webshop felületen a megfelelő részre és a gomb alatti listába az <text:span text:style-name="Source_20_Text">Új mező</text:span>ben kiválasztott elemet. </text:p>
        </text:list-item>
        <text:list-item>
          <text:p text:style-name="Numbering_20_1_Content"> <text:span text:style-name="Strong_20_Emphasis">Elemek listája</text:span></text:p>
          <text:list text:style-name="Numbering_20_1">
            <text:list-item>
              <text:p text:style-name="Numbering_20_1_Content"> <text:span text:style-name=""><text:span text:style-name="Strong_20_Emphasis">| <text:span text:style-name="">Le</text:span> |</text:span></text:span> A gombra kattintva a listában egy sorral lejjebb mozgatja az elemet, így az a webshop felületen is lejjebb kerül.</text:p>
            </text:list-item>
            <text:list-item>
              <text:p text:style-name="Numbering_20_1_Content"> <text:span text:style-name=""><text:span text:style-name="Strong_20_Emphasis">| <text:span text:style-name="">Fel</text:span> |</text:span></text:span> A gombra kattintva a listában egy sorral feljebb mozgatja az elemet, így az a webshop felületen is feljebb kerül.</text:p>
            </text:list-item>
            <text:list-item>
              <text:p text:style-name="Numbering_20_1_Content"> <text:span text:style-name="Strong_20_Emphasis">Azonosító</text:span>: Az elem szerkesztésekor megadott azonosítója.</text:p>
            </text:list-item>
            <text:list-item>
              <text:p text:style-name="Numbering_20_1_Content"> <text:span text:style-name="Strong_20_Emphasis">Név</text:span>: Az elem szerkesztésekor megadott neve.</text:p>
            </text:list-item>
            <text:list-item>
              <text:p text:style-name="Numbering_20_1_Content"> <text:span text:style-name="Strong_20_Emphasis">Törlés</text:span>: <text:span text:style-name=""/>  Az elem törlése a listából és a webshop felületről.</text:p>
            </text:list-item>
            <text:list-item>
              <text:p text:style-name="Numbering_20_1_Content"> <text:span text:style-name="Strong_20_Emphasis">Header</text:span>: Az elem elé/elejére beszúrt HTML elemek.</text:p>
            </text:list-item>
            <text:list-item>
              <text:p text:style-name="Numbering_20_1_Content"> <text:span text:style-name="Strong_20_Emphasis">Trailer</text:span>: Az elem mögé/végére beszúrt HTML elemek.</text:p>
            </text:list-item>
            <text:list-item>
              <text:p text:style-name="Numbering_20_1_Content_Last"> <text:span text:style-name=""><text:span text:style-name="Strong_20_Emphasis">| <text:span text:style-name="">Header-Trailer módosítása</text:span> |</text:span></text:span> Az elem elé és mögé szúrható HTML elemek szerkesztése.</text:p>
            </text:list-item>
          </text:list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16.415216550657cm" style:rel-height="scale"><draw:image xlink:href="Pictures/9b429bbbed6c3e43eed82a5669950d36.png" xlink:type="simple" xlink:show="embed" xlink:actuate="onLoad"/></draw:frame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torzsadatok:cikktorzs:idegen_nyelvi_megnevezesek" text:style-name="Internet_20_link" text:visited-style-name="Visited_20_Internet_20_Link">Idegen nyelvi megnevezések</text:a></text:p>
        </text:list-item>
        <text:list-item>
          <text:p text:style-name="List_20_1_Content"> <text:a xlink:type="simple" xlink:href="https://doc.evir.hu/doku.php/evir:webshop:webshop_osszerakas" text:style-name="Internet_20_link" text:visited-style-name="Visited_20_Internet_20_Link">Webshop összeállítása</text:a></text:p>
        </text:list-item>
        <text:list-item>
          <text:p text:style-name="List_20_1_Content"> <text:a xlink:type="simple" xlink:href="https://doc.evir.hu/doku.php/evir:webshop:webshop_mukodes" text:style-name="Internet_20_link" text:visited-style-name="Visited_20_Internet_20_Link">Webshop működés</text:a></text:p>
        </text:list-item>
        <text:list-item>
          <text:p text:style-name="List_20_1_Content_Last"> <text:a xlink:type="simple" xlink:href="https://doc.evir.hu/doku.php/evir:webshop:altalanos" text:style-name="Internet_20_link" text:visited-style-name="Visited_20_Internet_20_Link">Websho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9::08:17</meta:creation-date>
    <dc:creator>Generated</dc:creator>
    <dc:date>2026-08-31T09::08:17</dc:date>
    <dc:language>en-US</dc:language>
    <meta:editing-cycles>1</meta:editing-cycles>
    <meta:editing-duration>PT0S</meta:editing-duration>
    <dc:title>evir:webshop:felulet_beallitasok</dc:title>
  </office:meta>
</office:document-meta>
</file>