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leiras_megjelenites"/><text:bookmark-start text:name="__RefHeading___leiras_megjelenitesenek_folyamata_1"/><text:bookmark-start text:name="leiras_megjelenitesenek_folyamata"/>Leírás megjelenítésének folyamata<text:bookmark-end text:name="__RefHeading___leiras_megjelenitesenek_folyamata_1"/><text:bookmark-end text:name="leiras_megjelenitesenek_folyamata"/></text:h>
      <text:p text:style-name="Text_20_body">A <text:span text:style-name="Strong_20_Emphasis">leírás</text:span> a webshop <text:span text:style-name="Strong_20_Emphasis">termék adatlapján</text:span>, az adatblokk alatti fülek közül a <text:span text:style-name="Emphasis">Leírás</text:span> fülön megjelenő hosszabb szöveg. Nem önálló cikktörzs-mező: a rendszer egy <text:span text:style-name="Strong_20_Emphasis"><text:a xlink:type="simple" xlink:href="https://doc.evir.hu/doku.php/evir:torzsadatok:cikktorzs:cikk_tulajdonsagok" text:style-name="Internet_20_link" text:visited-style-name="Visited_20_Internet_20_Link">cikktulajdonság</text:a> értékét</text:span> jeleníti meg leírásként — azt, amelyiket a <text:span text:style-name="Emphasis">Webshop működés</text:span> beállításban erre a szerepre kiválasztottuk.</text:p>
      <text:p text:style-name="Text_20_body"><text:span text:style-name=""/> Ugyanez a mechanizmus adja a <text:a xlink:type="simple" xlink:href="https://doc.evir.hu/doku.php/evir:webshop:rovid_leiras_megjelenites" text:style-name="Internet_20_link" text:visited-style-name="Visited_20_Internet_20_Link">Rövid leírás</text:a>t és a <text:a xlink:type="simple" xlink:href="https://doc.evir.hu/doku.php/evir:webshop:lista_leiras_megjelenites" text:style-name="Internet_20_link" text:visited-style-name="Visited_20_Internet_20_Link">Lista leírás</text:a>t is — csak a megjelenés helye más. Mindhárom szerephez külön tulajdonság választható, de ugyanaz a tulajdonság több szerepre is kijelölhető.</text:p>
      <text:p text:style-name="Horizontal_20_Line"/>
      <text:h text:style-name="Heading_20_3" text:outline-level="3"><text:bookmark-start text:name="__RefHeading___a_folyamat_lepesei_2"/><text:bookmark-start text:name="a_folyamat_lepesei"/>A folyamat lépései<text:bookmark-end text:name="__RefHeading___a_folyamat_lepesei_2"/><text:bookmark-end text:name="a_folyamat_lepesei"/></text:h>
      <text:list text:style-name="Numbering_20_1" text:continue-numbering="false">
        <text:list-item>
          <text:p text:style-name="Numbering_20_1_Content_First"> <text:span text:style-name="Strong_20_Emphasis">Cikktulajdonság típus létrehozása</text:span> <text:line-break/><text:span text:style-name="Source_20_Text">Törzsadatok → <text:a xlink:type="simple" xlink:href="https://doc.evir.hu/doku.php/evir:torzsadatok:cikktorzs:torzs_cikkszam" text:style-name="Internet_20_link" text:visited-style-name="Visited_20_Internet_20_Link">Cikkszámok</text:a> → <text:a xlink:type="simple" xlink:href="https://doc.evir.hu/doku.php/evir:torzsadatok:cikktorzs:cikk_tulajdonsagok" text:style-name="Internet_20_link" text:visited-style-name="Visited_20_Internet_20_Link">Cikk tulajdonságok</text:a></text:span> menüpont alatt (pl. <text:span text:style-name="Emphasis">Termékleírás</text:span>). <text:line-break/> Hosszabb szöveghez a tulajdonság típusát szövegterületnek (textarea) érdemes választani.</text:p>
        </text:list-item>
        <text:list-item>
          <text:p text:style-name="Numbering_20_1_Content"> <text:span text:style-name="Strong_20_Emphasis">A tulajdonság értékének kitöltése a cikkeknél</text:span> <text:line-break/><text:span text:style-name="Source_20_Text">Törzsadatok → Cikkszámok → (termék) → <text:a xlink:type="simple" xlink:href="https://doc.evir.hu/doku.php/evir:webshop:webshop_cikk_tulajdonsagok" text:style-name="Internet_20_link" text:visited-style-name="Visited_20_Internet_20_Link">Cikk tulajdonságok</text:a></text:span> oldalon, illetve tömegesen a <text:span text:style-name="Source_20_Text">Cikk listák → <text:a xlink:type="simple" xlink:href="https://doc.evir.hu/doku.php/evir:torzsadatok:cikktorzs:cikk_listak_tulajdonsagok_modositasa" text:style-name="Internet_20_link" text:visited-style-name="Visited_20_Internet_20_Link">Cikk tulajdonságok módosítása</text:a></text:span> listán.</text:p>
        </text:list-item>
        <text:list-item>
          <text:p text:style-name="Numbering_20_1_Content"> <text:span text:style-name="Strong_20_Emphasis">A szerep kijelölése</text:span> <text:line-break/><text:span text:style-name="Source_20_Text">Webshop → <text:a xlink:type="simple" xlink:href="https://doc.evir.hu/doku.php/evir:webshop:beallitas_menu" text:style-name="Internet_20_link" text:visited-style-name="Visited_20_Internet_20_Link">Beállítás</text:a> → <text:a xlink:type="simple" xlink:href="https://doc.evir.hu/doku.php/evir:webshop:webshop_mukodes" text:style-name="Internet_20_link" text:visited-style-name="Visited_20_Internet_20_Link">Webshop működés</text:a></text:span> menüpont, <text:span text:style-name="Strong_20_Emphasis"><text:span text:style-name="Source_20_Text">Leírás</text:span></text:span> legördülő: itt kell kiválasztani, <text:span text:style-name="Strong_20_Emphasis">melyik</text:span> cikktulajdonság jelenjen meg a termék leírásaként. <text:line-break/>A <text:span text:style-name="Emphasis">Ne jelenjen meg</text:span> választása esetén a termék adatlapján egyáltalán nincs leírás. <text:line-break/><text:span text:style-name=""/> Ez a lépés a leggyakrabban kimaradó: a tulajdonság értéke ki van töltve, de a szerep nincs kijelölve, így a webshopban semmi sem látszik.</text:p>
        </text:list-item>
        <text:list-item>
          <text:p text:style-name="Numbering_20_1_Content_Last"> <text:span text:style-name="Strong_20_Emphasis">Megjelenítés a webshopban</text:span> <text:line-break/>A termék adatlapján a <text:span text:style-name="Strong_20_Emphasis"><text:span text:style-name="Emphasis">Leírás</text:span> fül</text:span> tartalmaként. <text:line-break/> Ha a terméknek van leírása, a <text:span text:style-name="Emphasis">Leírás</text:span> az adatlap <text:span text:style-name="Strong_20_Emphasis">nyitó (aktív) füle</text:span>. Ha nincs, a <text:span text:style-name="Emphasis">Leírás</text:span> fül <text:span text:style-name="Strong_20_Emphasis">meg sem jelenik</text:span>, és az <text:span text:style-name="Emphasis">Adatok</text:span> fül lesz az aktív. <text:line-break/> A leírás a <text:span text:style-name="Strong_20_Emphasis">terméklistában nem</text:span> jelenik meg — ott a <text:a xlink:type="simple" xlink:href="https://doc.evir.hu/doku.php/evir:webshop:lista_leiras_megjelenites" text:style-name="Internet_20_link" text:visited-style-name="Visited_20_Internet_20_Link">lista leírás</text:a> a megfelelő szerep.</text:p>
        </text:list-item>
      </text:list>
      <text:p text:style-name="Horizontal_20_Line"/>
      <text:h text:style-name="Heading_20_3" text:outline-level="3"><text:bookmark-start text:name="__RefHeading___amit_erdemes_tudni_3"/><text:bookmark-start text:name="amit_erdemes_tudni"/>Amit érdemes tudni<text:bookmark-end text:name="__RefHeading___amit_erdemes_tudni_3"/><text:bookmark-end text:name="amit_erdemes_tudni"/></text:h>
      <text:list text:style-name="List_20_1" text:continue-numbering="false">
        <text:list-item>
          <text:p text:style-name="List_20_1_Content_First">  A leírás-szerepre kijelölt tulajdonság <text:span text:style-name="Strong_20_Emphasis">akkor is megjelenik</text:span>, ha nincs hozzárendelve a cikk kategóriájához, és akkor is, ha nincs <text:span text:style-name="Emphasis">webshop</text:span>-ra jelölve. A rendszer a leírásokat a kategóriától függetlenül beolvassa.</text:p>
        </text:list-item>
        <text:list-item>
          <text:p text:style-name="List_20_1_Content">  Az a szövegterület (textarea) típusú tulajdonság, amelyik <text:span text:style-name="Strong_20_Emphasis">nincs</text:span> kiválasztva egyik leírás-szerepre sem, a termék adatlapján a tulajdonságok között nem jelenik meg — vagyis a hosszú szövegek nem „szivárognak be„ a <text:span text:style-name="Emphasis">Paraméterek</text:span> felsorolásba.</text:p>
        </text:list-item>
        <text:list-item>
          <text:p text:style-name="List_20_1_Content"> <text:span text:style-name=""/> A tulajdonság értéke <text:span text:style-name="Strong_20_Emphasis">szó szerint</text:span> kerül a webshop HTML-jébe, tehát a benne lévő HTML formázás (bekezdések, listák, kiemelés) érvényesül — de a hibás vagy nem bezárt HTML el is tudja rontani az adatlap megjelenését.</text:p>
        </text:list-item>
        <text:list-item>
          <text:p text:style-name="List_20_1_Content"> <text:span text:style-name="Strong_20_Emphasis">Nyelvek:</text:span> a látogató által választott nyelven a tulajdonság <text:span text:style-name="Strong_20_Emphasis">idegen nyelvi értéke</text:span> jelenik meg, ha van ilyen. Idegen nyelvi értéke csak annak a tulajdonságnak van, amelyiknek az <text:a xlink:type="simple" xlink:href="https://doc.evir.hu/doku.php/evir:torzsadatok:cikktorzs:idegen_nyelvi_megnevezesek" text:style-name="Internet_20_link" text:visited-style-name="Visited_20_Internet_20_Link">idegen nyelvi megnevezése</text:a> is ki van töltve; egyébként minden nyelven az alapértelmezett nyelvű érték látszik.</text:p>
        </text:list-item>
        <text:list-item>
          <text:p text:style-name="List_20_1_Content"> A megjelenés helye és formája a <text:span text:style-name="Source_20_Text">Webshop → Beállítás → <text:a xlink:type="simple" xlink:href="https://doc.evir.hu/doku.php/evir:webshop:webshop_sablon" text:style-name="Internet_20_link" text:visited-style-name="Visited_20_Internet_20_Link">Webshop sablon</text:a></text:span> menüpontban, a <text:span text:style-name="Emphasis">Cikkoldal</text:span> template-ben szabható testre; a behelyettesíthető adat neve <text:span text:style-name="Source_20_Text">{cikk.leiras}</text:span>.</text:p>
        </text:list-item>
        <text:list-item>
          <text:p text:style-name="List_20_1_Content_Last">  Ugyanezen az elven működik a <text:span text:style-name="Emphasis">Webshop működés</text:span> <text:span text:style-name="Strong_20_Emphasis"><text:span text:style-name="Source_20_Text">Név</text:span></text:span> beállítása is: az ott kiválasztott cikktulajdonság értéke <text:span text:style-name="Strong_20_Emphasis">felülírja a termék megnevezését</text:span> a webshopban (a <text:span text:style-name="Emphasis">Cikk megnevezés mező</text:span> választása esetén a cikktörzs megnevezése látszik)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rovid_leiras_megjelenites" text:style-name="Internet_20_link" text:visited-style-name="Visited_20_Internet_20_Link">Rövid leírás megjelenítésének folyamata</text:a></text:p>
        </text:list-item>
        <text:list-item>
          <text:p text:style-name="List_20_1_Content"> <text:a xlink:type="simple" xlink:href="https://doc.evir.hu/doku.php/evir:webshop:lista_leiras_megjelenites" text:style-name="Internet_20_link" text:visited-style-name="Visited_20_Internet_20_Link">Lista leírás megjelenítésének folyamata</text:a></text:p>
        </text:list-item>
        <text:list-item>
          <text:p text:style-name="List_20_1_Content"> <text:a xlink:type="simple" xlink:href="https://doc.evir.hu/doku.php/evir:webshop:webshop_mukodes" text:style-name="Internet_20_link" text:visited-style-name="Visited_20_Internet_20_Link">Webshop működés</text:a></text:p>
        </text:list-item>
        <text:list-item>
          <text:p text:style-name="List_20_1_Content"> <text:a xlink:type="simple" xlink:href="https://doc.evir.hu/doku.php/evir:webshop:webshop_cikk_tulajdonsagok" text:style-name="Internet_20_link" text:visited-style-name="Visited_20_Internet_20_Link">Webshop cikk tulajdonságok</text:a></text:p>
        </text:list-item>
        <text:list-item>
          <text:p text:style-name="List_20_1_Content"> <text:a xlink:type="simple" xlink:href="https://doc.evir.hu/doku.php/evir:torzsadatok:cikktorzs:cikk_tulajdonsagok" text:style-name="Internet_20_link" text:visited-style-name="Visited_20_Internet_20_Link">Cikk tulajdonságok</text:a></text:p>
        </text:list-item>
        <text:list-item>
          <text:p text:style-name="List_20_1_Content"> <text:a xlink:type="simple" xlink:href="https://doc.evir.hu/doku.php/evir:webshop:webshop_sablon" text:style-name="Internet_20_link" text:visited-style-name="Visited_20_Internet_20_Link">Webshop sablon</text:a></text:p>
        </text:list-item>
        <text:list-item>
          <text:p text:style-name="List_20_1_Content"> <text:a xlink:type="simple" xlink:href="https://doc.evir.hu/doku.php/evir:webshop:webshop_osszerakas" text:style-name="Internet_20_link" text:visited-style-name="Visited_20_Internet_20_Link">Webshop felületének összerakása</text:a></text:p>
        </text:list-item>
        <text:list-item>
          <text:p text:style-name="List_20_1_Content"> <text:a xlink:type="simple" xlink:href="https://doc.evir.hu/doku.php/evir:webshop:cikk_adatok_oldal" text:style-name="Internet_20_link" text:visited-style-name="Visited_20_Internet_20_Link">Cikk adatok oldal alapértelmezett felépítése</text:a></text:p>
        </text:list-item>
        <text:list-item>
          <text:p text:style-name="List_20_1_Content"> <text:a xlink:type="simple" xlink:href="https://doc.evir.hu/doku.php/evir:webshop:altalanos" text:style-name="Internet_20_link" text:visited-style-name="Visited_20_Internet_20_Link">A webshop kezeléséről</text:a></text:p>
        </text:list-item>
        <text:list-item>
          <text:p text:style-name="List_20_1_Content"> <text:a xlink:type="simple" xlink:href="https://doc.evir.hu/doku.php/evir:webshop:altalanos_beallitasok" text:style-name="Internet_20_link" text:visited-style-name="Visited_20_Internet_20_Link">Webshop általános beállításai</text:a></text:p>
        </text:list-item>
        <text:list-item>
          <text:p text:style-name="List_20_1_Content"> <text:a xlink:type="simple" xlink:href="https://doc.evir.hu/doku.php/evir:webshop:beallitas_menu" text:style-name="Internet_20_link" text:visited-style-name="Visited_20_Internet_20_Link">Webshop beállítások</text:a></text:p>
        </text:list-item>
        <text:list-item>
          <text:p text:style-name="List_20_1_Content"> <text:a xlink:type="simple" xlink:href="https://doc.evir.hu/doku.php/evir:webshop:cikk_kapcsolatok_import" text:style-name="Internet_20_link" text:visited-style-name="Visited_20_Internet_20_Link">Cikk-kapcsolatok exportálása és importálása</text:a></text:p>
        </text:list-item>
        <text:list-item>
          <text:p text:style-name="List_20_1_Content"> <text:a xlink:type="simple" xlink:href="https://doc.evir.hu/doku.php/evir:webshop:cikk_kategoria_csoport_import" text:style-name="Internet_20_link" text:visited-style-name="Visited_20_Internet_20_Link">További kategóriák exportálása és importálása</text:a></text:p>
        </text:list-item>
        <text:list-item>
          <text:p text:style-name="List_20_1_Content"> <text:a xlink:type="simple" xlink:href="https://doc.evir.hu/doku.php/evir:webshop:cikk_tulajdonsag_beallitasai" text:style-name="Internet_20_link" text:visited-style-name="Visited_20_Internet_20_Link">Cikk tulajdonságok webshop beállításai</text:a></text:p>
        </text:list-item>
        <text:list-item>
          <text:p text:style-name="List_20_1_Content"> <text:a xlink:type="simple" xlink:href="https://doc.evir.hu/doku.php/evir:webshop:cikk_webcimek_import" text:style-name="Internet_20_link" text:visited-style-name="Visited_20_Internet_20_Link">Cikk webcímek exportálása és importálása</text:a></text:p>
        </text:list-item>
        <text:list-item>
          <text:p text:style-name="List_20_1_Content"> <text:a xlink:type="simple" xlink:href="https://doc.evir.hu/doku.php/evir:webshop:felhasznalok" text:style-name="Internet_20_link" text:visited-style-name="Visited_20_Internet_20_Link">Webshop felhasználók</text:a></text:p>
        </text:list-item>
        <text:list-item>
          <text:p text:style-name="List_20_1_Content"> <text:a xlink:type="simple" xlink:href="https://doc.evir.hu/doku.php/evir:webshop:felulet_beallitasok" text:style-name="Internet_20_link" text:visited-style-name="Visited_20_Internet_20_Link">Webshop felület szerkesztése</text:a></text:p>
        </text:list-item>
        <text:list-item>
          <text:p text:style-name="List_20_1_Content"> <text:a xlink:type="simple" xlink:href="https://doc.evir.hu/doku.php/evir:webshop:kapcsolat_oldal" text:style-name="Internet_20_link" text:visited-style-name="Visited_20_Internet_20_Link">Kapcsolat oldal</text:a></text:p>
        </text:list-item>
        <text:list-item>
          <text:p text:style-name="List_20_1_Content"> <text:a xlink:type="simple" xlink:href="https://doc.evir.hu/doku.php/evir:webshop:webshop_atveteli_mod" text:style-name="Internet_20_link" text:visited-style-name="Visited_20_Internet_20_Link">Átvételi mód</text:a></text:p>
        </text:list-item>
        <text:list-item>
          <text:p text:style-name="List_20_1_Content"> <text:a xlink:type="simple" xlink:href="https://doc.evir.hu/doku.php/evir:webshop:webshop_cikk_beallitasok" text:style-name="Internet_20_link" text:visited-style-name="Visited_20_Internet_20_Link">Webshop cikk beállítások</text:a></text:p>
        </text:list-item>
        <text:list-item>
          <text:p text:style-name="List_20_1_Content"> <text:a xlink:type="simple" xlink:href="https://doc.evir.hu/doku.php/evir:webshop:webshop_cikk_kepek" text:style-name="Internet_20_link" text:visited-style-name="Visited_20_Internet_20_Link">Webshop cikk képek</text:a></text:p>
        </text:list-item>
        <text:list-item>
          <text:p text:style-name="List_20_1_Content"> <text:a xlink:type="simple" xlink:href="https://doc.evir.hu/doku.php/evir:webshop:webshop_cikk_lathatosag" text:style-name="Internet_20_link" text:visited-style-name="Visited_20_Internet_20_Link">Cikkek láthatósága a webshopon</text:a></text:p>
        </text:list-item>
        <text:list-item>
          <text:p text:style-name="List_20_1_Content"> <text:a xlink:type="simple" xlink:href="https://doc.evir.hu/doku.php/evir:webshop:webshop_fizetesi_mod" text:style-name="Internet_20_link" text:visited-style-name="Visited_20_Internet_20_Link">Fizetési mód</text:a></text:p>
        </text:list-item>
        <text:list-item>
          <text:p text:style-name="List_20_1_Content"> <text:a xlink:type="simple" xlink:href="https://doc.evir.hu/doku.php/evir:webshop:webshop_keszletkezeles" text:style-name="Internet_20_link" text:visited-style-name="Visited_20_Internet_20_Link">Webshop rendeléskor a készletkezelés beállításai</text:a></text:p>
        </text:list-item>
        <text:list-item>
          <text:p text:style-name="List_20_1_Content_Last"> <text:a xlink:type="simple" xlink:href="https://doc.evir.hu/doku.php/evir:webshop:webshop_regisztracio" text:style-name="Internet_20_link" text:visited-style-name="Visited_20_Internet_20_Link">Webshop regisztráci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9::17:18</meta:creation-date>
    <dc:creator>Generated</dc:creator>
    <dc:date>2026-09-09T19::17:18</dc:date>
    <dc:language>en-US</dc:language>
    <meta:editing-cycles>1</meta:editing-cycles>
    <meta:editing-duration>PT0S</meta:editing-duration>
    <dc:title>evir:webshop:leiras_megjelenites</dc:title>
  </office:meta>
</office:document-meta>
</file>