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rovid_leiras_megjelenites"/><text:bookmark-start text:name="__RefHeading___roevid_leiras_megjelenitesenek_folyamata_1"/><text:bookmark-start text:name="roevid_leiras_megjelenitesenek_folyamata"/>Rövid leírás megjelenítésének folyamata<text:bookmark-end text:name="__RefHeading___roevid_leiras_megjelenitesenek_folyamata_1"/><text:bookmark-end text:name="roevid_leiras_megjelenitesenek_folyamata"/></text:h>
      <text:p text:style-name="Text_20_body">A <text:span text:style-name="Strong_20_Emphasis">rövid leírás</text:span> a webshop <text:span text:style-name="Strong_20_Emphasis">termék adatlapján</text:span>, a termék képe melletti adatblokkban jelenik meg — a cikkszám alatt, a készlet-információ és a kosárba tevés felett. Nem önálló cikktörzs-mező: a rendszer egy <text:span text:style-name="Strong_20_Emphasis"><text:a xlink:type="simple" xlink:href="https://doc.evir.hu/doku.php/evir:torzsadatok:cikktorzs:cikk_tulajdonsagok" text:style-name="Internet_20_link" text:visited-style-name="Visited_20_Internet_20_Link">cikktulajdonság</text:a> értékét</text:span> jeleníti meg rövid leírásként — azt, amelyiket a <text:span text:style-name="Emphasis">Webshop működés</text:span> beállításban erre a szerepre kiválasztottuk.</text:p>
      <text:p text:style-name="Text_20_body"><text:span text:style-name=""/> Ugyanez a mechanizmus adja a <text:a xlink:type="simple" xlink:href="https://doc.evir.hu/doku.php/evir:webshop:leiras_megjelenites" text:style-name="Internet_20_link" text:visited-style-name="Visited_20_Internet_20_Link">Leírás</text:a>t és a <text:a xlink:type="simple" xlink:href="https://doc.evir.hu/doku.php/evir:webshop:lista_leiras_megjelenites" text:style-name="Internet_20_link" text:visited-style-name="Visited_20_Internet_20_Link">Lista leírás</text:a>t is — csak a megjelenés helye más. Mindhárom szerephez külön tulajdonság választható, de ugyanaz a tulajdonság több szerepre is kijelölhető.</text:p>
      <text:p text:style-name="Horizontal_20_Line"/>
      <text:h text:style-name="Heading_20_3" text:outline-level="3"><text:bookmark-start text:name="__RefHeading___a_folyamat_lepesei_2"/><text:bookmark-start text:name="a_folyamat_lepesei"/>A folyamat lépései<text:bookmark-end text:name="__RefHeading___a_folyamat_lepesei_2"/><text:bookmark-end text:name="a_folyamat_lepesei"/></text:h>
      <text:list text:style-name="Numbering_20_1" text:continue-numbering="false">
        <text:list-item>
          <text:p text:style-name="Numbering_20_1_Content_First"> <text:span text:style-name="Strong_20_Emphasis">Cikktulajdonság típus létrehozása</text:span> <text:line-break/><text:span text:style-name="Source_20_Text">Törzsadatok → <text:a xlink:type="simple" xlink:href="https://doc.evir.hu/doku.php/evir:torzsadatok:cikktorzs:torzs_cikkszam" text:style-name="Internet_20_link" text:visited-style-name="Visited_20_Internet_20_Link">Cikkszámok</text:a> → <text:a xlink:type="simple" xlink:href="https://doc.evir.hu/doku.php/evir:torzsadatok:cikktorzs:cikk_tulajdonsagok" text:style-name="Internet_20_link" text:visited-style-name="Visited_20_Internet_20_Link">Cikk tulajdonságok</text:a></text:span> menüpont alatt (pl. <text:span text:style-name="Emphasis">Rövid leírás</text:span>, <text:span text:style-name="Emphasis">Összefoglaló</text:span>). <text:line-break/> Néhány soros szöveghez a tulajdonság típusát érdemes szövegterületnek (textarea) választani.</text:p>
        </text:list-item>
        <text:list-item>
          <text:p text:style-name="Numbering_20_1_Content"> <text:span text:style-name="Strong_20_Emphasis">A tulajdonság értékének kitöltése a cikkeknél</text:span> <text:line-break/><text:span text:style-name="Source_20_Text">Törzsadatok → Cikkszámok → (termék) → <text:a xlink:type="simple" xlink:href="https://doc.evir.hu/doku.php/evir:webshop:webshop_cikk_tulajdonsagok" text:style-name="Internet_20_link" text:visited-style-name="Visited_20_Internet_20_Link">Cikk tulajdonságok</text:a></text:span> oldalon, illetve tömegesen a <text:span text:style-name="Source_20_Text">Cikk listák → <text:a xlink:type="simple" xlink:href="https://doc.evir.hu/doku.php/evir:torzsadatok:cikktorzs:cikk_listak_tulajdonsagok_modositasa" text:style-name="Internet_20_link" text:visited-style-name="Visited_20_Internet_20_Link">Cikk tulajdonságok módosítása</text:a></text:span> listán. Amelyik cikknél üresen marad, annál a rövid leírás blokkja nem jelenik meg.</text:p>
        </text:list-item>
        <text:list-item>
          <text:p text:style-name="Numbering_20_1_Content"> <text:span text:style-name="Strong_20_Emphasis">A szerep kijelölése</text:span> <text:line-break/><text:span text:style-name="Source_20_Text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webshop_mukodes" text:style-name="Internet_20_link" text:visited-style-name="Visited_20_Internet_20_Link">Webshop működés</text:a></text:span> menüpont, <text:span text:style-name="Strong_20_Emphasis"><text:span text:style-name="Source_20_Text">Rövid leírás</text:span></text:span> legördülő: itt kell kiválasztani, <text:span text:style-name="Strong_20_Emphasis">melyik</text:span> cikktulajdonság jelenjen meg rövid leírásként. <text:line-break/>A <text:span text:style-name="Emphasis">Ne jelenjen meg</text:span> választása esetén a termék adatlapján nincs rövid leírás. <text:line-break/><text:span text:style-name=""/> Ez a lépés a leggyakrabban kimaradó: a tulajdonság értéke ki van töltve, de a szerep nincs kijelölve, így a webshopban semmi sem látszik.</text:p>
        </text:list-item>
        <text:list-item>
          <text:p text:style-name="Numbering_20_1_Content_Last"> <text:span text:style-name="Strong_20_Emphasis">Megjelenítés a webshopban</text:span> <text:line-break/>A termék adatlapjának felső, kép melletti blokkjában, közvetlenül a cikkszám alatt. <text:line-break/> A rövid leírás a <text:span text:style-name="Strong_20_Emphasis">terméklistában nem</text:span> jelenik meg — ott a <text:a xlink:type="simple" xlink:href="https://doc.evir.hu/doku.php/evir:webshop:lista_leiras_megjelenites" text:style-name="Internet_20_link" text:visited-style-name="Visited_20_Internet_20_Link">lista leírás</text:a> a megfelelő szerep.</text:p>
        </text:list-item>
      </text:list>
      <text:p text:style-name="Horizontal_20_Line"/>
      <text:h text:style-name="Heading_20_3" text:outline-level="3"><text:bookmark-start text:name="__RefHeading___amit_erdemes_tudni_3"/><text:bookmark-start text:name="amit_erdemes_tudni"/>Amit érdemes tudni<text:bookmark-end text:name="__RefHeading___amit_erdemes_tudni_3"/><text:bookmark-end text:name="amit_erdemes_tudni"/></text:h>
      <text:list text:style-name="List_20_1" text:continue-numbering="false">
        <text:list-item>
          <text:p text:style-name="List_20_1_Content_First">  A leírás-szerepre kijelölt tulajdonság <text:span text:style-name="Strong_20_Emphasis">akkor is megjelenik</text:span>, ha nincs hozzárendelve a cikk kategóriájához, és akkor is, ha nincs <text:span text:style-name="Emphasis">webshop</text:span>-ra jelölve. A rendszer a leírásokat a kategóriától függetlenül beolvassa.</text:p>
        </text:list-item>
        <text:list-item>
          <text:p text:style-name="List_20_1_Content">  Az a szövegterület (textarea) típusú tulajdonság, amelyik <text:span text:style-name="Strong_20_Emphasis">nincs</text:span> kiválasztva egyik leírás-szerepre sem, a termék adatlapján a tulajdonságok között nem jelenik meg.</text:p>
        </text:list-item>
        <text:list-item>
          <text:p text:style-name="List_20_1_Content"> <text:span text:style-name=""/> A tulajdonság értéke <text:span text:style-name="Strong_20_Emphasis">szó szerint</text:span> kerül a webshop HTML-jébe, tehát a benne lévő HTML formázás érvényesül — de a hibás vagy nem bezárt HTML el is tudja rontani az adatlap megjelenését.</text:p>
        </text:list-item>
        <text:list-item>
          <text:p text:style-name="List_20_1_Content"> <text:span text:style-name="Strong_20_Emphasis">Nyelvek:</text:span> a látogató által választott nyelven a tulajdonság <text:span text:style-name="Strong_20_Emphasis">idegen nyelvi értéke</text:span> jelenik meg, ha van ilyen. Idegen nyelvi értéke csak annak a tulajdonságnak van, amelyiknek az <text:a xlink:type="simple" xlink:href="https://doc.evir.hu/doku.php/evir:torzsadatok:cikktorzs:idegen_nyelvi_megnevezesek" text:style-name="Internet_20_link" text:visited-style-name="Visited_20_Internet_20_Link">idegen nyelvi megnevezése</text:a> is ki van töltve; egyébként minden nyelven az alapértelmezett nyelvű érték látszik.</text:p>
        </text:list-item>
        <text:list-item>
          <text:p text:style-name="List_20_1_Content_Last"> A megjelenés helye és formája a <text:span text:style-name="Source_20_Text">Webshop → Beállítás → <text:a xlink:type="simple" xlink:href="https://doc.evir.hu/doku.php/evir:webshop:webshop_sablon" text:style-name="Internet_20_link" text:visited-style-name="Visited_20_Internet_20_Link">Webshop sablon</text:a></text:span> menüpontban, a <text:span text:style-name="Emphasis">Cikkoldal</text:span> template-ben szabható testre; a behelyettesíthető adat neve <text:span text:style-name="Source_20_Text">{cikk.rovid_leiras}</text:span>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leiras_megjelenites" text:style-name="Internet_20_link" text:visited-style-name="Visited_20_Internet_20_Link">Leírás megjelenítésének folyamata</text:a></text:p>
        </text:list-item>
        <text:list-item>
          <text:p text:style-name="List_20_1_Content"> <text:a xlink:type="simple" xlink:href="https://doc.evir.hu/doku.php/evir:webshop:lista_leiras_megjelenites" text:style-name="Internet_20_link" text:visited-style-name="Visited_20_Internet_20_Link">Lista leírás megjelenítésének folyamata</text:a></text:p>
        </text:list-item>
        <text:list-item>
          <text:p text:style-name="List_20_1_Conten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torzsadatok:cikktorzs:cikk_tulajdonsagok" text:style-name="Internet_20_link" text:visited-style-name="Visited_20_Internet_20_Link">Cikk tulajdonságok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  <text:list-item>
          <text:p text:style-name="List_20_1_Content"> <text:a xlink:type="simple" xlink:href="https://doc.evir.hu/doku.php/evir:webshop:cikk_adatok_oldal" text:style-name="Internet_20_link" text:visited-style-name="Visited_20_Internet_20_Link">Cikk adatok oldal alapértelmezett felépítése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A webshop kezeléséről</text:a></text:p>
        </text:list-item>
        <text:list-item>
          <text:p text:style-name="List_20_1_Content"> <text:a xlink:type="simple" xlink:href="https://doc.evir.hu/doku.php/evir:webshop:altalanos_beallitasok" text:style-name="Internet_20_link" text:visited-style-name="Visited_20_Internet_20_Link">Webshop általános beállításai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</text:a></text:p>
        </text:list-item>
        <text:list-item>
          <text:p text:style-name="List_20_1_Content"> <text:a xlink:type="simple" xlink:href="https://doc.evir.hu/doku.php/evir:webshop:cikk_kapcsolatok_import" text:style-name="Internet_20_link" text:visited-style-name="Visited_20_Internet_20_Link">Cikk-kapcsolatok exportálása és importálása</text:a></text:p>
        </text:list-item>
        <text:list-item>
          <text:p text:style-name="List_20_1_Content"> <text:a xlink:type="simple" xlink:href="https://doc.evir.hu/doku.php/evir:webshop:cikk_kategoria_csoport_import" text:style-name="Internet_20_link" text:visited-style-name="Visited_20_Internet_20_Link">További kategóriák exportálása és importálása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ok webshop beállításai</text:a></text:p>
        </text:list-item>
        <text:list-item>
          <text:p text:style-name="List_20_1_Content"> <text:a xlink:type="simple" xlink:href="https://doc.evir.hu/doku.php/evir:webshop:cikk_webcimek_import" text:style-name="Internet_20_link" text:visited-style-name="Visited_20_Internet_20_Link">Cikk webcímek exportálása és importálása</text:a></text:p>
        </text:list-item>
        <text:list-item>
          <text:p text:style-name="List_20_1_Content"> <text:a xlink:type="simple" xlink:href="https://doc.evir.hu/doku.php/evir:webshop:felhasznalok" text:style-name="Internet_20_link" text:visited-style-name="Visited_20_Internet_20_Link">Webshop felhasználók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kapcsolat_oldal" text:style-name="Internet_20_link" text:visited-style-name="Visited_20_Internet_20_Link">Kapcsolat oldal</text:a></text:p>
        </text:list-item>
        <text:list-item>
          <text:p text:style-name="List_20_1_Content"> <text:a xlink:type="simple" xlink:href="https://doc.evir.hu/doku.php/evir:webshop:webshop_atveteli_mod" text:style-name="Internet_20_link" text:visited-style-name="Visited_20_Internet_20_Link">Átvételi mód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doc.evir.hu/doku.php/evir:webshop:webshop_cikk_kepek" text:style-name="Internet_20_link" text:visited-style-name="Visited_20_Internet_20_Link">Webshop cikk képek</text:a></text:p>
        </text:list-item>
        <text:list-item>
          <text:p text:style-name="List_20_1_Content"> <text:a xlink:type="simple" xlink:href="https://doc.evir.hu/doku.php/evir:webshop:webshop_cikk_lathatosag" text:style-name="Internet_20_link" text:visited-style-name="Visited_20_Internet_20_Link">Cikkek láthatósága a webshopon</text:a></text:p>
        </text:list-item>
        <text:list-item>
          <text:p text:style-name="List_20_1_Content"> <text:a xlink:type="simple" xlink:href="https://doc.evir.hu/doku.php/evir:webshop:webshop_fizetesi_mod" text:style-name="Internet_20_link" text:visited-style-name="Visited_20_Internet_20_Link">Fizetési mód</text:a></text:p>
        </text:list-item>
        <text:list-item>
          <text:p text:style-name="List_20_1_Content"> <text:a xlink:type="simple" xlink:href="https://doc.evir.hu/doku.php/evir:webshop:webshop_keszletkezeles" text:style-name="Internet_20_link" text:visited-style-name="Visited_20_Internet_20_Link">Webshop rendeléskor a készletkezelés beállításai</text:a></text:p>
        </text:list-item>
        <text:list-item>
          <text:p text:style-name="List_20_1_Content_Last"> <text:a xlink:type="simple" xlink:href="https://doc.evir.hu/doku.php/evir:webshop:webshop_regisztracio" text:style-name="Internet_20_link" text:visited-style-name="Visited_20_Internet_20_Link">Webshop regisztráci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17:20</meta:creation-date>
    <dc:creator>Generated</dc:creator>
    <dc:date>2026-09-09T19::17:20</dc:date>
    <dc:language>en-US</dc:language>
    <meta:editing-cycles>1</meta:editing-cycles>
    <meta:editing-duration>PT0S</meta:editing-duration>
    <dc:title>evir:webshop:rovid_leiras_megjelenites</dc:title>
  </office:meta>
</office:document-meta>
</file>