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7bf5e7a71f5417400d039204604d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webshop_cikk_tulajdonsagok"/><text:bookmark-start text:name="__RefHeading___webshop_cikk_tulajdonsagok_1"/><text:bookmark-start text:name="webshop_cikk_tulajdonsagok"/>Webshop cikk tulajdonságok<text:bookmark-end text:name="__RefHeading___webshop_cikk_tulajdonsagok_1"/><text:bookmark-end text:name="webshop_cikk_tulajdonsagok"/></text:h>
      <text:p text:style-name="Text_20_body"><draw:frame draw:style-name="mediaright" draw:name="0" text:anchor-type="paragraph" draw:z-index="0" svg:width="18.520833333333cm" style:rel-width="100%" svg:height="30.399445798514cm" style:rel-height="scale"><draw:image xlink:href="Pictures/b07bf5e7a71f5417400d039204604d2b.png" xlink:type="simple" xlink:show="embed" xlink:actuate="onLoad"/></draw:frame></text:p>
      <text:p text:style-name="Text_20_body">Ha a <text:span text:style-name="Strong_20_Emphasis"><text:a xlink:type="simple" xlink:href="https://doc.evir.hu/doku.php/evir:torzsadatok:cikktorzs:cikk_tulajdonsagok" text:style-name="Internet_20_link" text:visited-style-name="Visited_20_Internet_20_Link">cikk tulajdonságok</text:a></text:span> és a <text:span text:style-name="Strong_20_Emphasis"><text:a xlink:type="simple" xlink:href="https://doc.evir.hu/doku.php/evir:torzsadatok:cikktorzs:cikk_kategoriak" text:style-name="Internet_20_link" text:visited-style-name="Visited_20_Internet_20_Link">cikk kategóriák</text:a></text:span> már kialakításra kerültek, akkor van lehetőség a termékeket és a szolgáltatásokat cikk kategóriába sorolni a <text:a xlink:type="simple" xlink:href="https://doc.evir.hu/doku.php/evir:torzsadatok:cikktorzs:cikkszamok" text:style-name="Internet_20_link" text:visited-style-name="Visited_20_Internet_20_Link">cikkek adatainak</text:a> szerkesztésekor.</text:p>
      <text:p text:style-name="Text_20_body">A <text:span text:style-name="Source_20_Text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cikktorzs:torzs_cikkszam" text:style-name="Internet_20_link" text:visited-style-name="Visited_20_Internet_20_Link">Cikkszámok</text:a> → Termék lista → (termék választás) → ''
  * <text:span text:style-name="Strong_20_Emphasis">Cikk tulajdonságok</text:span> gombra kattintva, vagy 
  * <text:span text:style-name="Strong_20_Emphasis">Módosítás</text:span> vagy  gombra kattintás után megjelenő űrlapon a <text:span text:style-name=""><text:span text:style-name="Strong_20_Emphasis">| <text:span text:style-name=""> Tulajdonságok</text:span> |</text:span></text:span> gombra kattintás után megjelenő <text:line-break/><text:line-break/><text:span text:style-name="Strong_20_Emphasis">Cikk tulajdonságok</text:span> oldalon, <text:line-break/>
vagy a ''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cikktorzs:torzs_cikkszam" text:style-name="Internet_20_link" text:visited-style-name="Visited_20_Internet_20_Link">Cikkszámok</text:a> → Cikk listák → <text:a xlink:type="simple" xlink:href="https://doc.evir.hu/doku.php/evir:torzsadatok:cikktorzs:cikk_listak_tulajdonsagok_modositasa" text:style-name="Internet_20_link" text:visited-style-name="Visited_20_Internet_20_Link">Cikk tulajdonságok módosítása</text:a></text:span> lista sorára kattintva lehet szerkeszteni a cikk tulajdonságokat.</text:p>
      <text:list text:style-name="Numbering_20_1" text:continue-numbering="false">
        <text:list-item>
          <text:p text:style-name="Numbering_20_1_Content_First"> <text:span text:style-name="Strong_20_Emphasis">Paraméterek</text:span> <text:line-break/>A területen a <text:a xlink:type="simple" xlink:href="https://doc.evir.hu/doku.php/evir:torzsadatok:cikktorzs:termekek" text:style-name="Internet_20_link" text:visited-style-name="Visited_20_Internet_20_Link">cikk releváns adatai</text:a> olvashatók.</text:p>
          <text:list text:style-name="List_20_1">
            <text:list-item>
              <text:p text:style-name="List_20_1_Content"> <text:span text:style-name="Strong_20_Emphasis">Cikkszám</text:span></text:p>
            </text:list-item>
            <text:list-item>
              <text:p text:style-name="List_20_1_Content"> <text:span text:style-name="Strong_20_Emphasis">Megnevezés</text:span></text:p>
            </text:list-item>
            <text:list-item>
              <text:p text:style-name="List_20_1_Content"> <text:span text:style-name="Strong_20_Emphasis">Gyártó</text:span></text:p>
            </text:list-item>
            <text:list-item>
              <text:p text:style-name="List_20_1_Content"> <text:span text:style-name="Strong_20_Emphasis">Kategória</text:span>: A cikkhez kiválasztott <text:a xlink:type="simple" xlink:href="https://doc.evir.hu/doku.php/evir:torzsadatok:cikktorzs:cikk_kategoriak" text:style-name="Internet_20_link" text:visited-style-name="Visited_20_Internet_20_Link">cikk kategória</text:a>. <text:line-break/> Ha a cikket cikk kategóriához rendeltük, akkor a tulajdonságok szerkesztésekor a kategóriához beállított tulajdonság típusoknak adhatunk értéket. <text:line-break/><text:line-break/></text:p>
            </text:list-item>
          </text:list>
        </text:list-item>
        <text:list-item>
          <text:p text:style-name="Numbering_20_1_Content"> <text:span text:style-name="Strong_20_Emphasis"><text:span text:style-name="Source_20_Text">Tulajdonságok</text:span></text:span> <text:line-break/>A cikkhez választott kategóriához rendelt tulajdonságtípusok értékeit lehet megadni.</text:p>
          <text:list text:style-name="List_20_1">
            <text:list-item>
              <text:p text:style-name="List_20_1_Content"> <text:span text:style-name="Strong_20_Emphasis">Tulajdonság</text:span>: A cikk tulajdonság típusa, mely adatot a <text:span text:style-name="Source_20_Text">Törzsadatok → Cikkszámok → <text:a xlink:type="simple" xlink:href="https://doc.evir.hu/doku.php/evir:torzsadatok:cikktorzs:cikk_tulajdonsagok" text:style-name="Internet_20_link" text:visited-style-name="Visited_20_Internet_20_Link">Cikk tulajdonságok</text:a></text:span> menüpont alatt lehet rögzíteni. <text:line-break/>Ezek alapján lehet a <text:a xlink:type="simple" xlink:href="https://doc.evir.hu/doku.php/evir:webshop_connector:beallitas:egyedi_szinkron_beallitas" text:style-name="Internet_20_link" text:visited-style-name="Visited_20_Internet_20_Link">webshop szinkron beállítás</text:a>akor kiválasztani a webshop adatok szinkronizálásához a tulajdonságokat.</text:p>
            </text:list-item>
            <text:list-item>
              <text:p text:style-name="List_20_1_Content"> <text:span text:style-name="Strong_20_Emphasis">Érték</text:span>: A cikk tulajdonsághoz lehet értéket rögzíteni, mely a webshopban is látható lesz. <text:line-break/> <text:a xlink:type="simple" xlink:href="https://doc.evir.hu/doku.php/evir:webshop_connector:variansok" text:style-name="Internet_20_link" text:visited-style-name="Visited_20_Internet_20_Link">Shopify webshop variánsok</text:a> esetén, ha értéket adunk a fő terméknél egy tulajdonságnak, akkor a variánsoknál is értéket kell adni ugyanannak a tulajdonságnak!</text:p>
            </text:list-item>
            <text:list-item>
              <text:p text:style-name="List_20_1_Content"> <text:span text:style-name="Strong_20_Emphasis">Mértékegység</text:span> : A cikk tulajdonsághoz rögzített mértékegység.</text:p>
            </text:list-item>
            <text:list-item>
              <text:p text:style-name="List_20_1_Content"> <text:span text:style-name="Strong_20_Emphasis"><text:a xlink:type="simple" xlink:href="https://doc.evir.hu/doku.php/evir:webshop_connector:webshop_kategoria_cikk_tulajdonsag" text:style-name="Internet_20_link" text:visited-style-name="Visited_20_Internet_20_Link">Webshop kategória kezelés tulajdonságból</text:a></text:span> webshop működés esetén:</text:p>
              <text:list text:style-name="List_20_1">
                <text:list-item>
                  <text:p text:style-name="List_20_1_Content"> A <text:span text:style-name="Emphasis">Tulajdonság</text:span> mezőben jelenik meg a <text:a xlink:type="simple" xlink:href="https://doc.evir.hu/doku.php/evir:torzsadatok:cikktorzs:cikk_tulajdonsag_adatai" text:style-name="Internet_20_link" text:visited-style-name="Visited_20_Internet_20_Link">Cikk tulajdonság menüpont</text:a> alatt rögzített <text:span text:style-name="Source_20_Text">Tulajdonság megnevezése</text:span>.</text:p>
                </text:list-item>
                <text:list-item>
                  <text:p text:style-name="List_20_1_Content"> Az <text:span text:style-name="Emphasis">Érték</text:span> mezőbe lehet beírni a kategória nevét, ami a webshopon megjelenjen. <text:line-break/>Több szintű kategória hierarchia esetén a kategória neve elé oda kell írni a szülő kategóriákat is. A szinteket „|” (AltGr + w) karakter választja el egymástól. (Például: Főkategória|Kocka|Fa) <text:line-break/><text:line-break/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<text:span text:style-name="Source_20_Text">Képek</text:span></text:span> <text:line-break/><text:a xlink:type="simple" xlink:href="https://doc.evir.hu/doku.php/evir:webshop:webshop_cikk_kepek" text:style-name="Internet_20_link" text:visited-style-name="Visited_20_Internet_20_Link">Képeket lehet feltölteni a termékhez vagy szolgáltatáshoz</text:a>. A képet a rendszer átméretezi.</text:p>
          <text:list text:style-name="List_20_1">
            <text:list-item>
              <text:p text:style-name="List_20_1_Content"> <text:span text:style-name="Strong_20_Emphasis">Megnevezés</text:span>: A kép neve.</text:p>
            </text:list-item>
            <text:list-item>
              <text:p text:style-name="List_20_1_Content"> <text:span text:style-name="Strong_20_Emphasis">Típus</text:span> <text:line-break/>Feltöltéskor háromféle kép típust kezel a rendszer:</text:p>
              <text:list text:style-name="List_20_1">
                <text:list-item>
                  <text:p text:style-name="List_20_1_Content"> <text:span text:style-name="Strong_20_Emphasis"><text:span text:style-name="Source_20_Text">Fő kép</text:span></text:span>: ez lesz a termék elsődleges képe, ez jelenik meg az adatlapon.</text:p>
                </text:list-item>
                <text:list-item>
                  <text:p text:style-name="List_20_1_Content"> <text:span text:style-name="Strong_20_Emphasis"><text:span text:style-name="Source_20_Text">Lista kép</text:span></text:span>: a listákban jelenik meg. Lista kép hiányában a fő kép jelenik meg.</text:p>
                </text:list-item>
                <text:list-item>
                  <text:p text:style-name="List_20_1_Content"> <text:span text:style-name="Strong_20_Emphasis"><text:span text:style-name="Source_20_Text">Egyéb kép</text:span></text:span>: további képek.</text:p>
                </text:list-item>
              </text:list>
            </text:list-item>
            <text:list-item>
              <text:p text:style-name="List_20_1_Content"> <text:span text:style-name="Strong_20_Emphasis">Új kép</text:span> kiválasztása, feltöltése.</text:p>
            </text:list-item>
            <text:list-item>
              <text:p text:style-name="List_20_1_Content"> <text:span text:style-name=""><text:span text:style-name="Strong_20_Emphasis">| <text:span text:style-name=""> Termék képek</text:span> |</text:span></text:span> gombra kattintva a termékekhez feltöltött képek közül választhatunk.</text:p>
            </text:list-item>
            <text:list-item>
              <text:p text:style-name="List_20_1_Content"> <text:span text:style-name=""><text:span text:style-name="Strong_20_Emphasis">| <text:span text:style-name=""> Szolgáltatás képek</text:span> |</text:span></text:span> gombra kattintva a szolgáltatásokhoz feltöltött képek közül választhatunk.</text:p>
            </text:list-item>
            <text:list-item>
              <text:p text:style-name="List_20_1_Content"> <text:span text:style-name=""><text:span text:style-name="Strong_20_Emphasis">| <text:span text:style-name=""> Minden kép</text:span> |</text:span></text:span> gombra kattintva az összes cikkhez feltöltött képek közül választhatunk.</text:p>
            </text:list-item>
            <text:list-item>
              <text:p text:style-name="List_20_1_Content"> <text:span text:style-name=""><text:span text:style-name="Strong_20_Emphasis">| <text:span text:style-name=""> Hozzáadás</text:span> |</text:span></text:span> gombra kattintva újabb képet lehet feltölteni. <text:line-break/> A cikkekhez feltöltött képeket kilistázhatjuk és exportálhatjuk, importálhatjuk a <text:span text:style-name="Source_20_Text">Törzsadatok → Cikkszámok → Cikk képek</text:span> menüpont alatt. <text:line-break/><text:line-break/></text:p>
            </text:list-item>
          </text:list>
        </text:list-item>
        <text:list-item>
          <text:p text:style-name="Numbering_20_1_Content"> <text:span text:style-name="Strong_20_Emphasis"><text:span text:style-name="Source_20_Text">Dokumentumok</text:span></text:span> <text:line-break/>Lehetőség van a termékhez feltölteni dokumentumokat, amelyek a webshopból letölthetőek (pl. biztonsági adatlap, felhasználói kézikönyv, stb.). Ez ugyanúgy törénik mint a képek esetén.</text:p>
          <text:list text:style-name="List_20_1">
            <text:list-item>
              <text:p text:style-name="List_20_1_Content"> <text:span text:style-name="Strong_20_Emphasis">Megnevezés</text:span>: A dokumentum neve.</text:p>
            </text:list-item>
            <text:list-item>
              <text:p text:style-name="List_20_1_Content"> <text:span text:style-name="Strong_20_Emphasis">Típus</text:span></text:p>
              <text:list text:style-name="List_20_1">
                <text:list-item>
                  <text:p text:style-name="List_20_1_Content"> <text:span text:style-name="Strong_20_Emphasis"><text:span text:style-name="Source_20_Text">Egyéb dokumentum</text:span></text:span></text:p>
                </text:list-item>
              </text:list>
            </text:list-item>
            <text:list-item>
              <text:p text:style-name="List_20_1_Content"> <text:span text:style-name="Strong_20_Emphasis">Új kép</text:span> kiválasztása, feltöltése.</text:p>
            </text:list-item>
            <text:list-item>
              <text:p text:style-name="List_20_1_Content"> <text:span text:style-name=""><text:span text:style-name="Strong_20_Emphasis">| <text:span text:style-name=""> Termék képek</text:span> |</text:span></text:span> gombra kattintva a termékekhez feltöltött dokumentumok közül választhatunk.</text:p>
            </text:list-item>
            <text:list-item>
              <text:p text:style-name="List_20_1_Content"> <text:span text:style-name=""><text:span text:style-name="Strong_20_Emphasis">| <text:span text:style-name=""> Szolgáltatás képek</text:span> |</text:span></text:span> gombra kattintva a szolgáltatásokhoz feltöltött dokumentumok közül választhatunk.</text:p>
            </text:list-item>
            <text:list-item>
              <text:p text:style-name="List_20_1_Content"> <text:span text:style-name=""><text:span text:style-name="Strong_20_Emphasis">| <text:span text:style-name=""> Minden kép</text:span> |</text:span></text:span> gombra kattintva az összes cikkhez feltöltött dokumentumok közül választhatunk.</text:p>
            </text:list-item>
            <text:list-item>
              <text:p text:style-name="List_20_1_Content"> <text:span text:style-name=""><text:span text:style-name="Strong_20_Emphasis">| <text:span text:style-name=""> Hozzáadás</text:span> |</text:span></text:span> gombra kattintva újabb dokumentumot lehet feltölteni. <text:line-break/><text:line-break/></text:p>
            </text:list-item>
          </text:list>
        </text:list-item>
        <text:list-item>
          <text:p text:style-name="Numbering_20_1_Content"> <text:span text:style-name="Strong_20_Emphasis"><text:span text:style-name="Source_20_Text">Webcímek</text:span></text:span></text:p>
          <text:list text:style-name="List_20_1">
            <text:list-item>
              <text:p text:style-name="List_20_1_Content"> <text:span text:style-name="Strong_20_Emphasis">Megnevezés</text:span>: Megadhatóak kapcsolódó URL-ek Például: gyártó weboldala.</text:p>
            </text:list-item>
            <text:list-item>
              <text:p text:style-name="List_20_1_Content"> <text:span text:style-name="Strong_20_Emphasis">Webhely URL címe</text:span>: A böngészőbe írandó webcím.</text:p>
            </text:list-item>
            <text:list-item>
              <text:p text:style-name="List_20_1_Content"> <text:span text:style-name="Strong_20_Emphasis">Típus</text:span></text:p>
              <text:list text:style-name="List_20_1">
                <text:list-item>
                  <text:p text:style-name="List_20_1_Content"> <text:span text:style-name="Strong_20_Emphasis">Egyéb webcím</text:span> <text:line-break/><text:line-break/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<text:span text:style-name="Source_20_Text">Kapcsolódó cikkek</text:span></text:span> <text:line-break/>Azon termékek felsorolása, amelyek a szerkesztés alatt álló termékhez kapcsolódnak, így a <text:a xlink:type="simple" xlink:href="https://doc.evir.hu/doku.php/evir:webshop:altalanos" text:style-name="Internet_20_link" text:visited-style-name="Visited_20_Internet_20_Link">webshopnak</text:a> érdemes lehet ajánlani ezeket. Pl. memóriakártya esetén kártyaolvasó.  <text:line-break/><text:line-break/></text:p>
        </text:list-item>
        <text:list-item>
          <text:p text:style-name="Numbering_20_1_Content"> <text:span text:style-name="Strong_20_Emphasis"><text:span text:style-name="Source_20_Text">Helyettesítő cikkek</text:span></text:span> <text:line-break/>Azok a termékek, amelyek a szerkesztés alatt álló terméket kiválthatják, pl. 32GB memóriakártya esetén 64GB memóriakártya. <text:line-break/><text:line-break/></text:p>
        </text:list-item>
        <text:list-item>
          <text:p text:style-name="Numbering_20_1_Content"> <text:span text:style-name="Strong_20_Emphasis"><text:span text:style-name="Source_20_Text">Variáns cikkek</text:span></text:span> <text:line-break/><text:span text:style-name=""/> <text:a xlink:type="simple" xlink:href="https://doc.evir.hu/doku.php/evir:webshop_connector:variansok" text:style-name="Internet_20_link" text:visited-style-name="Visited_20_Internet_20_Link">Variáns kezelés a Shopify webshopon</text:a> <text:line-break/>Ha egy cikket beállítunk variánsként, akkor a shopify webshopon nem fog önálló termékként szerepelni, hanem csak a fő termék variánsaként. <text:line-break/> Amennyiben a termék már előzőleg fel lett szinkronizálva a cikk szinkronnal, akkor miután beállítottuk variánsnak, csak a főterméket megnézve az ott található variánsnál fogja frissíteni a Shopify webshop az árakat és a készlet adatokat. <text:line-break/>Az eVIR mindent elküld a szinkron alkalmával, de a webshop ezt figyelmen kívül hagyja. Így a már korábban cikkként szinkronizált termék törölhető a Shopify webshop felületén.<text:line-break/><text:line-break/></text:p>
        </text:list-item>
        <text:list-item>
          <text:p text:style-name="Numbering_20_1_Content"> <text:span text:style-name="Strong_20_Emphasis">Cikk címkék</text:span> <text:line-break/>A webshopon a cikk adatlapjára kikerülő címkék. <text:line-break/>A <text:span text:style-name="Source_20_Text">Törzsadatok → <text:a xlink:type="simple" xlink:href="https://doc.evir.hu/doku.php/evir:torzsadatok:cikktorzs:torzs_cikkszam" text:style-name="Internet_20_link" text:visited-style-name="Visited_20_Internet_20_Link">Cikkszámok</text:a> → Cikk címke →<text:a xlink:type="simple" xlink:href="https://doc.evir.hu/doku.php/evir:torzsadatok:cikktorzs:cikk_cimke_beallitas" text:style-name="Internet_20_link" text:visited-style-name="Visited_20_Internet_20_Link">Cikk címkék</text:a></text:span> menüpont alatt rögzíthetőek! <text:line-break/><text:line-break/>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torzsadatok:cikktorzs:cikk_tulajdonsagok" text:style-name="Internet_20_link" text:visited-style-name="Visited_20_Internet_20_Link">Cikk tulajdonságok</text:a></text:p>
        </text:list-item>
        <text:list-item>
          <text:p text:style-name="List_20_1_Content"> <text:a xlink:type="simple" xlink:href="https://doc.evir.hu/doku.php/evir:torzsadatok:cikktorzs:cikk_kategoriak" text:style-name="Internet_20_link" text:visited-style-name="Visited_20_Internet_20_Link">Cikk-kategóriák</text:a></text:p>
        </text:list-item>
        <text:list-item>
          <text:p text:style-name="List_20_1_Content_Last"> <text:a xlink:type="simple" xlink:href="https://doc.evir.hu/doku.php/evir:webshop_connector:webshop_kategoria_cikk_tulajdonsag" text:style-name="Internet_20_link" text:visited-style-name="Visited_20_Internet_20_Link">Cikk tulajdonságokból történő webshop kategóriakezelés működésének b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08:39</meta:creation-date>
    <dc:creator>Generated</dc:creator>
    <dc:date>2026-08-14T21::08:39</dc:date>
    <dc:language>en-US</dc:language>
    <meta:editing-cycles>1</meta:editing-cycles>
    <meta:editing-duration>PT0S</meta:editing-duration>
    <dc:title>evir:webshop:webshop_cikk_tulajdonsagok</dc:title>
  </office:meta>
</office:document-meta>
</file>