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6edc72555882727ff85ed1833497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webshop_fizetesi_mod"/><text:bookmark-start text:name="__RefHeading___webshop_-_fizetesi_mod_1"/><text:bookmark-start text:name="webshop_-_fizetesi_mod"/>Webshop - Fizetési mód<text:bookmark-end text:name="__RefHeading___webshop_-_fizetesi_mod_1"/><text:bookmark-end text:name="webshop_-_fizetesi_mod"/></text:h>
      <text:p text:style-name="Text_20_body"><draw:frame draw:style-name="mediaright" draw:name="0" text:anchor-type="paragraph" draw:z-index="0" svg:width="18.520833333333cm" style:rel-width="100%" svg:height="11.853943574959cm" style:rel-height="scale"><draw:image xlink:href="Pictures/5c6edc72555882727ff85ed18334973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webshop:altalanos" text:style-name="Internet_20_link" text:visited-style-name="Visited_20_Internet_20_Link">Webshop</text:a></text:span>,</text:p>
        </text:list-item>
        <text:list-item>
          <text:p text:style-name="Numbering_20_1_Content"> <text:span text:style-name="Strong_20_Emphasis"><text:a xlink:type="simple" xlink:href="https://doc.evir.hu/doku.php/evir:webshop:beallitas_menu" text:style-name="Internet_20_link" text:visited-style-name="Visited_20_Internet_20_Link">Beállítás</text:a></text:span>,</text:p>
        </text:list-item>
        <text:list-item>
          <text:p text:style-name="Numbering_20_1_Content"> <text:span text:style-name="Strong_20_Emphasis">Fizetési mód</text:span> menüpont alatt lehet a webshopban rendelés elküldésekor választható fizetési módokat rögzíteni.</text:p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trong_20_Emphasis">Fizetési mód kód</text:span> <text:line-break/>Azonosító kód, csak betűkből és számokból állhat, nem tartalmazhat speciális karaktereket.</text:p>
            </text:list-item>
            <text:list-item>
              <text:p text:style-name="List_20_1_Content"> <text:span text:style-name="Strong_20_Emphasis">Fizetési mód</text:span> <text:line-break/>A webshop felületen ezzel a felirattal lesz választható az átvételi mód.</text:p>
            </text:list-item>
            <text:list-item>
              <text:p text:style-name="List_20_1_Content"> <text:span text:style-name="Strong_20_Emphasis">Partnercsoport</text:span> <text:line-break/>A kiválasztott <text:a xlink:type="simple" xlink:href="https://doc.evir.hu/doku.php/evir:torzsadatok:partner:partnercsoportok" text:style-name="Internet_20_link" text:visited-style-name="Visited_20_Internet_20_Link">partnercsoportba</text:a> sorolt <text:a xlink:type="simple" xlink:href="https://doc.evir.hu/doku.php/evir:webshop:felhasznalok" text:style-name="Internet_20_link" text:visited-style-name="Visited_20_Internet_20_Link">webshop felhasználók</text:a> használhatják a fizetési módot.</text:p>
            </text:list-item>
            <text:list-item>
              <text:p text:style-name="List_20_1_Content"> <text:span text:style-name="Strong_20_Emphasis">Aktív</text:span> <text:line-break/>Ha ki van pipálva csak akkor választható a webshopban.</text:p>
            </text:list-item>
          </text:list>
        </text:list-item>
        <text:list-item>
          <text:p text:style-name="Numbering_20_1_Content"> A rögzített webshop fizetési módok listája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doc.evir.hu/doku.php/evir:webshop:webshop_osszerakas" text:style-name="Internet_20_link" text:visited-style-name="Visited_20_Internet_20_Link">B2B webshop összerakása</text:a></text:p>
        </text:list-item>
      </text:list>
      <text:p text:style-name="Text_20_body">#ER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7:24</meta:creation-date>
    <dc:creator>Generated</dc:creator>
    <dc:date>2026-08-30T19::47:24</dc:date>
    <dc:language>en-US</dc:language>
    <meta:editing-cycles>1</meta:editing-cycles>
    <meta:editing-duration>PT0S</meta:editing-duration>
    <dc:title>evir:webshop:webshop_fizetesi_mod</dc:title>
  </office:meta>
</office:document-meta>
</file>