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5a7546614f52588eb7d5752eeb31ba.png"/>
  <manifest:file-entry manifest:media-type="image/png" manifest:full-path="Pictures/1ece3b5ea66bd8717f1e95dbdd600a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sablon"/><text:bookmark-start text:name="__RefHeading___webshop_sablon_1"/><text:bookmark-start text:name="webshop_sablon"/>Webshop sablon<text:bookmark-end text:name="__RefHeading___webshop_sablon_1"/><text:bookmark-end text:name="webshop_sablon"/></text:h>
      <text:p text:style-name="Text_20_body"><draw:frame draw:style-name="mediaright" draw:name="0" text:anchor-type="paragraph" draw:z-index="0" svg:width="18.520833333333cm" style:rel-width="100%" svg:height="13.79863410596cm" style:rel-height="scale"><draw:image xlink:href="Pictures/695a7546614f52588eb7d5752eeb31b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Webshop</text:span>,</text:p>
        </text:list-item>
        <text:list-item>
          <text:p text:style-name="Numbering_20_1_Content"> <text:span text:style-name="Strong_20_Emphasis"><text:a xlink:type="simple" xlink:href="https://doc.evir.hu/doku.php/evir:webshop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Webshop sablon</text:span> menüpont alatt lehet a webshop felületén megjelenő egyes oldalrészek HTML sablonjait létrehozni és szerkeszteni. Ilyen oldalrészek például a kosár, a terméklista, a keresőmező, a kategória box, a bejelentkező terület vagy a <text:span text:style-name="Strong_20_Emphasis">Nyelvválasztó box</text:span>. <text:line-break/> A <text:a xlink:type="simple" xlink:href="https://doc.evir.hu/doku.php/evir:webshop:felulet_beallitasok" text:style-name="Internet_20_link" text:visited-style-name="Visited_20_Internet_20_Link">Nyelvválasztó</text:a> a többnyelvű webshophoz kell — lásd: <text:a xlink:type="simple" xlink:href="https://doc.evir.hu/doku.php/evir:torzsadatok:cikktorzs:idegen_nyelvi_megnevezesek" text:style-name="Internet_20_link" text:visited-style-name="Visited_20_Internet_20_Link">Idegen nyelvi megnevezések</text:a>.</text:p>
          <text:list text:style-name="List_20_1">
            <text:list-item>
              <text:p text:style-name="List_20_1_Content_Last">  A <text:a xlink:type="simple" xlink:href="https://doc.evir.hu/doku.php/evir:alapok:listak" text:style-name="Internet_20_link" text:visited-style-name="Visited_20_Internet_20_Link">lista</text:a> fejlécből <text:a xlink:type="simple" xlink:href="https://doc.evir.hu/doku.php/evir:torzsadatok:uj_torzsadat_altalanos" text:style-name="Internet_20_link" text:visited-style-name="Visited_20_Internet_20_Link">új adat rögzítése!</text:a></text:p>
            </text:list-item>
          </text:list>
        </text:list-item>
      </text:list>
      <text:p text:style-name="Text_20_body">A rendszer rendelkezik egy <text:span text:style-name="Emphasis">Alapértelmezett sablon</text:span> stílus készlettel, amely önmagában is teljes értékű designt biztosít, ugyanakkor szabadon szerkeszthető és testre szabható.</text:p>
      <text:p text:style-name="Horizontal_20_Line"/>
      <text:p text:style-name="Text_20_body"><draw:frame draw:style-name="mediaright" draw:name="1" text:anchor-type="paragraph" draw:z-index="1" svg:width="18.520833333333cm" style:rel-width="100%" svg:height="22.968613195747cm" style:rel-height="scale"><draw:image xlink:href="Pictures/1ece3b5ea66bd8717f1e95dbdd600a0b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Új sablon rögzítésekor</text:span> ki kell választani:</text:p>
          <text:list text:style-name="List_20_1">
            <text:list-item>
              <text:p text:style-name="List_20_1_Content"> <text:span text:style-name="Strong_20_Emphasis">Sablon</text:span>: a webshop kinézetének stílusa (pl. Alapértelmezett sablon). Rögzítés után nem módosítható.</text:p>
            </text:list-item>
            <text:list-item>
              <text:p text:style-name="List_20_1_Content"> <text:span text:style-name="Strong_20_Emphasis">Template</text:span>: melyik webshop oldalrészhez készül a sablon (pl. Kosár tartalma, Terméklista, Keresőmező). Rögzítés után nem módosítható.</text:p>
            </text:list-item>
            <text:list-item>
              <text:p text:style-name="List_20_1_Content"> <text:span text:style-name="Strong_20_Emphasis">HTML</text:span>: az adott oldalrész HTML tartalma.</text:p>
            </text:list-item>
            <text:list-item>
              <text:p text:style-name="List_20_1_Content"> <text:span text:style-name="Strong_20_Emphasis">HTML sablon, idegen nyelv <text:span text:style-name="Emphasis">N (Nyelv)</text:span></text:span>: az oldalrész HTML tartalma az adott nyelvű látogatónak. Csak akkor jelenik meg, ha van bekapcsolt idegen nyelvi hely — lásd: <text:a xlink:type="simple" xlink:href="https://doc.evir.hu/doku.php/evir:torzsadatok:cikktorzs:idegen_nyelvi_megnevezesek" text:style-name="Internet_20_link" text:visited-style-name="Visited_20_Internet_20_Link">Idegen nyelvi megnevezések</text:a>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Minta betöltése</text:span> |</text:span></text:span> gomb megnyomásával az alapértelmezett minta betöltődik a HTML mezőbe és a <text:span text:style-name="Emphasis">Segítség</text:span> mezőbe betöltődnek a felhasználható behelyettesítési példák  — ez ajánlott kiindulópont az egyedi szerkesztéshez. <text:line-break/><text:span text:style-name=""/> A betöltött minta sablon mindig felülírja a <text:span text:style-name="Source_20_Text">HTML</text:span> mező tartalmát, de mentésre csak a <text:span text:style-name="Emphasis">Felvesz</text:span> gombok valamelyikének megnyomásakor kerül sor! <text:line-break/><text:span text:style-name=""/> A minta <text:span text:style-name="Strong_20_Emphasis">csak az elsődleges nyelvű <text:span text:style-name="Source_20_Text">HTML</text:span> mezőt írja felül</text:span>, az idegen nyelvi sablonok a korábbi tartalmukat tartják meg. Ilyenkor a program figyelmeztet: <text:span text:style-name="Emphasis">„A minta betöltése csak az elsődleges nyelvű sablont írja felül, az idegen nyelvi változatok a korábbi tartalmat tartják meg.„</text:span> A rendszer <text:span text:style-name="Strong_20_Emphasis">szándékosan nem törli</text:span> a nyelvi változatokat (az visszafordíthatatlan lenne) — friss minta betöltése után a lefordított sablonokat érdemes átnézni, mert a régi és az új sablon behelyettesíthető adatai eltérhetnek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 <text:line-break/> <text:span text:style-name=""><text:span text:style-name="Strong_20_Emphasis">| <text:span text:style-name="">Felvesz és szerkesztés folytatása</text:span> |</text:span></text:span> <text:a xlink:type="simple" xlink:href="https://doc.evir.hu/doku.php/evir:alapok:funkcio_gombok" text:style-name="Internet_20_link" text:visited-style-name="Visited_20_Internet_20_Link">gombbal</text:a> az adatok mentése után a szerkesztő felületen marad a rendszer.</text:p>
        </text:list-item>
      </text:list>
      <text:p text:style-name="Horizontal_20_Line"/>
      <text:h text:style-name="Heading_20_3" text:outline-level="3"><text:bookmark-start text:name="__RefHeading___idegen_nyelvi_sablonok_2"/><text:bookmark-start text:name="idegen_nyelvi_sablonok"/>Idegen nyelvi sablonok<text:bookmark-end text:name="__RefHeading___idegen_nyelvi_sablonok_2"/><text:bookmark-end text:name="idegen_nyelvi_sablonok"/></text:h>
      <text:p text:style-name="Text_20_body">Ha a rendszerben be van kapcsolva legalább egy <text:a xlink:type="simple" xlink:href="https://doc.evir.hu/doku.php/evir:torzsadatok:cikktorzs:idegen_nyelvi_megnevezesek" text:style-name="Internet_20_link" text:visited-style-name="Visited_20_Internet_20_Link">idegen nyelvi hely</text:a>, a szerkesztő űrlapon megjelenik az <text:span text:style-name="Strong_20_Emphasis">Idegennyelvi tartalom</text:span> rész, benne helyenként egy-egy HTML mező (<text:span text:style-name="Source_20_Text">HTML sablon, idegen nyelv 1 (Angol)</text:span>). Így ugyanannak az oldalrésznek nyelvenként külön HTML sablonja lehet — a webshop a látogató által a <text:a xlink:type="simple" xlink:href="https://doc.evir.hu/doku.php/evir:webshop:felulet_beallitasok" text:style-name="Internet_20_link" text:visited-style-name="Visited_20_Internet_20_Link">Nyelvválasztó</text:a> boxban választott nyelvhez tartozó sablont jeleníti meg.</text:p>
      <text:p text:style-name="Text_20_body"><text:span text:style-name=""/> <text:span text:style-name="Strong_20_Emphasis">Ami üresen marad, az az elsődleges nyelvű <text:span text:style-name="Source_20_Text">HTML</text:span> sablonra esik vissza.</text:span> Nem kell tehát minden oldalrészt minden nyelvre lefordítani: elég azokat, ahol a nyelvi változat tényleg más. A visszaesés <text:span text:style-name="Strong_20_Emphasis">sablononként külön</text:span> működik, tehát pl. a <text:span text:style-name="Emphasis">Kosár lábléc</text:span> lehet lefordítva úgy is, hogy a <text:span text:style-name="Emphasis">Kosár tartalom - fő</text:span> nincs.</text:p>
      <text:list text:style-name="List_20_1" text:continue-numbering="false">
        <text:list-item>
          <text:p text:style-name="List_20_1_Content_First"> A visszaesés akkor is az elsődleges nyelvű sablont adja, ha a látogató olyan nyelvet választ, amelyhez <text:span text:style-name="Strong_20_Emphasis">nincs bekapcsolt hely</text:span>.</text:p>
        </text:list-item>
        <text:list-item>
          <text:p text:style-name="List_20_1_Content"> Az a hely, amelyhez <text:span text:style-name="Strong_20_Emphasis">nincs nyelv kiválasztva</text:span>, soha nem jelenik meg — a mezője kitölthető marad, de a webshop nem használja.</text:p>
        </text:list-item>
        <text:list-item>
          <text:p text:style-name="List_20_1_Content_Last"> A szerkesztőben véletlenül bennmaradt üres formázás (üres bekezdés, sortörés) <text:span text:style-name="Strong_20_Emphasis">nem számít tartalomnak</text:span>: az ilyen hely is az elsődleges nyelvű sablonra esik vissza. Kép, vonal, táblázat vagy beágyazott elem viszont tartalom akkor is, ha nincs mellette szöveg.</text:p>
        </text:list-item>
      </text:list>
      <text:p text:style-name="Text_20_body"> A <text:span text:style-name="Strong_20_Emphasis">listában alapból csak az elsődleges nyelvű <text:span text:style-name="Source_20_Text">HTML</text:span></text:span> jelenik meg — több nyelvnyi HTML olvashatatlanná tenné a listát. Az idegen nyelvi változatok a sablon szerkesztésekor látszanak.</text:p>
      <text:p text:style-name="Horizontal_20_Line"/>
      <text:h text:style-name="Heading_20_3" text:outline-level="3"><text:bookmark-start text:name="__RefHeading___webshop_oldalak_es_tartalomelemek_belinkelese_a_sablonba_3"/><text:bookmark-start text:name="webshop_oldalak_es_tartalomelemek_belinkelese_a_sablonba"/>Webshop oldalak és tartalomelemek belinkelése a sablonba<text:bookmark-end text:name="__RefHeading___webshop_oldalak_es_tartalomelemek_belinkelese_a_sablonba_3"/><text:bookmark-end text:name="webshop_oldalak_es_tartalomelemek_belinkelese_a_sablonba"/></text:h>
      <text:p text:style-name="Text_20_body">A <text:span text:style-name="Strong_20_Emphasis">Fejléc box</text:span> és a <text:span text:style-name="Strong_20_Emphasis">Lábléc box</text:span> sablonjának HTML-jébe speciális hivatkozások írhatók, amelyeket a rendszer a webshop megjelenítésekor automatikusan felold. Így egyszerűen kihelyezhető a fejlécbe vagy a láblécbe egy másik oldalra mutató link, vagy egy előre elkészített HTML tartalom.</text:p>
      <text:p text:style-name="Text_20_body"><text:span text:style-name=""/> <text:span text:style-name="Strong_20_Emphasis">Ezek a hivatkozások csak a <text:span text:style-name="Emphasis">Fejléc box</text:span> és a <text:span text:style-name="Emphasis">Lábléc box</text:span> sablonjában oldódnak fel.</text:span> A többi oldalrész sablonjában (pl. terméklista, kosár, keresőmező, kategória boxok, bejelentkező terület) nem működnek — ott szó szerint, feloldatlanul jelennének meg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public_web:oldal" text:style-name="Internet_20_link" text:visited-style-name="Visited_20_Internet_20_Link">Oldal</text:a> belinkelése</text:span> <text:line-break/>Az <text:span text:style-name="Source_20_Text">[evir_oldal_<text:span text:style-name="">azonosito</text:span>]</text:span> hivatkozás helyére a megadott <text:span text:style-name="Emphasis">Oldal</text:span> <text:span text:style-name="Strong_20_Emphasis">Azonosító</text:span>-jához tartozó, az adott oldalra mutató link (URL) kerül. Jellemzően egy hivatkozás <text:span text:style-name="Source_20_Text">href</text:span> attribútumába illesztjük. <text:line-break/>Például egy lábléc menüsorban: <text:line-break/></text:p>
          <text:p text:style-name="Preformatted_20_Text">&lt;div class="col text-center small-text mb-3"&gt;<text:line-break/><text:s text:c="2"/>© Teszt Kft. 2026 |<text:line-break/><text:s text:c="2"/>&lt;a class="link-light" href="[evir_oldal_bemutatkozas]"&gt;Rólunk&lt;/a&gt; |<text:line-break/><text:s text:c="2"/>&lt;a class="link-light" href="[evir_oldal_adatvedelem]"&gt;Adatvédelem&lt;/a&gt; |<text:line-break/><text:s text:c="2"/>&lt;a class="link-light" href="[evir_oldal_aszf]"&gt;ÁSZF&lt;/a&gt;<text:line-break/>&lt;/div&gt;</text:p>
        </text:list-item>
        <text:list-item>
          <text:p text:style-name="Numbering_20_1_Content"> <text:span text:style-name="Strong_20_Emphasis"><text:a xlink:type="simple" xlink:href="https://doc.evir.hu/doku.php/evir:public_web:tartalomelem" text:style-name="Internet_20_link" text:visited-style-name="Visited_20_Internet_20_Link">Tartalomelem</text:a> beágyazása</text:span> <text:line-break/>Az <text:span text:style-name="Source_20_Text">[evir_public_web_egyedi_elem_<text:span text:style-name="">azonosito</text:span>]</text:span> hivatkozás helyére a megadott <text:span text:style-name="Emphasis">Tartalomelem</text:span> teljes HTML tartalma beágyazódik. Így egy egyszer megírt HTML tartalom (pl. tájékoztató szöveg, akciós sáv, jogi lábjegyzet) többször, több sablonban is felhasználható. <text:line-break/>Például egy <text:span text:style-name="Emphasis">akcio_info</text:span> azonosítójú tartalomelem beágyazása: <text:line-break/></text:p>
          <text:p text:style-name="Preformatted_20_Text">&lt;div class="text-center py-2"&gt;<text:line-break/><text:s text:c="2"/>[evir_public_web_egyedi_elem_akcio_info]<text:line-break/>&lt;/div&gt;</text:p>
        </text:list-item>
        <text:list-item>
          <text:p text:style-name="Numbering_20_1_Content_Last"> <text:span text:style-name="Strong_20_Emphasis">További feloldható hivatkozások</text:span> <text:line-break/>Ugyanígy használható a kapcsolat űrlapra mutató <text:span text:style-name="Source_20_Text">[evir_kapcsolatfelvetel]</text:span> link, valamint a <text:a xlink:type="simple" xlink:href="https://doc.evir.hu/doku.php/evir:public_web:file_feltoltes" text:style-name="Internet_20_link" text:visited-style-name="Visited_20_Internet_20_Link">feltöltött fájlra</text:a> mutató <text:span text:style-name="Source_20_Text">[evir_public_web_file_<text:span text:style-name="">azonosito</text:span>]</text:span> hivatkozás (pl. egy kép <text:span text:style-name="Source_20_Text">src</text:span> attribútumába).</text:p>
        </text:list-item>
      </text:list>
      <text:p text:style-name="Text_20_body"> A <text:span text:style-name="Strong_20_Emphasis"><text:a xlink:type="simple" xlink:href="https://doc.evir.hu/doku.php/evir:public_web:rendszeroldalak" text:style-name="Internet_20_link" text:visited-style-name="Visited_20_Internet_20_Link">Rendszeroldalak</text:a></text:span> menüben rögzített rendszeroldalak egész, komplett oldalak — ezeket nem a fenti hivatkozásokkal ágyazzuk a sablonba. Egész oldalként a <text:span text:style-name="Source_20_Text">Webshop → Beállítás → <text:a xlink:type="simple" xlink:href="https://doc.evir.hu/doku.php/evir:webshop:altalanos_beallitasok" text:style-name="Internet_20_link" text:visited-style-name="Visited_20_Internet_20_Link">Általános beállítások</text:a></text:span> menüben lehet kijelölni a szerepüket (pl. kezdőoldalként, elfelejtett jelszó küldést követő oldalként, sikeres rendelést követő oldalként).</text:p>
      <text:p text:style-name="Text_20_body"><text:span text:style-name=""/> Ugyanezek a hivatkozások használhatók a webshop minden oldalán megjelenő <text:a xlink:type="simple" xlink:href="https://doc.evir.hu/doku.php/evir:public_web:webshop_header_trailer" text:style-name="Internet_20_link" text:visited-style-name="Visited_20_Internet_20_Link">HTML header-trailer</text:a> tartalomban is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beállításai</text:a></text:p>
        </text:list-item>
        <text:list-item>
          <text:p text:style-name="List_20_1_Content"> <text:a xlink:type="simple" xlink:href="https://doc.evir.hu/doku.php/evir:public_web:oldal" text:style-name="Internet_20_link" text:visited-style-name="Visited_20_Internet_20_Link">Oldalak</text:a></text:p>
        </text:list-item>
        <text:list-item>
          <text:p text:style-name="List_20_1_Content"> <text:a xlink:type="simple" xlink:href="https://doc.evir.hu/doku.php/evir:public_web:tartalomelem" text:style-name="Internet_20_link" text:visited-style-name="Visited_20_Internet_20_Link">Taratalomelemek</text:a></text:p>
        </text:list-item>
        <text:list-item>
          <text:p text:style-name="List_20_1_Content"> <text:a xlink:type="simple" xlink:href="https://doc.evir.hu/doku.php/evir:public_web:rendszeroldalak" text:style-name="Internet_20_link" text:visited-style-name="Visited_20_Internet_20_Link">Rendszeroldalak</text:a></text:p>
        </text:list-item>
        <text:list-item>
          <text:p text:style-name="List_20_1_Content"> <text:a xlink:type="simple" xlink:href="https://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A webshop kezeléséről</text:a></text:p>
        </text:list-item>
        <text:list-item>
          <text:p text:style-name="List_20_1_Content"> <text:a xlink:type="simple" xlink:href="https://doc.evir.hu/doku.php/evir:webshop:cikk_adatok_oldal" text:style-name="Internet_20_link" text:visited-style-name="Visited_20_Internet_20_Link">Cikk adatok oldal alapértelmezett felépítése</text:a></text:p>
        </text:list-item>
        <text:list-item>
          <text:p text:style-name="List_20_1_Content"> <text:a xlink:type="simple" xlink:href="https://doc.evir.hu/doku.php/evir:webshop:leiras_megjelenites" text:style-name="Internet_20_link" text:visited-style-name="Visited_20_Internet_20_Link">Leírás megjelenítésének folyamata</text:a></text:p>
        </text:list-item>
        <text:list-item>
          <text:p text:style-name="List_20_1_Content"> <text:a xlink:type="simple" xlink:href="https://doc.evir.hu/doku.php/evir:webshop:rovid_leiras_megjelenites" text:style-name="Internet_20_link" text:visited-style-name="Visited_20_Internet_20_Link">Rövid leírás megjelenítésének folyamata</text:a></text:p>
        </text:list-item>
        <text:list-item>
          <text:p text:style-name="List_20_1_Content"> <text:a xlink:type="simple" xlink:href="https://doc.evir.hu/doku.php/evir:webshop:lista_leiras_megjelenites" text:style-name="Internet_20_link" text:visited-style-name="Visited_20_Internet_20_Link">Lista leírás megjelenítésének folyamata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</text:a></text:p>
        </text:list-item>
        <text:list-item>
          <text:p text:style-name="List_20_1_Content"> <text:a xlink:type="simple" xlink:href="https://doc.evir.hu/doku.php/evir:webshop:banner_kirakasa" text:style-name="Internet_20_link" text:visited-style-name="Visited_20_Internet_20_Link">Banner kirakása a webshopra</text:a></text:p>
        </text:list-item>
        <text:list-item>
          <text:p text:style-name="List_20_1_Content"> <text:a xlink:type="simple" xlink:href="https://doc.evir.hu/doku.php/evir:webshop:fejlec_logo_kirakasa" text:style-name="Internet_20_link" text:visited-style-name="Visited_20_Internet_20_Link">Logó kirakása a webshop fejlécébe</text:a></text:p>
        </text:list-item>
        <text:list-item>
          <text:p text:style-name="List_20_1_Content_Last"> <text:a xlink:type="simple" xlink:href="https://doc.evir.hu/doku.php/evir:webshop:fejlec_nyelv_valaszto_kirakasa" text:style-name="Internet_20_link" text:visited-style-name="Visited_20_Internet_20_Link">Nyelvválasztó kirakása a webshop fejlécéb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0::59:47</meta:creation-date>
    <dc:creator>Generated</dc:creator>
    <dc:date>2026-09-10T20::59:47</dc:date>
    <dc:language>en-US</dc:language>
    <meta:editing-cycles>1</meta:editing-cycles>
    <meta:editing-duration>PT0S</meta:editing-duration>
    <dc:title>evir:webshop:webshop_sablon</dc:title>
  </office:meta>
</office:document-meta>
</file>