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947e906217172a8e4b940b829668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shoprenter_termek"/><text:bookmark-start text:name="__RefHeading___shoprenter_beallitastermek_1"/><text:bookmark-start text:name="shoprenter_beallitastermek"/>Shoprenter beállítás: Termék<text:bookmark-end text:name="__RefHeading___shoprenter_beallitastermek_1"/><text:bookmark-end text:name="shoprenter_beallitastermek"/></text:h>
      <text:p text:style-name="Text_20_body"><draw:frame draw:style-name="mediaright" draw:name="0" text:anchor-type="paragraph" draw:z-index="0" svg:width="15.875cm" svg:height="20.917647058824cm"><draw:image xlink:href="Pictures/37947e906217172a8e4b940b82966814.png" xlink:type="simple" xlink:show="embed" xlink:actuate="onLoad"/></draw:frame></text:p>
      <text:p text:style-name="Text_20_body"><text:a xlink:type="simple" xlink:href="https://doc.evir.hu/doku.php/evir:shoprenter:beallitas" text:style-name="Internet_20_link" text:visited-style-name="Visited_20_Internet_20_Link">Shoprenter webshop</text:a> termékekkel kapcsolatos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Termék</text:span></text:span> területe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termek" text:style-name="Internet_20_link" text:visited-style-name="Visited_20_Internet_20_Link">Általános mezők</text:a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Kategória</text:span> </text:p>
          <text:list text:style-name="List_20_1">
            <text:list-item>
              <text:p text:style-name="List_20_1_Content"> <text:span text:style-name="Strong_20_Emphasis">Saját kategória</text:span></text:p>
            </text:list-item>
            <text:list-item>
              <text:p text:style-name="List_20_1_Content_Last"> <text:span text:style-name="Strong_20_Emphasis">Szülő és saját kategóriák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0 Ft árral rendelkező termék kezelése</text:span></text:p>
          <text:list text:style-name="List_20_1">
            <text:list-item>
              <text:p text:style-name="List_20_1_Content"> <text:span text:style-name="Strong_20_Emphasis">Szinkronizálható a webshopba</text:span>: <text:a xlink:type="simple" xlink:href="https://doc.evir.hu/doku.php/evir:webshop_connector:webshop_szinkronizalas" text:style-name="Internet_20_link" text:visited-style-name="Visited_20_Internet_20_Link">Szinkronizáláskor</text:a> az ár nélküli cikkek is kikerülnek a webshopra.</text:p>
            </text:list-item>
            <text:list-item>
              <text:p text:style-name="List_20_1_Content"> <text:span text:style-name="Strong_20_Emphasis">Szinkronizálható a webshopba, de „Nem látszik a webshopban” beállítással</text:span></text:p>
            </text:list-item>
            <text:list-item>
              <text:p text:style-name="List_20_1_Content_Last"> <text:span text:style-name="Strong_20_Emphasis">Nem szabad szinkronizálni a webshopba</text:span>: <text:a xlink:type="simple" xlink:href="https://doc.evir.hu/doku.php/evir:webshop_connector:webshop_szinkronizalas" text:style-name="Internet_20_link" text:visited-style-name="Visited_20_Internet_20_Link">Szinkronizáláskor</text:a> az ár nélküli cikkek kihagyása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doc.evir.hu/doku.php/evir:webshop_connector:beallitas:shoprenter_kapcsolat" text:style-name="Internet_20_link" text:visited-style-name="Visited_20_Internet_20_Link">Shoprenter beállítás: Kapcsolat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shoprenter_rendeles_letoltes" text:style-name="Internet_20_link" text:visited-style-name="Visited_20_Internet_20_Link">Shoprenter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"> <text:a xlink:type="simple" xlink:href="https://doc.evir.hu/doku.php/evir:webshop_connector:beallitas:shoprenter_szolgaltatasok" text:style-name="Internet_20_link" text:visited-style-name="Visited_20_Internet_20_Link">Shoprenter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44:11</meta:creation-date>
    <dc:creator>Generated</dc:creator>
    <dc:date>2026-08-11T21::44:11</dc:date>
    <dc:language>en-US</dc:language>
    <meta:editing-cycles>1</meta:editing-cycles>
    <meta:editing-duration>PT0S</meta:editing-duration>
    <dc:title>evir:webshop_connector:beallitas:shoprenter_termek</dc:title>
  </office:meta>
</office:document-meta>
</file>