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3f96ffd0f08dd938c779f157c123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woocommerce_kapcsolat"/><text:bookmark-start text:name="__RefHeading___woocommerce_beallitaskapcsolat_1"/><text:bookmark-start text:name="woocommerce_beallitaskapcsolat"/>WooCommerce beállítás: Kapcsolat<text:bookmark-end text:name="__RefHeading___woocommerce_beallitaskapcsolat_1"/><text:bookmark-end text:name="woocommerce_beallitaskapcsolat"/></text:h>
      <text:p text:style-name="Text_20_body"><draw:frame draw:style-name="mediaright" draw:name="0" text:anchor-type="paragraph" draw:z-index="0" svg:width="15.875cm" svg:height="20.917647058824cm"><draw:image xlink:href="Pictures/8d3f96ffd0f08dd938c779f157c12389.png" xlink:type="simple" xlink:show="embed" xlink:actuate="onLoad"/></draw:frame></text:p>
      <text:p text:style-name="Text_20_body"><text:a xlink:type="simple" xlink:href="https://doc.evir.hu/doku.php/evir:woocommerce:telepites" text:style-name="Internet_20_link" text:visited-style-name="Visited_20_Internet_20_Link">WooCommerce webshop</text:a> kapcsolat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<text:a xlink:type="simple" xlink:href="https://doc.evir.hu/doku.php/evir:webshop_connector:beallitas:kapcsolat" text:style-name="Internet_20_link" text:visited-style-name="Visited_20_Internet_20_Link">Kapcsolat</text:a></text:span></text:span> területen:</text:p>
      <text:list text:style-name="List_20_1" text:continue-numbering="false">
        <text:list-item>
          <text:p text:style-name="List_20_1_Content_First"> <text:span text:style-name="Strong_20_Emphasis">API URI</text:span> <text:line-break/>A <text:a xlink:type="simple" xlink:href="https://doc.evir.hu/doku.php/evir:woocommerce:telepites" text:style-name="Internet_20_link" text:visited-style-name="Visited_20_Internet_20_Link">WooCommerce webshop admin felület</text:a>ének url-e, ahol a webshop felületén elvégezhető az eVIR beállítása.</text:p>
          <text:list text:style-name="List_20_1">
            <text:list-item>
              <text:p text:style-name="List_20_1_Content_Last"> Például: <text:span text:style-name="Source_20_Text"><text:a xlink:type="simple" xlink:href="https://sajatwebshop_neve.hu" text:style-name="Internet_20_link" text:visited-style-name="Visited_20_Internet_20_Link">https://sajatwebshop_neve.hu</text:a>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Felhasználó</text:span> <text:line-break/></text:p>
          <text:list text:style-name="List_20_1">
            <text:list-item>
              <text:p text:style-name="List_20_1_Content_Last"> A <text:a xlink:type="simple" xlink:href="https://doc.evir.hu/doku.php/evir:woocommerce:telepites" text:style-name="Internet_20_link" text:visited-style-name="Visited_20_Internet_20_Link">Woocommerce</text:a>ben létrehozott <text:span text:style-name="Source_20_Text">ck_…</text:span> kezdetű REST API <text:span text:style-name="Emphasis">Felhasználói kulcs</text:span>ot kell ide beilleszteni az adatok szinkronizálásához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Jelszó</text:span> <text:line-break/></text:p>
          <text:list text:style-name="List_20_1">
            <text:list-item>
              <text:p text:style-name="List_20_1_Content_Last"> A <text:a xlink:type="simple" xlink:href="https://doc.evir.hu/doku.php/evir:woocommerce:telepites" text:style-name="Internet_20_link" text:visited-style-name="Visited_20_Internet_20_Link">Woocommerce</text:a>ben létrehozott <text:span text:style-name="Source_20_Text">cs_…</text:span> kezdetű REST API <text:span text:style-name="Emphasis">Felhasználói titkos kulcs</text:span>ot kell ide beilleszteni az adatok szinkronizálásához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Wordpress felhasználó</text:span> <text:line-break/>A <text:a xlink:type="simple" xlink:href="https://doc.evir.hu/doku.php/evir:woocommerce:telepites" text:style-name="Internet_20_link" text:visited-style-name="Visited_20_Internet_20_Link">Woocommerce</text:a> beállításakor létrehozott Wordpress felhasználó név helye, ami a képek feltöltéséhez szükséges. <text:line-break/> Amennyiben a termékekhez tartozó képeket az eVIR tárolja, és az eVIR-nek kell feltölteni, akkor szükség van egy Wordpress felhasználó nevére és jelszavára is, amit szintén a webshop beállításokban kell rögzíteni. <text:line-break/>Ennek oka, hogy a termék képeket nem a WooCommerce kezeli, hanem a Wordpress médiatárba kerülnek bel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Wordpress jelszó</text:span> <text:line-break/>A <text:a xlink:type="simple" xlink:href="https://doc.evir.hu/doku.php/evir:woocommerce:telepites" text:style-name="Internet_20_link" text:visited-style-name="Visited_20_Internet_20_Link">Woocommerce</text:a> beállításakor létrehozott Wordpress felhasználóhoz tartozó jelszó helye, a képek feltöltéséhez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termek" text:style-name="Internet_20_link" text:visited-style-name="Visited_20_Internet_20_Link">Webshop beállítás: Termék</text:a></text:p>
        </text:list-item>
        <text:list-item>
          <text:p text:style-name="List_20_1_Content"> <text:a xlink:type="simple" xlink:href="https://doc.evir.hu/doku.php/evir:webshop_connector:beallitas:woocommerce_termek" text:style-name="Internet_20_link" text:visited-style-name="Visited_20_Internet_20_Link">WooCommerce beállítás: Termék</text:a></text:p>
        </text:list-item>
        <text:list-item>
          <text:p text:style-name="List_20_1_Content"> <text:a xlink:type="simple" xlink:href="https://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doc.evir.hu/doku.php/evir:webshop_connector:beallitas:woocommerce_rendeles_letoltes" text:style-name="Internet_20_link" text:visited-style-name="Visited_20_Internet_20_Link">WooCommerce beállítás: Rendelés letöltés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"> <text:a xlink:type="simple" xlink:href="https://doc.evir.hu/doku.php/evir:webshop_connector:beallitas:woocommerce_szolgaltatasok" text:style-name="Internet_20_link" text:visited-style-name="Visited_20_Internet_20_Link">WooCommerce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0::50:48</meta:creation-date>
    <dc:creator>Generated</dc:creator>
    <dc:date>2026-08-26T10::50:48</dc:date>
    <dc:language>en-US</dc:language>
    <meta:editing-cycles>1</meta:editing-cycles>
    <meta:editing-duration>PT0S</meta:editing-duration>
    <dc:title>evir:webshop_connector:beallitas:woocommerce_kapcsolat</dc:title>
  </office:meta>
</office:document-meta>
</file>