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0513ea8f0412482683cceb5d2ce5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woocommerce_termek"/><text:bookmark-start text:name="__RefHeading___woocommerce_beallitastermek_1"/><text:bookmark-start text:name="woocommerce_beallitastermek"/>WooCommerce beállítás: Termék<text:bookmark-end text:name="__RefHeading___woocommerce_beallitastermek_1"/><text:bookmark-end text:name="woocommerce_beallitastermek"/></text:h>
      <text:p text:style-name="Text_20_body"><draw:frame draw:style-name="mediaright" draw:name="0" text:anchor-type="paragraph" draw:z-index="0" svg:width="15.875cm" svg:height="20.917647058824cm"><draw:image xlink:href="Pictures/c00513ea8f0412482683cceb5d2ce5c2.png" xlink:type="simple" xlink:show="embed" xlink:actuate="onLoad"/></draw:frame></text:p>
      <text:p text:style-name="Text_20_body"><text:a xlink:type="simple" xlink:href="https://doc.evir.hu/doku.php/evir:woocommerce:telepites" text:style-name="Internet_20_link" text:visited-style-name="Visited_20_Internet_20_Link">WooCommerce webshop</text:a> termékekkel kapcsolatos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Termék</text:span></text:span> területe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termek" text:style-name="Internet_20_link" text:visited-style-name="Visited_20_Internet_20_Link">Általános mezők</text:a></text:span> 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doc.evir.hu/doku.php/evir:webshop_connector:beallitas:woocommerce_kapcsolat" text:style-name="Internet_20_link" text:visited-style-name="Visited_20_Internet_20_Link">WooCommerce beállítás: Kapcsolat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woocommerce_rendeles_letoltes" text:style-name="Internet_20_link" text:visited-style-name="Visited_20_Internet_20_Link">WooCommerce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"> <text:a xlink:type="simple" xlink:href="https://doc.evir.hu/doku.php/evir:webshop_connector:beallitas:woocommerce_szolgaltatasok" text:style-name="Internet_20_link" text:visited-style-name="Visited_20_Internet_20_Link">WooCommerce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55:26</meta:creation-date>
    <dc:creator>Generated</dc:creator>
    <dc:date>2026-08-31T07::55:26</dc:date>
    <dc:language>en-US</dc:language>
    <meta:editing-cycles>1</meta:editing-cycles>
    <meta:editing-duration>PT0S</meta:editing-duration>
    <dc:title>evir:webshop_connector:beallitas:woocommerce_termek</dc:title>
  </office:meta>
</office:document-meta>
</file>